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Tweede Weteringdwarsstraat 69-H 1017S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roten van de woning op de zolderverdieping en het verplaatsen van een berging naar de tweede verdieping</text:p>
            <text:p text:style-name="common-al">Besluit: verleend</text:p>
            <text:p text:style-name="common-al">Besluit verzonden op: 30-07-2026</text:p>
            <text:p text:style-name="common-al">Zaakadres: Tweede Weteringdwarsstraat 69-H 1017SV Amsterdam</text:p>
            <text:p text:style-name="common-al">Zaaknummer: Z2026-026735</text:p>
            <text:p text:style-name="common-al">DSO-nummer: 202606170177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6735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0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049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9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9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735</meta:user-defined>
    <meta:user-defined meta:name="DCTERMS.abstract">vergroten van de woning op de zolderverdieping en het verplaatsen van een berging naar de tweede 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Tweede Weteringdwarsstraat 69-H 1017SV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494</meta:user-defined>
    <meta:user-defined meta:name="OVERHEIDop.GmbID/DC.identifier">gmb-2026-370494</meta:user-defined>
    <meta:user-defined meta:name="OVERHEIDop.versieInformatie"/>
  </office:meta>
</office:document-meta>
</file>