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novatie 24 woningen, Zandvis 48 t/m 62 5658BC Eindhoven, Zandvis 88 t/m 102, 5658BP Eindhoven, Zandvis 128 t/m 142, 5658B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RECTIFICATIE</text:span> (correctie adressen) op de publicatie van 29-07-2026:</text:span>
          </text:p>
            <text:p text:style-name="common-al">Het hoofd van de sector Intake Vergunningen Toezicht en Handhaving geeft kennis dat onderstaande aanvraag omgevingsvergunning is ingediend.</text:p>
            <text:p text:style-name="common-al">Zaaknummer: EHV-ZP2026-007319</text:p>
            <text:p text:style-name="common-al">Omschrijving: renovatie 24 woningen 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Zandvis 48 t/m 62, 5658BC Eindhoven</text:p>
              </text:list-item>
              <text:list-item text:style-override="id1-3-2-1-1-6-2">
                <text:number>-</text:number>
                <text:p text:style-name="al"/>
                <text:p text:style-name="al">Zandvis 88 t/m 102, 5658BP Eindhoven</text:p>
              </text:list-item>
              <text:list-item text:style-override="id1-3-2-1-1-6-3">
                <text:number>-</text:number>
                <text:p text:style-name="al"/>
                <text:p text:style-name="al">Zandvis 128 t/m 142, 5658BP Eindhoven</text:p>
              </text:list-item>
            </text:list>
            <text:p text:style-name="common-al">Datum ontvangst: 27-07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049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19</meta:user-defined>
    <meta:user-defined meta:name="DCTERMS.abstract">renovatie 24 woningen Zandvis</meta:user-defined>
    <dc:language>nl</dc:language>
    <meta:user-defined meta:name="OVERHEIDop.locatietype/OVERHEIDop.gebiedsmarkering">Vlak</meta:user-defined>
    <meta:user-defined meta:name="DC.title">Ingediende aanvraag omgevingsvergunning: renovatie 24 woningen, Zandvis 48 t/m 62 5658BC Eindhoven, Zandvis 88 t/m 102, 5658BP Eindhoven, Zandvis 128 t/m 142, 5658BP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92</meta:user-defined>
    <meta:user-defined meta:name="OVERHEIDop.GmbID/DC.identifier">gmb-2026-370492</meta:user-defined>
    <meta:user-defined meta:name="OVERHEIDop.versieInformatie"/>
  </office:meta>
</office:document-meta>
</file>