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esoekistraat 21 2022EP Haarlem, 0392-2026-0125915, het veranderen van de gevel, ontvangen op 29-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48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5915</meta:user-defined>
    <meta:user-defined meta:name="DCTERMS.abstract">het veranderen van de 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Besoekistraat 21 2022EP Haarlem, 0392-2026-0125915, het veranderen van de gevel, ontvangen op 29-07-2026</meta:user-defined>
    <meta:user-defined meta:name="DCTERMS.W3CDTF/DCTERMS.available">2026-08-03</meta:user-defined>
    <meta:user-defined meta:name="DCTERMS.W3CDTF/OVERHEIDop.jaargang">2026</meta:user-defined>
    <meta:user-defined meta:name="OVERHEIDop.publicationIssue">370487</meta:user-defined>
    <meta:user-defined meta:name="OVERHEIDop.GmbID/DC.identifier">gmb-2026-370487</meta:user-defined>
    <meta:user-defined meta:name="OVERHEIDop.versieInformatie"/>
  </office:meta>
</office:document-meta>
</file>