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15105i012f1e5c-b769-47a5-8d36-bb60eeeafdaf.png" manifest:media-type="image/png"/>
  <manifest:file-entry manifest:full-path="Pictures/Schermafbeelding2026-07-30115148i908d98ff-9c83-4b92-acfe-a2ad8334dd77.png" manifest:media-type="image/png"/>
  <manifest:file-entry manifest:full-path="Pictures/Schermafbeelding2026-07-30115206if854e3b5-acf7-4901-a3b0-f8527035f3e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13">
      <text:list-level-style-bullet text:bullet-char="•" text:level="1">
        <style:list-level-properties text:min-label-width="10mm"/>
      </text:list-level-style-bullet>
    </text:list-style>
    <text:list-style style:name="id1-3-2-1-3-13-1">
      <text:list-level-style-bullet text:bullet-char="•" text:level="1">
        <style:list-level-properties text:min-label-width="10mm"/>
      </text:list-level-style-bullet>
    </text:list-style>
    <text:list-style style:name="id1-3-2-1-3-13-2">
      <text:list-level-style-bullet text:bullet-char="•" text:level="1">
        <style:list-level-properties text:min-label-width="10mm"/>
      </text:list-level-style-bullet>
    </text:list-style>
    <text:list-style style:name="id1-3-2-1-3-13-3">
      <text:list-level-style-bullet text:bullet-char="•" text:level="1">
        <style:list-level-properties text:min-label-width="10mm"/>
      </text:list-level-style-bullet>
    </text:list-style>
    <text:list-style style:name="id1-3-2-1-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17">
      <text:list-level-style-bullet text:bullet-char="•" text:level="1">
        <style:list-level-properties text:min-label-width="10mm"/>
      </text:list-level-style-bullet>
    </text:list-style>
    <text:list-style style:name="id1-3-2-1-3-17-1">
      <text:list-level-style-bullet text:bullet-char="•" text:level="1">
        <style:list-level-properties text:min-label-width="10mm"/>
      </text:list-level-style-bullet>
    </text:list-style>
    <text:list-style style:name="id1-3-2-1-3-17-2">
      <text:list-level-style-bullet text:bullet-char="•" text:level="1">
        <style:list-level-properties text:min-label-width="10mm"/>
      </text:list-level-style-bullet>
    </text:list-style>
    <text:list-style style:name="id1-3-2-1-3-17-3">
      <text:list-level-style-bullet text:bullet-char="•" text:level="1">
        <style:list-level-properties text:min-label-width="10mm"/>
      </text:list-level-style-bullet>
    </text:list-style>
    <text:list-style style:name="id1-3-2-1-3-17-4">
      <text:list-level-style-bullet text:bullet-char="•" text:level="1">
        <style:list-level-properties text:min-label-width="10mm"/>
      </text:list-level-style-bullet>
    </text:list-style>
    <text:list-style style:name="id1-3-2-1-3-17-5">
      <text:list-level-style-bullet text:bullet-char="•" text:level="1">
        <style:list-level-properties text:min-label-width="10mm"/>
      </text:list-level-style-bullet>
    </text:list-style>
    <text:list-style style:name="id1-3-2-1-3-17-6">
      <text:list-level-style-bullet text:bullet-char="•" text:level="1">
        <style:list-level-properties text:min-label-width="10mm"/>
      </text:list-level-style-bullet>
    </text:list-style>
    <text:list-style style:name="id1-3-2-1-3-17-7">
      <text:list-level-style-bullet text:bullet-char="•" text:level="1">
        <style:list-level-properties text:min-label-width="10mm"/>
      </text:list-level-style-bullet>
    </text:list-style>
    <text:list-style style:name="id1-3-2-1-3-17-8">
      <text:list-level-style-bullet text:bullet-char="•" text:level="1">
        <style:list-level-properties text:min-label-width="10mm"/>
      </text:list-level-style-bullet>
    </text:list-style>
    <text:list-style style:name="id1-3-2-1-3-17-9">
      <text:list-level-style-bullet text:bullet-char="•" text:level="1">
        <style:list-level-properties text:min-label-width="10mm"/>
      </text:list-level-style-bullet>
    </text:list-style>
    <text:list-style style:name="id1-3-2-1-3-17-10">
      <text:list-level-style-bullet text:bullet-char="•" text:level="1">
        <style:list-level-properties text:min-label-width="10mm"/>
      </text:list-level-style-bullet>
    </text:list-style>
    <text:list-style style:name="id1-3-2-1-3-17-11">
      <text:list-level-style-bullet text:bullet-char="•" text:level="1">
        <style:list-level-properties text:min-label-width="10mm"/>
      </text:list-level-style-bullet>
    </text:list-style>
    <text:list-style style:name="id1-3-2-1-3-17-12">
      <text:list-level-style-bullet text:bullet-char="•" text:level="1">
        <style:list-level-properties text:min-label-width="10mm"/>
      </text:list-level-style-bullet>
    </text:list-style>
    <text:list-style style:name="id1-3-2-1-3-17-13">
      <text:list-level-style-bullet text:bullet-char="•" text:level="1">
        <style:list-level-properties text:min-label-width="10mm"/>
      </text:list-level-style-bullet>
    </text:list-style>
    <text:list-style style:name="id1-3-2-1-3-17-14">
      <text:list-level-style-bullet text:bullet-char="•" text:level="1">
        <style:list-level-properties text:min-label-width="10mm"/>
      </text:list-level-style-bullet>
    </text:list-style>
    <text:list-style style:name="id1-3-2-1-3-17-15">
      <text:list-level-style-bullet text:bullet-char="•" text:level="1">
        <style:list-level-properties text:min-label-width="10mm"/>
      </text:list-level-style-bullet>
    </text:list-style>
    <text:list-style style:name="id1-3-2-1-3-17-16">
      <text:list-level-style-bullet text:bullet-char="•" text:level="1">
        <style:list-level-properties text:min-label-width="10mm"/>
      </text:list-level-style-bullet>
    </text:list-style>
    <text:list-style style:name="id1-3-2-1-3-17-17">
      <text:list-level-style-bullet text:bullet-char="•" text:level="1">
        <style:list-level-properties text:min-label-width="10mm"/>
      </text:list-level-style-bullet>
    </text:list-style>
    <text:list-style style:name="id1-3-2-1-3-17-18">
      <text:list-level-style-bullet text:bullet-char="•" text:level="1">
        <style:list-level-properties text:min-label-width="10mm"/>
      </text:list-level-style-bullet>
    </text:list-style>
    <text:list-style style:name="id1-3-2-1-3-17-19">
      <text:list-level-style-bullet text:bullet-char="•" text:level="1">
        <style:list-level-properties text:min-label-width="10mm"/>
      </text:list-level-style-bullet>
    </text:list-style>
    <text:list-style style:name="id1-3-2-1-3-17-20">
      <text:list-level-style-bullet text:bullet-char="•" text:level="1">
        <style:list-level-properties text:min-label-width="10mm"/>
      </text:list-level-style-bullet>
    </text:list-style>
    <text:list-style style:name="id1-3-2-1-3-17-21">
      <text:list-level-style-bullet text:bullet-char="•" text:level="1">
        <style:list-level-properties text:min-label-width="10mm"/>
      </text:list-level-style-bullet>
    </text:list-style>
    <text:list-style style:name="id1-3-2-1-3-17-22">
      <text:list-level-style-bullet text:bullet-char="•" text:level="1">
        <style:list-level-properties text:min-label-width="10mm"/>
      </text:list-level-style-bullet>
    </text:list-style>
    <text:list-style style:name="id1-3-2-1-3-17-23">
      <text:list-level-style-bullet text:bullet-char="•" text:level="1">
        <style:list-level-properties text:min-label-width="10mm"/>
      </text:list-level-style-bullet>
    </text:list-style>
    <text:list-style style:name="id1-3-2-1-3-17-24">
      <text:list-level-style-bullet text:bullet-char="•" text:level="1">
        <style:list-level-properties text:min-label-width="10mm"/>
      </text:list-level-style-bullet>
    </text:list-style>
    <text:list-style style:name="id1-3-2-1-3-17-25">
      <text:list-level-style-bullet text:bullet-char="•" text:level="1">
        <style:list-level-properties text:min-label-width="10mm"/>
      </text:list-level-style-bullet>
    </text:list-style>
    <text:list-style style:name="id1-3-2-1-3-17-26">
      <text:list-level-style-bullet text:bullet-char="•" text:level="1">
        <style:list-level-properties text:min-label-width="10mm"/>
      </text:list-level-style-bullet>
    </text:list-style>
    <text:list-style style:name="id1-3-2-1-3-17-27">
      <text:list-level-style-bullet text:bullet-char="•" text:level="1">
        <style:list-level-properties text:min-label-width="10mm"/>
      </text:list-level-style-bullet>
    </text:list-style>
    <text:list-style style:name="id1-3-2-1-3-17-28">
      <text:list-level-style-bullet text:bullet-char="•" text:level="1">
        <style:list-level-properties text:min-label-width="10mm"/>
      </text:list-level-style-bullet>
    </text:list-style>
    <text:list-style style:name="id1-3-2-1-3-17-29">
      <text:list-level-style-bullet text:bullet-char="•" text:level="1">
        <style:list-level-properties text:min-label-width="10mm"/>
      </text:list-level-style-bullet>
    </text:list-style>
    <text:list-style style:name="id1-3-2-1-3-17-30">
      <text:list-level-style-bullet text:bullet-char="•" text:level="1">
        <style:list-level-properties text:min-label-width="10mm"/>
      </text:list-level-style-bullet>
    </text:list-style>
    <text:list-style style:name="id1-3-2-1-3-17-31">
      <text:list-level-style-bullet text:bullet-char="•" text:level="1">
        <style:list-level-properties text:min-label-width="10mm"/>
      </text:list-level-style-bullet>
    </text:list-style>
    <text:list-style style:name="id1-3-2-1-3-20">
      <text:list-level-style-bullet text:bullet-char="•" text:level="1">
        <style:list-level-properties text:min-label-width="10mm"/>
      </text:list-level-style-bullet>
    </text:list-style>
    <text:list-style style:name="id1-3-2-1-3-20-1">
      <text:list-level-style-bullet text:bullet-char="•" text:level="1">
        <style:list-level-properties text:min-label-width="10mm"/>
      </text:list-level-style-bullet>
    </text:list-style>
    <text:list-style style:name="id1-3-2-1-3-20-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plaatsen van een elektrische laadpaal aan Tuilseveldweg 27 te Tuil </text:p>
      <text:section text:name="regeling_id1-3-2" text:style-name="regeling">
        <text:section text:name="aanhef_id1-3-2-1" text:style-name="aanhef">
          <text:section text:name="context_id1-3-2-1-1" text:style-name="context">
            <text:p text:style-name="context.al">2727068</text:p>
            <text:p text:style-name="context_bottom"/>
          </text:section>
          <text:p text:style-name="aanhef_wie">BURGEMEESTER EN WETHOUDERS VAN WEST BETUWE.</text:p>
          <text:section text:name="considerans_id1-3-2-1-3" text:style-name="considerans">
            <text:p text:style-name="considerans.al">
            <text:span text:style-name="nadrukvet">College van burgemeester en wethouders van de gemeente West Betuwe,</text:span>
          </text:p>
            <text:p text:style-name="considerans.al">
            <text:span text:style-name="nadrukvet">1. </text:span>
            <text:span text:style-name="nadrukvet">Aanleiding</text:span>
          </text:p>
            <text:p text:style-name="considerans.al">De gemeente West Betuwe heeft besloten om het verkeersbesluit over het plaatsen van een elektrische laadpaal in de Tuilseveldweg nabij huisnummer 27 te Tuil in te trekken. Deze laadpaal zou worden geplaatst aan de rechterkant van de parkeervakken. In plaats daarvan wordt een nieuw verkeersbesluit genomen om een elektrische laadpaal op dezelfde parkeervakken te plaatsen aan de linkerkant. </text:p>
            <text:p text:style-name="considerans.al">
            <text:span text:style-name="nadrukvet">2. </text:span>
            <text:span text:style-name="nadrukvet">Motivering</text:span>
          </text:p>
            <text:p text:style-name="considerans.al">Met de leverancier van de laadpalen is overeengekomen dat laadpaal aan de linkerkant geplaatst zou worden. Voor het plaatsen van een laadpaal dient het gepubliceerde verkeersbesluit overeen te komen met deze overeenkomst. De laadpaal zal aanzienlijk sneller geplaatst worden na het publiceren van een nieuw verkeersbesluit dan na het aanvragen van een nieuwe netwerkaansluiting voor de rechterkant van de parkeervakken. </text:p>
            <text:p text:style-name="considerans.al">
            <text:span text:style-name="nadrukvet">Gelet op</text:span>
          </text:p>
            <text:list text:style-name="id1-3-2-1-3-7">
              <text:list-item text:style-override="id1-3-2-1-3-7-1">
                <text:number>-</text:number>
                <text:p text:style-name="al"> Artikel 18 eerste lid, onder d van de Wegenverkeerswet 1994 (hierna: WVW1994) zijn burgemeester en wethouders bevoegd tot het nemen van ver­keersbe­sluiten in de gemeente West Betuwe.</text:p>
              </text:list-item>
              <text:list-item text:style-override="id1-3-2-1-3-7-2">
                <text:number>-</text:number>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text:p>
              </text:list-item>
              <text:list-item text:style-override="id1-3-2-1-3-7-3">
                <text:number>-</text:number>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1-3-7-4">
                <text:number>-</text:number>
                <text:p text:style-name="al"> De in dit verkeersbesluit genoemde wegen in eigendom, beheer en onderhoud zijn bij de gemeente West Betuwe; </text:p>
              </text:list-item>
            </text:list>
            <text:p text:style-name="considerans.al">Grondslag</text:p>
            <text:p text:style-name="considerans.al">Overeenkomstig artikel 2, lid 1, sub a t/m d, van de WVW1994 en artikel 21 van het BABW op de genoemde wegen maatregelen dienen te worden genomen met als doel: </text:p>
            <text:list text:style-name="id1-3-2-1-3-10">
              <text:list-item text:style-override="id1-3-2-1-3-10-1">
                <text:number>a)</text:number>
                <text:p text:style-name="al">het verzekeren van de veiligheid op de weg;</text:p>
              </text:list-item>
              <text:list-item text:style-override="id1-3-2-1-3-10-2">
                <text:number>b)</text:number>
                <text:p text:style-name="al">het beschermen van weggebruikers en passagiers;</text:p>
              </text:list-item>
              <text:list-item text:style-override="id1-3-2-1-3-10-3">
                <text:number>c)</text:number>
                <text:p text:style-name="al">het in stand houden van de weg en het waarborgen van de bruikbaarheid daarvan;</text:p>
              </text:list-item>
              <text:list-item text:style-override="id1-3-2-1-3-10-4">
                <text:number>d)</text:number>
                <text:p text:style-name="al">het zoveel mogelijk waarborgen van de vrijheid van het verkeer.</text:p>
                <text:p text:style-name="al"/>
              </text:list-item>
            </text:list>
            <text:list text:style-name="id1-3-2-1-3-11">
              <text:list-item text:style-override="id1-3-2-1-3-11-1">
                <text:number>•</text:number>
                <text:p text:style-name="al">voorts artikel 2, lid 3, sub a, van de WVW1994</text:p>
                <text:list text:style-name="id1-3-2-1-3-11-1-3">
                  <text:list-item text:style-override="id1-3-2-1-3-11-1-3-1">
                    <text:number>a)</text:number>
                    <text:p text:style-name="al">het bevorderen van een doelmatig of zuinig energiegebruik.</text:p>
                  </text:list-item>
                </text:list>
              </text:list-item>
            </text:list>
            <text:p text:style-name="considerans.al">Op basis van bovenstaande overweging en met inachtneming van: </text:p>
            <text:list text:style-name="id1-3-2-1-3-13">
              <text:list-item text:style-override="id1-3-2-1-3-13-1">
                <text:number>•</text:number>
                <text:p text:style-name="al">uitvoeringsvoorschriften BABW inzake verkeerstekens;</text:p>
              </text:list-item>
              <text:list-item text:style-override="id1-3-2-1-3-13-2">
                <text:number>•</text:number>
                <text:p text:style-name="al">de Algemene wet bestuursrecht;</text:p>
              </text:list-item>
              <text:list-item text:style-override="id1-3-2-1-3-13-3">
                <text:number>•</text:number>
                <text:p text:style-name="al">het mandaatbesluit van de gemeente West Betuwe is ondergetekende bevoegd dit besluit te nemen.</text:p>
              </text:list-item>
            </text:list>
            <text:p text:style-name="considerans.al">
            <text:span text:style-name="nadrukvet">Uitleg benamingen</text:span>
          </text:p>
            <text:list text:style-name="id1-3-2-1-3-15">
              <text:list-item text:style-override="id1-3-2-1-3-15-1">
                <text:number>1.</text:number>
                <text:p text:style-name="al">
                <text:span text:style-name="nadrukvet">Proactieve laadpaal:</text:span> is een laadpaal die wordt geplaatst op basis van voorspelde toekomstige behoeften, aan de hand van bestaande data, in plaats van te wachten tot er een directe vraag is. Dit betekent dat de gemeente West Betuwe vooruit denkt en laadpalen toe staat op locaties waar ze verwacht dat er in de toekomst veel vraag naar zal zijn.</text:p>
              </text:list-item>
              <text:list-item text:style-override="id1-3-2-1-3-15-2">
                <text:number>2.</text:number>
                <text:p text:style-name="al">
                <text:span text:style-name="nadrukvet">VOLT- Plankaart </text:span>is een dynamisch platform dat ons een beeld geeft voor de benodigde laadinfrastructuur voor elektrische auto's waarop de geplande locaties voor laadpalen zijn aangegeven. De gemeente West Betuwe gebruikt deze kaart om te laten zien waar ze van plan zijn om in de toekomst laadpalen te plaatsen. Dit helpt om de infrastructuur voor elektrische voertuigen te verbeteren en ervoor te zorgen dat er voldoende laadpunten beschikbaar zijn.</text:p>
              </text:list-item>
            </text:list>
            <text:p text:style-name="considerans.al">
            <text:span text:style-name="nadrukvet">Overwegende dat</text:span>
          </text:p>
            <text:list text:style-name="id1-3-2-1-3-17">
              <text:list-item text:style-override="id1-3-2-1-3-17-1">
                <text:number>•</text:number>
                <text:p text:style-name="al">de in dit verkeersbesluit genoemde weg in eigendom, beheer en onderhoud zijn bij de gemeente West Betuwe;</text:p>
              </text:list-item>
              <text:list-item text:style-override="id1-3-2-1-3-17-2">
                <text:number>•</text:number>
                <text:p text:style-name="al">de in dit verkeersbesluit genoemde weg binnen de bebouwde kom ligt van de woonkern die in het besluit genoemd worden;</text:p>
              </text:list-item>
              <text:list-item text:style-override="id1-3-2-1-3-17-3">
                <text:number>•</text:number>
                <text:p text:style-name="al">de VOLT- plankaart een dynamische platform is, waardoor deze niet is vastgesteld door het college en met behulp van dit verkeersbesluit de voorgestelde locatie(s) wel vastgelegd worden;</text:p>
              </text:list-item>
              <text:list-item text:style-override="id1-3-2-1-3-17-4">
                <text:number>•</text:number>
                <text:p text:style-name="al">de in dit verkeersbesluit genoemde locatie en weg voor het openbaar verkeer een openstaande weg is; </text:p>
              </text:list-item>
              <text:list-item text:style-override="id1-3-2-1-3-17-5">
                <text:number>•</text:number>
                <text:p text:style-name="al">de beschreven locatie de wegencategorisering van een erftoegangsweg heeft waar een maximumsnelheid geldt van 30km/u;</text:p>
              </text:list-item>
              <text:list-item text:style-override="id1-3-2-1-3-17-6">
                <text:number>•</text:number>
                <text:p text:style-name="al">elektrisch rijden zowel positieve effecten op het klimaat als op de luchtkwaliteit heeft waarmee het doelmatig en/of zuinig energiegebruik wordt bevorderd;</text:p>
              </text:list-item>
              <text:list-item text:style-override="id1-3-2-1-3-17-7">
                <text:number>•</text:number>
                <text:p text:style-name="al">de gemeente West Betuwe met dit verkeersbesluit invulling geeft aan de doelstellingen en vereisten zoals opgenomen in de Nationale Agenda Laadinfrastructuur (NAL) en Regionale Agenda Laadinfrastructuur (RAL);</text:p>
              </text:list-item>
              <text:list-item text:style-override="id1-3-2-1-3-17-8">
                <text:number>•</text:number>
                <text:p text:style-name="al">de gemeente West Betuwe met deze strategie het elektrisch rijden wil faciliteren, met als doel te voorkomen dat een gebrek aan laadinfrastructuur als drempel wordt gezien voor de overgang naar elektrisch rijden;</text:p>
              </text:list-item>
              <text:list-item text:style-override="id1-3-2-1-3-17-9">
                <text:number>•</text:number>
                <text:p text:style-name="al">de laadpaal wordt gerealiseerd tussen twee bestaande parkeervakken. Er worden dus geen extra parkeerplaatsen aangelegd of verwijderd;</text:p>
              </text:list-item>
              <text:list-item text:style-override="id1-3-2-1-3-17-10">
                <text:number>•</text:number>
                <text:p text:style-name="al">de laadpalen worden op voldoende afstand van bomen geplaatst. Deze afstand is afhankelijk van de grootte en de wortels van de boom. Daarnaast mogen laadpalen niet dicht onder het bladerdek van bomen worden geplaatst;</text:p>
              </text:list-item>
              <text:list-item text:style-override="id1-3-2-1-3-17-11">
                <text:number>•</text:number>
                <text:p text:style-name="al">de realisatie van laadinfrastructuur moet voldoen aan de wet- en regelgeving en de concessievoorwaarden;</text:p>
              </text:list-item>
              <text:list-item text:style-override="id1-3-2-1-3-17-12">
                <text:number>•</text:number>
                <text:p text:style-name="al">met de nieuwe oplaadlocatie voorzien wordt in een oplaadmogelijkheid waardoor het gebruik van elektrische voertuigen wordt gestimuleerd, gefaciliteerd en gewaarborgd;</text:p>
              </text:list-item>
              <text:list-item text:style-override="id1-3-2-1-3-17-13">
                <text:number>•</text:number>
                <text:p text:style-name="al">door de opmars van het bezit en gebruik van elektrische voertuigen het gewenst is om het aantal oplaadlocaties op strategische punten uit te breiden;</text:p>
              </text:list-item>
              <text:list-item text:style-override="id1-3-2-1-3-17-14">
                <text:number>•</text:number>
                <text:p text:style-name="al">het op basis van de data gedreven behoefte en ervaringen van de concessiehouder (Vattenfall)het gewenst is om per locatie twee parkeervakken aan te wijzen als parkeerplaatsen voor het opladen van elektrische voertuigen</text:p>
              </text:list-item>
              <text:list-item text:style-override="id1-3-2-1-3-17-15">
                <text:number>•</text:number>
                <text:p text:style-name="al">de parkeervakken aangewezen worden op de meest strategische locatie om in te richten als oplaadlocatie voor elektrische voertuigen;</text:p>
              </text:list-item>
              <text:list-item text:style-override="id1-3-2-1-3-17-16">
                <text:number>•</text:number>
                <text:p text:style-name="al">de ‘meest geschikte locatie’ is beoordeeld aan de hand van het VOLT- plankaart van de marktpartij die voor gemeente West Betuwe oplaadvoorzieningen plaatst zodat meerdere gebruikers van elektrische auto’s gebruik kunnen maken van de hier aangewezen locatie; </text:p>
              </text:list-item>
              <text:list-item text:style-override="id1-3-2-1-3-17-17">
                <text:number>•</text:number>
                <text:p text:style-name="al">het de eigenaar of houder van een elektrische auto is toegestaan deze auto te parkeren op door het college gereserveerde parkeerplaatsen voor het uitsluitend opladen van een elektrische auto, indien de auto wordt aangesloten en geladen aan het oplaadpunt van de parkeerplaats;</text:p>
              </text:list-item>
              <text:list-item text:style-override="id1-3-2-1-3-17-18">
                <text:number>•</text:number>
                <text:p text:style-name="al">niet aansluiten en/of niet laden van elektrische voertuigen op de aangewezen oplaadparkeerplaatsen een strafbare gedraging is vanwege de aanwezigheid van verkeersbord E8c en onderbord OB504; </text:p>
              </text:list-item>
              <text:list-item text:style-override="id1-3-2-1-3-17-19">
                <text:number>•</text:number>
                <text:p text:style-name="al">voertuigen met een verbrandingsmotor niet meer op deze parkeerplaatsen mogen parkeren en dit strafbaar is;</text:p>
              </text:list-item>
              <text:list-item text:style-override="id1-3-2-1-3-17-20">
                <text:number>•</text:number>
                <text:p text:style-name="al">het treffen van één of meerdere verkeersmaatregelen een normale maatschappelijke ontwikkeling is waarmee eenieder kan worden geconfronteerd en waarvan de nadelige gevolgen in beginsel voor rekening van de betrokkenen blijven;</text:p>
              </text:list-item>
              <text:list-item text:style-override="id1-3-2-1-3-17-21">
                <text:number>•</text:number>
                <text:p text:style-name="al">dat steeds meer autoproducenten één of meer elektrische voertuigen in hun assortiment hebben;</text:p>
              </text:list-item>
              <text:list-item text:style-override="id1-3-2-1-3-17-22">
                <text:number>•</text:number>
                <text:p text:style-name="al">de wetgeving in Europa is bepaald dat vanaf 2035 alle nieuwe auto's die op de markt komen geen CO2 meer mogen uitstoten (bron: <text:a xlink:href="https://www.europarl.europa.eu/topics/nl/article/20221019STO44572/eu-verbod-op-de-verkoop-van-nieuwe-benzine-en-dieselauto-s-vanaf-2035-uitgelegd" xlink:type="simple"><text:span text:style-name="nadrukondlijn">europarl.europa.eu</text:span></text:a>);</text:p>
              </text:list-item>
              <text:list-item text:style-override="id1-3-2-1-3-17-23">
                <text:number>•</text:number>
                <text:p text:style-name="al">de Rijksoverheid in ieder geval in 2050 helemaal geen CO2 meer wil uitstoten (bron: <text:a xlink:href="https://www.rijksoverheid.nl/onderwerpen/duurzame-energie/vraag-en-antwoord/hoe-lang-kan-ik-nog-rijden-op-benzine" xlink:type="simple"><text:span text:style-name="nadrukondlijn">Rijksoverheid.nl</text:span></text:a>);</text:p>
              </text:list-item>
              <text:list-item text:style-override="id1-3-2-1-3-17-24">
                <text:number>•</text:number>
                <text:p text:style-name="al">de vraag naar publieke oplaadpunten in Nederland en dus ook in West Betuwe stijgt;</text:p>
              </text:list-item>
              <text:list-item text:style-override="id1-3-2-1-3-17-25">
                <text:number>•</text:number>
                <text:p text:style-name="al">het plaatsen van een elektrische laadpaal tot gevolg heeft dat het gebruik van twee parkeervakken wordt beperkt tot het opladen van elektrische auto’s. Dit brengt een zekere mate van verschuiving in het gebruik van de beschikbare parkeerplaatsen met zich mee;</text:p>
              </text:list-item>
              <text:list-item text:style-override="id1-3-2-1-3-17-26">
                <text:number>•</text:number>
                <text:p text:style-name="al">dit tot gevolg kan hebben dat bewoners en bezoekers niet meer op de ‘gebruikelijke parkeerplaats’ kunnen parkeren en dus een andere parkeerplaats moeten gebruiken;</text:p>
              </text:list-item>
              <text:list-item text:style-override="id1-3-2-1-3-17-27">
                <text:number>•</text:number>
                <text:p text:style-name="al">de gemeente heeft vastgelegd dat, om het elektrisch rijden te stimuleren, een gemeente brede dekking van laadpalen nodig is. Hiervan is sprake als er voor ieder huishouden een laadpaal binnen 250 meter loopafstand beschikbaar is in een woonkern binnen de bebouwde kom. Dit houdt in dat er uiteindelijk ook laadpalen komen te staan in straten met een hoge parkeerdruk;</text:p>
              </text:list-item>
              <text:list-item text:style-override="id1-3-2-1-3-17-28">
                <text:number>•</text:number>
                <text:p text:style-name="al">de parkeerdruk per wijk wordt beoordeeld en niet per straat. Er bestaat immers geen recht om in eigen straat of voor de eigen deur te kunnen parkeren;</text:p>
              </text:list-item>
              <text:list-item text:style-override="id1-3-2-1-3-17-29">
                <text:number>•</text:number>
                <text:p text:style-name="al">een hoge parkeerdruk in de straat nog geen reden is om af te zien van het verkeersbesluit. Elektrische voertuigen moeten immers worden opgeladen. Daarbij zijn er veel meer parkeerplaatsen beschikbaar voor voertuigen op fossiele brandstof. </text:p>
              </text:list-item>
              <text:list-item text:style-override="id1-3-2-1-3-17-30">
                <text:number>•</text:number>
                <text:p text:style-name="al">dat voor het stimuleren van elektrisch vervoer en een goede werking van een elektrisch voertuig, een dekkend netwerk van openbare oplaadvoorzieningen essentieel is;</text:p>
              </text:list-item>
              <text:list-item text:style-override="id1-3-2-1-3-17-31">
                <text:number>•</text:number>
                <text:p text:style-name="al">dat de prijzen van elektrische auto’s dalen, er meer betaalbare (bestel)auto’s worden ontwikkeld en ook de tweedehandsmarkt voor elektrische voertuigen groeit en daarmee de vraag naar laadpalen ook;</text:p>
              </text:list-item>
            </text:list>
            <text:p text:style-name="considerans.al">er geen aanwijzingen zijn dat er sprake is van belangen die strijdig zijn met de gewenste verkeersmaatregelen, in die mate dat gesproken kan worden van onevenredigheid als bedoeld in artikel 3:4, lid 2, van de Algemene wet bestuursrecht.</text:p>
            <text:p text:style-name="considerans.al">
            <text:span text:style-name="nadrukvet">Mede gelet op</text:span>
          </text:p>
            <text:list text:style-name="id1-3-2-1-3-20">
              <text:list-item text:style-override="id1-3-2-1-3-20-1">
                <text:number>•</text:number>
                <text:p text:style-name="al">artikel 24 van het Besluit Administratieve Bepalingen inzake het Wegverkeer (BABW) heeft overleg plaatsgevonden met de, namens de korpschef gemachtigde, verkeersadviseur van politie-eenheid Oost Nederland, district Gelderland-Zuid.</text:p>
              </text:list-item>
              <text:list-item text:style-override="id1-3-2-1-3-20-2">
                <text:number>•</text:number>
                <text:p text:style-name="al">artikel 26 van het BABW wordt dit besluit bekendgemaakt door op de in de artikelen 5 onderscheidenlijk 6 van de Bekendmakingswet bepaalde wijze.</text:p>
              </text:list-item>
            </text:list>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aanwijzen van twee parkeerplaatsen op Tuilseveldweg ter hoogte van huisnummer 27 te Tuil, parkeergelegenheid alleen bestemd voor elektrische voertuigen, door het plaatsen van borden E8c van bijlage 1 van het Reglement Verkeersregels en Verkeerstekens 1990, voorzien van een onderbord “Opladen elektrische voertuigen” en daaronder bord OB504.</text:p>
            <text:p text:style-name="common-al">Op grond van vorenstaande overwegingen besluiten:</text:p>
            <text:p text:style-name="common-al">Op het aangegeven verkeersbesluit openbare parkeervakkenplaatsen aan te wijzen voor het opladen van elektrische voertuigen door middel van het plaatsen van het verkeersbord E8c (Parkeergelegenheid alleen bestemd voor het opladen van elektrische voertuigen) van bijlage I van het Reglement Verkeersregels en Verkeerstekens 1990 (RVV 1990), met onderbord OB504 (twee parkeervakken) van bijlage I van het RVV 1990.</text:p>
            <text:p text:style-name="last-al">de verkeersmaatregel vast te hebben gelegd op de hieronder opgenomen tekeningen met zaaknummer 2727068 d.d: 05-08-2026.</text:p>
            <text:p text:style-name="tekst_bottom"/>
          </text:section>
        </text:section>
        <text:section text:name="regeling-sluiting_id1-3-2-3" text:style-name="regeling-sluiting">
          <text:section text:name="gegeven_id1-3-2-3-1" text:style-name="gegeven">
            <text:p text:style-name="dagtekening">
            <text:span text:style-name="plaats"> Aldus besloten te Geldermalsen, </text:span>
            <text:span text:style-name="datum">05-08-2026. </text:span>
          </text:p>
          </text:section>
          <text:section text:name="ondertekening_id1-3-2-3-2">
            <text:p><text:span text:style-name="functie">namens burgemeester en wethouders van de gemeente West Betuwe,</text:span></text:p>
          </text:section>
          <text:section text:name="ondertekening_id1-3-2-3-3">
            <text:p><text:span text:style-name="functie">J. Wijnhof</text:span></text:p>
            <text:p><text:span text:style-name="functie">Medewerker Verkeerskunde</text:span></text:p>
          </text:section>
        </text:section>
        <text:section text:name="bezwaarschrift_id1-3-2-4" text:style-name="bezwaarschrift">
          <text:p text:style-name="bezwaarschrift_top"/>
          <text:p text:style-name="bezwaarschrift_al">
          <text:span text:style-name="nadrukvet">Mededelingen</text:span>
        </text:p>
          <text:p text:style-name="bezwaarschrift_al">Van dit besluit wordt mededeling gedaan in het Kontakt West Betuwe en wordt eveneens gepubliceerd in het gemeenteblad. Dit besluit ligt gedurende zes weken na de datum van bekendmaking hiervan in het Gemeenteblad (overheid.nl) voor eenieder ter inzage aan de balie van het gemeentehuis, Kuipershof 2 Geldermalsen. De openingstijden zijn van maandag tot en met donderdag van 8.30 uur tot 17.00 uur, op vrijdag van 8.30 uur tot 12.30 uur en dinsdag en donderdagavond van 17.00 tot 20.00 alleen op afspraak.</text:p>
          <text:p text:style-name="bezwaarschrift_al">
          <text:span text:style-name="nadrukvet">Bezwaar</text:span>
        </text:p>
          <text:p text:style-name="bezwaarschrift_al">Op grond van de Algemene wet bestuursrecht kan tegen dit besluit binnen zes weken na dag van bekendmaking bezwaar worden gemaakt. Het bezwaarschrift moet gericht worden aan: Burgemeester en wethouders van West Betuwe, Postbus 112, 4190 CC Geldermalsen.</text:p>
          <text:p text:style-name="bezwaarschrift_al">Het bezwaarschrift dient te zijn ondertekend en het volgende te bevatten:</text:p>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Tijdens de bezwaarschriftprocedure geldt in principe de genomen beslissing. Het kan zijn dat deze beslissing naar uw mening intussen onherstelbare of onevenredige gevolgen voor u heeft. U kunt dan tijdens de bezwaarschriftenprocedure om een voorlopige voorziening vragen bij de voorzieningenrechter van de Rechtbank Gelderland, Team Bestuursrecht, Postbus 9030, 6800 EM Arnhem, tel. 026-3592000.</text:p>
          <text:p text:style-name="bezwaarschrift_al">Aan het indienen van een bezwaarschrift zijn geen kosten verbonden.</text:p>
          <text:p text:style-name="bezwaarschrift_al">Als u een voorlopige voorziening vraagt, moet u griffierecht betalen. </text:p>
          <text:p text:style-name="bezwaarschrift_al">S<text:span text:style-name="nadrukvet">ituatie: </text:span></text:p>
          <text:p text:style-name="bezwaarschrift_al">Onjuiste plaatsing:</text:p>
          <text:p text:style-name="bezwaarschrift_al">
          <draw:frame><draw:text-box><text:section text:name="plaatje_id1-3-2-4-15-1" text:style-name="plaatje">
            <text:p text:style-name="illustratie_id1-3-2-4-15-1-1"><draw:frame draw:style-name="illustratie_id1-3-2-4-15-1-1" text:anchor-type="paragraph" svg:width="120mm" svg:height="91.5mm"><draw:image xlink:href="Pictures/Schermafbeelding2026-07-30115105i012f1e5c-b769-47a5-8d36-bb60eeeafdaf.png" xlink:type="simple"/></draw:frame></text:p>
          </text:section></draw:text-box></draw:frame>
        </text:p>
          <text:p text:style-name="bezwaarschrift_al">Juiste plaatsing: </text:p>
          <text:p text:style-name="bezwaarschrift_al">
          <draw:frame><draw:text-box><text:section text:name="plaatje_id1-3-2-4-17-1" text:style-name="plaatje">
            <text:p text:style-name="illustratie_id1-3-2-4-17-1-1"><draw:frame draw:style-name="illustratie_id1-3-2-4-17-1-1" text:anchor-type="paragraph" svg:width="120mm" svg:height="84.7mm"><draw:image xlink:href="Pictures/Schermafbeelding2026-07-30115148i908d98ff-9c83-4b92-acfe-a2ad8334dd77.png" xlink:type="simple"/></draw:frame></text:p>
          </text:section></draw:text-box></draw:frame>
        </text:p>
          <text:p text:style-name="bezwaarschrift_al">
          <draw:frame><draw:text-box><text:section text:name="plaatje_id1-3-2-4-18-1" text:style-name="plaatje">
            <text:p text:style-name="illustratie_id1-3-2-4-18-1-1"><draw:frame draw:style-name="illustratie_id1-3-2-4-18-1-1" text:anchor-type="paragraph" svg:width="120mm" svg:height="72.30000000000001mm"><draw:image xlink:href="Pictures/Schermafbeelding2026-07-30115206if854e3b5-acf7-4901-a3b0-f8527035f3e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04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 Betuwe</meta:user-defined>
    <meta:user-defined meta:name="OVERHEID.Gemeente/OVERHEID.authority">West Betuwe</meta:user-defined>
    <meta:user-defined meta:name="OVERHEID.Informatietype/DC.type">officiële publicatie</meta:user-defined>
    <meta:user-defined meta:name="OVERHEIDop.Rubriek/DC.type">verkeersbesluit of -mededeling</meta:user-defined>
    <meta:user-defined meta:name="OVERHEID.Gemeente/DCTERMS.publisher">West Betuw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 Betuwe - verplaatsen van een elektrische laadpaal - Tuilseveldweg 27 te Tuil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727068</meta:user-defined>
    <meta:user-defined meta:name="OVERHEIDop.verkeersbordcode">E8c</meta:user-defined>
    <dc:language>nl</dc:language>
    <meta:user-defined meta:name="OVERHEIDop.locatietype/OVERHEIDop.gebiedsmarkering">Adres</meta:user-defined>
    <meta:user-defined meta:name="DC.title">Verkeersbesluit voor het verplaatsen van een elektrische laadpaal aan Tuilseveldweg 27 te Tuil</meta:user-defined>
    <meta:user-defined meta:name="DCTERMS.W3CDTF/DCTERMS.available">2026-08-05</meta:user-defined>
    <meta:user-defined meta:name="DCTERMS.W3CDTF/OVERHEIDop.jaargang">2026</meta:user-defined>
    <meta:user-defined meta:name="OVERHEIDop.publicationIssue">370482</meta:user-defined>
    <meta:user-defined meta:name="OVERHEIDop.GmbID/DC.identifier">gmb-2026-370482</meta:user-defined>
    <meta:user-defined meta:name="OVERHEIDop.versieInformatie"/>
  </office:meta>
</office:document-meta>
</file>