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laapvoertuig, Peugeot, kenteken 23-DZ-NB, onbekend type, groen van kleur, Meteoorstraat t.h.v. lichtmast 7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
            
          </text:p>
            <text:p text:style-name="common-al">Tijdens een controle op zondag 26 juli 2026 omstreeks 15:44 uur heeft een gemeentelijk toezichthouder van het bedrijfsonderdeel Handhavingsorganisatie van de Dienst Stadsbeheer, op de genoemde locatie, geconstateerd dat een voertuig, van het merk Peugeot, met kenteken 23-DZ-NB, in de kleur groen, als slaapplaats gebruikt wordt, dan wel dat daarin overnacht wordt of daartoe gelegenheid wordt geboden. De portieren van het voertuig zijn niet afgesloten en het linker achterraam staat gedeeltelijk open. Aanvullend liggen er meerdere kussens dekens in het voertuig waarmee een slaapplek gemaakt is. Dit is in strijd met artikel 2:38B van de Algemene plaatselijke verordening voor de gemeente Den Haag. Wij verzoeken de eigenaar van dit voertuig om deze niet langer als slaapplaats te (laten) gebruiken, op te ruimen en af te sluiten. Ook verzoeken wij de eigenaar om contact op te nemen met het Team Bestuurlijke Handhaving, te bereiken via het telefoonnummer 14-070 of email: zienswijze.handhaving@denhaag.nl. Indien wordt geconstateerd dat het voertuig na de publicatietermijn van 14 dagen, nog steeds als slaapplaats gebruikt kan worden, zal het voertuig worden verwijderd van de openbare weg. Het voertuig welke als slaapplaats gebruikt kan worden, wordt dan tijdelijk opgeslagen en afhankelijk van de taxatiewaarde, uiteindelijk vernietigd. Nadrukkelijk brengen wij onder uw aandacht dat de kosten die wij moeten maken en die verboden zijn aan de toepassing van de bestuursdwang op grond van artikel 5.25 van de Awb geheel op de overtreder worden verhaald.</text:p>
            <text:p text:style-name="common-al">
            
          </text:p>
            <text:p text:style-name="common-al">
            <text:span text:style-name="nadrukvet">Ons kenmerk</text:span>: VTH2026-65154</text:p>
            <text:p text:style-name="common-al">
            
          </text:p>
            <text:p text:style-name="common-al">
            <text:span text:style-name="nadrukvet">Locaties(s)</text:span>
          </text:p>
            <text:p text:style-name="last-al">Meteoorstraat tegenover lichtmast 0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048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8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ruimtelijke ordening</meta:user-defined>
    <meta:user-defined meta:name="OVERHEIDop.referentienummer">VTH2026-65154</meta:user-defined>
    <dc:language>nl</dc:language>
    <meta:user-defined meta:name="OVERHEIDop.locatietype/OVERHEIDop.gebiedsmarkering">Punt</meta:user-defined>
    <meta:user-defined meta:name="DC.title">Slaapvoertuig, Peugeot, kenteken 23-DZ-NB, onbekend type, groen van kleur, Meteoorstraat t.h.v. lichtmast 7 te Den Haag</meta:user-defined>
    <meta:user-defined meta:name="DCTERMS.W3CDTF/DCTERMS.available">2026-08-03</meta:user-defined>
    <meta:user-defined meta:name="DCTERMS.W3CDTF/OVERHEIDop.jaargang">2026</meta:user-defined>
    <meta:user-defined meta:name="OVERHEIDop.publicationIssue">370480</meta:user-defined>
    <meta:user-defined meta:name="OVERHEIDop.GmbID/DC.identifier">gmb-2026-370480</meta:user-defined>
    <meta:user-defined meta:name="OVERHEIDop.versieInformatie"/>
  </office:meta>
</office:document-meta>
</file>