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Brink 7683BP Den Ham, filmopnames op 11-8-2026 van 14:00 tot 00:00 uur, ontvangen op 22-06-2026, zaaknummer TR-Z2026-0014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p text:style-name="common-al">
            <text:span text:style-name="nadrukvet">Waar:</text:span> Brink 7683BP Den Ham</text:p>
            <text:p text:style-name="common-al">
            <text:span text:style-name="nadrukvet">Project:</text:span> filmopnames op 11-8-2026 van 14:00 tot 00:00 uur</text:p>
            <text:p text:style-name="common-al">
            <text:span text:style-name="nadrukvet">Ingekomen:</text:span> 22-06-2026</text:p>
            <text:p text:style-name="common-al">
            <text:span text:style-name="nadrukvet">Verzonden:</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 </text:p>
            <text:p text:style-name="common-al">-	Uw naam, adres en uw telefoonnummer; </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7046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TR-Z2026-001405</meta:user-defined>
    <meta:user-defined meta:name="DCTERMS.abstract">filmopnames op 11-8-2026 van 14:00 tot 00:00 uur</meta:user-defined>
    <dc:language>nl</dc:language>
    <meta:user-defined meta:name="OVERHEIDop.locatietype/OVERHEIDop.gebiedsmarkering">Punt</meta:user-defined>
    <meta:user-defined meta:name="DC.title">Gemeente Twenterand - verleende omgevingsvergunning, Brink 7683BP Den Ham, filmopnames op 11-8-2026 van 14:00 tot 00:00 uur, ontvangen op 22-06-2026, zaaknummer TR-Z2026-001405</meta:user-defined>
    <meta:user-defined meta:name="DCTERMS.W3CDTF/DCTERMS.available">2026-08-03</meta:user-defined>
    <meta:user-defined meta:name="DCTERMS.W3CDTF/OVERHEIDop.jaargang">2026</meta:user-defined>
    <meta:user-defined meta:name="OVERHEIDop.publicationIssue">370460</meta:user-defined>
    <meta:user-defined meta:name="OVERHEIDop.GmbID/DC.identifier">gmb-2026-370460</meta:user-defined>
    <meta:user-defined meta:name="OVERHEIDop.versieInformatie"/>
  </office:meta>
</office:document-meta>
</file>