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1-2-9-1-1">
      <style:table-column-properties style:rel-column-width="5*"/>
    </style:style>
    <style:style style:family="table-column" style:parent-style-name="colspec" style:name="id1-3-2-2-1-2-9-1-2">
      <style:table-column-properties style:rel-column-width="28*"/>
    </style:style>
    <style:style style:family="table-column" style:parent-style-name="colspec" style:name="id1-3-2-2-1-2-9-1-3">
      <style:table-column-properties style:rel-column-width="14*"/>
    </style:style>
    <style:style style:family="table-column" style:parent-style-name="colspec" style:name="id1-3-2-2-1-2-9-1-4">
      <style:table-column-properties style:rel-column-width="14*"/>
    </style:style>
    <style:style style:family="table-column" style:parent-style-name="colspec" style:name="id1-3-2-2-1-2-9-1-5">
      <style:table-column-properties style:rel-column-width="14*"/>
    </style:style>
    <style:style style:family="table-column" style:parent-style-name="colspec" style:name="id1-3-2-2-1-2-9-1-6">
      <style:table-column-properties style:rel-column-width="14*"/>
    </style:style>
    <text:list-style style:name="id1-3-2-2-2-2-3">
      <text:list-level-style-bullet text:bullet-char="•" text:level="1">
        <style:list-level-properties text:min-label-width="10mm"/>
      </text:list-level-style-bullet>
    </text:list-style>
    <text:list-style style:name="id1-3-2-2-2-2-3-1">
      <text:list-level-style-bullet text:bullet-char="•" text:level="1">
        <style:list-level-properties text:min-label-width="10mm"/>
      </text:list-level-style-bullet>
    </text:list-style>
    <text:list-style style:name="id1-3-2-2-2-2-3-2">
      <text:list-level-style-bullet text:bullet-char="•" text:level="1">
        <style:list-level-properties text:min-label-width="10mm"/>
      </text:list-level-style-bullet>
    </text:list-style>
    <text:list-style style:name="id1-3-2-2-2-2-3-3">
      <text:list-level-style-bullet text:bullet-char="•" text:level="1">
        <style:list-level-properties text:min-label-width="10mm"/>
      </text:list-level-style-bullet>
    </text:list-style>
    <text:list-style style:name="id1-3-2-2-2-2-3-4">
      <text:list-level-style-bullet text:bullet-char="•" text:level="1">
        <style:list-level-properties text:min-label-width="10mm"/>
      </text:list-level-style-bullet>
    </text:list-style>
    <text:list-style style:name="id1-3-2-2-2-2-3-5">
      <text:list-level-style-bullet text:bullet-char="•" text:level="1">
        <style:list-level-properties text:min-label-width="10mm"/>
      </text:list-level-style-bullet>
    </text:list-style>
    <text:list-style style:name="id1-3-2-2-2-2-3-6">
      <text:list-level-style-bullet text:bullet-char="•" text:level="1">
        <style:list-level-properties text:min-label-width="10mm"/>
      </text:list-level-style-bullet>
    </text:list-style>
    <text:list-style style:name="id1-3-2-2-2-2-3-7">
      <text:list-level-style-bullet text:bullet-char="•" text:level="1">
        <style:list-level-properties text:min-label-width="10mm"/>
      </text:list-level-style-bullet>
    </text:list-style>
    <text:list-style style:name="id1-3-2-2-2-2-3-8">
      <text:list-level-style-bullet text:bullet-char="•" text:level="1">
        <style:list-level-properties text:min-label-width="10mm"/>
      </text:list-level-style-bullet>
    </text:list-style>
    <text:list-style style:name="id1-3-2-2-3-4-2-3">
      <text:list-level-style-bullet text:bullet-char="•" text:level="1">
        <style:list-level-properties text:min-label-width="10mm"/>
      </text:list-level-style-bullet>
    </text:list-style>
    <text:list-style style:name="id1-3-2-2-3-4-2-3-1">
      <text:list-level-style-bullet text:bullet-char="•" text:level="1">
        <style:list-level-properties text:min-label-width="10mm"/>
      </text:list-level-style-bullet>
    </text:list-style>
    <text:list-style style:name="id1-3-2-2-3-4-2-3-2">
      <text:list-level-style-bullet text:bullet-char="•" text:level="1">
        <style:list-level-properties text:min-label-width="10mm"/>
      </text:list-level-style-bullet>
    </text:list-style>
    <text:list-style style:name="id1-3-2-2-3-4-2-5">
      <text:list-level-style-bullet text:bullet-char="•" text:level="1">
        <style:list-level-properties text:min-label-width="10mm"/>
      </text:list-level-style-bullet>
    </text:list-style>
    <text:list-style style:name="id1-3-2-2-3-4-2-5-1">
      <text:list-level-style-bullet text:bullet-char="•" text:level="1">
        <style:list-level-properties text:min-label-width="10mm"/>
      </text:list-level-style-bullet>
    </text:list-style>
    <text:list-style style:name="id1-3-2-2-3-4-2-5-2">
      <text:list-level-style-bullet text:bullet-char="•" text:level="1">
        <style:list-level-properties text:min-label-width="10mm"/>
      </text:list-level-style-bullet>
    </text:list-style>
    <text:list-style style:name="id1-3-2-2-3-4-2-5-3">
      <text:list-level-style-bullet text:bullet-char="•" text:level="1">
        <style:list-level-properties text:min-label-width="10mm"/>
      </text:list-level-style-bullet>
    </text:list-style>
    <text:list-style style:name="id1-3-2-2-3-4-2-5-4">
      <text:list-level-style-bullet text:bullet-char="•" text:level="1">
        <style:list-level-properties text:min-label-width="10mm"/>
      </text:list-level-style-bullet>
    </text:list-style>
    <text:list-style style:name="id1-3-2-2-3-4-2-5-5">
      <text:list-level-style-bullet text:bullet-char="•" text:level="1">
        <style:list-level-properties text:min-label-width="10mm"/>
      </text:list-level-style-bullet>
    </text:list-style>
    <text:list-style style:name="id1-3-2-2-3-4-2-7">
      <text:list-level-style-bullet text:bullet-char="•" text:level="1">
        <style:list-level-properties text:min-label-width="10mm"/>
      </text:list-level-style-bullet>
    </text:list-style>
    <text:list-style style:name="id1-3-2-2-3-4-2-7-1">
      <text:list-level-style-bullet text:bullet-char="•" text:level="1">
        <style:list-level-properties text:min-label-width="10mm"/>
      </text:list-level-style-bullet>
    </text:list-style>
    <text:list-style style:name="id1-3-2-2-3-4-2-7-2">
      <text:list-level-style-bullet text:bullet-char="•" text:level="1">
        <style:list-level-properties text:min-label-width="10mm"/>
      </text:list-level-style-bullet>
    </text:list-style>
    <text:list-style style:name="id1-3-2-2-3-4-2-7-3">
      <text:list-level-style-bullet text:bullet-char="•" text:level="1">
        <style:list-level-properties text:min-label-width="10mm"/>
      </text:list-level-style-bullet>
    </text:list-style>
    <text:list-style style:name="id1-3-2-2-3-5-2-2">
      <text:list-level-style-bullet text:bullet-char="•" text:level="1">
        <style:list-level-properties text:min-label-width="10mm"/>
      </text:list-level-style-bullet>
    </text:list-style>
    <text:list-style style:name="id1-3-2-2-3-5-2-2-1">
      <text:list-level-style-bullet text:bullet-char="•" text:level="1">
        <style:list-level-properties text:min-label-width="10mm"/>
      </text:list-level-style-bullet>
    </text:list-style>
    <text:list-style style:name="id1-3-2-2-3-5-2-2-2">
      <text:list-level-style-bullet text:bullet-char="•" text:level="1">
        <style:list-level-properties text:min-label-width="10mm"/>
      </text:list-level-style-bullet>
    </text:list-style>
    <text:list-style style:name="id1-3-2-2-3-7-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2-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7-2-1-2-3">
      <text:list-level-style-bullet text:bullet-char="•" text:level="1">
        <style:list-level-properties text:min-label-width="10mm"/>
      </text:list-level-style-bullet>
    </text:list-style>
    <text:list-style style:name="id1-3-2-2-3-7-2-1-2-3-1">
      <text:list-level-style-bullet text:bullet-char="•" text:level="1">
        <style:list-level-properties text:min-label-width="10mm"/>
      </text:list-level-style-bullet>
    </text:list-style>
    <text:list-style style:name="id1-3-2-2-3-7-2-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7-2-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8-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8-2-2-5-3">
      <text:list-level-style-bullet text:bullet-char="•" text:level="1">
        <style:list-level-properties text:min-label-width="10mm"/>
      </text:list-level-style-bullet>
    </text:list-style>
    <text:list-style style:name="id1-3-2-2-3-8-2-2-5-3-1">
      <text:list-level-style-bullet text:bullet-char="•" text:level="1">
        <style:list-level-properties text:min-label-width="10mm"/>
      </text:list-level-style-bullet>
    </text:list-style>
    <text:list-style style:name="id1-3-2-2-3-8-2-2-5-3-2">
      <text:list-level-style-bullet text:bullet-char="•" text:level="1">
        <style:list-level-properties text:min-label-width="10mm"/>
      </text:list-level-style-bullet>
    </text:list-style>
    <style:style style:family="table-column" style:parent-style-name="colspec" style:name="id1-3-2-2-3-8-2-4-1-1">
      <style:table-column-properties style:rel-column-width="32*"/>
    </style:style>
    <style:style style:family="table-column" style:parent-style-name="colspec" style:name="id1-3-2-2-3-8-2-4-1-2">
      <style:table-column-properties style:rel-column-width="27*"/>
    </style:style>
    <style:style style:family="table-column" style:parent-style-name="colspec" style:name="id1-3-2-2-3-8-2-4-1-3">
      <style:table-column-properties style:rel-column-width="26*"/>
    </style:style>
    <text:list-style style:name="id1-3-2-2-3-8-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2-6-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2-6-2">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8-2-6-3">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8-2-6-4">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2-2-1-3">
      <text:list-level-style-bullet text:bullet-char="•" text:level="1">
        <style:list-level-properties text:min-label-width="10mm"/>
      </text:list-level-style-bullet>
    </text:list-style>
    <text:list-style style:name="id1-3-2-2-3-9-2-2-1-3-1">
      <text:list-level-style-bullet text:bullet-char="•" text:level="1">
        <style:list-level-properties text:min-label-width="10mm"/>
      </text:list-level-style-bullet>
    </text:list-style>
    <text:list-style style:name="id1-3-2-2-3-9-2-2-1-3-2">
      <text:list-level-style-bullet text:bullet-char="•" text:level="1">
        <style:list-level-properties text:min-label-width="10mm"/>
      </text:list-level-style-bullet>
    </text:list-style>
    <text:list-style style:name="id1-3-2-2-3-9-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2-2-2-3">
      <text:list-level-style-bullet text:bullet-char="•" text:level="1">
        <style:list-level-properties text:min-label-width="10mm"/>
      </text:list-level-style-bullet>
    </text:list-style>
    <text:list-style style:name="id1-3-2-2-3-9-2-2-2-3-1">
      <text:list-level-style-bullet text:bullet-char="•" text:level="1">
        <style:list-level-properties text:min-label-width="10mm"/>
      </text:list-level-style-bullet>
    </text:list-style>
    <text:list-style style:name="id1-3-2-2-3-9-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2-2-3-3">
      <text:list-level-style-bullet text:bullet-char="•" text:level="1">
        <style:list-level-properties text:min-label-width="10mm"/>
      </text:list-level-style-bullet>
    </text:list-style>
    <text:list-style style:name="id1-3-2-2-3-9-2-2-3-3-1">
      <text:list-level-style-bullet text:bullet-char="•" text:level="1">
        <style:list-level-properties text:min-label-width="10mm"/>
      </text:list-level-style-bullet>
    </text:list-style>
    <text:list-style style:name="id1-3-2-2-3-9-2-2-3-3-2">
      <text:list-level-style-bullet text:bullet-char="•" text:level="1">
        <style:list-level-properties text:min-label-width="10mm"/>
      </text:list-level-style-bullet>
    </text:list-style>
    <text:list-style style:name="id1-3-2-2-3-9-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9-2-2-5">
      <text:list-level-style-bullet style:num-suffix="" text:bullet-char="​" text:level="1">
        <style:list-level-properties text:min-label-width="10mm"/>
      </text:list-level-style-bullet>
    </text:list-style>
    <text:list-style style:name="id1-3-2-2-4-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4-4-2-2-1-1">
      <style:table-column-properties style:rel-column-width="45*"/>
    </style:style>
    <style:style style:family="table-column" style:parent-style-name="colspec" style:name="id1-3-2-2-4-4-2-2-1-2">
      <style:table-column-properties style:rel-column-width="21*"/>
    </style:style>
    <style:style style:family="table-column" style:parent-style-name="colspec" style:name="id1-3-2-2-4-4-2-2-1-3">
      <style:table-column-properties style:rel-column-width="19*"/>
    </style:style>
    <text:list-style style:name="id1-3-2-2-4-4-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7-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7-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7-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2-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2-1-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7-2-1-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7-2-1-9">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7-2-1-10">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7-2-1-1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7-2-1-12">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8-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8-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8-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8-2-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8-2-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8-2-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8-2-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8-2-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8-2-2-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4-8-2-2-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4-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0-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0-2-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0-2-1-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10-2-1-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10-2-1-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0-2-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0-2-1-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10-2-1-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10-2-1-9">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10-2-1-10">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10-2-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0-2-1-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1-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11-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12-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2-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2-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12-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12-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12-2-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3-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3-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3-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3-2-1-2-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13-2-1-2-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13-2-1-2-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4-13-2-1-2-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4-13-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13-2-1-2-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13-2-1-2-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13-2-1-2-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4-13-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13-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13-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13-2-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3-2-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3-2-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13-2-1-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13-2-1-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1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13-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13-2-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13-2-6">
      <text:list-level-style-bullet text:bullet-char="•" text:level="1">
        <style:list-level-properties text:min-label-width="10mm"/>
      </text:list-level-style-bullet>
    </text:list-style>
    <text:list-style style:name="id1-3-2-2-4-13-2-6-1">
      <text:list-level-style-bullet text:bullet-char="•" text:level="1">
        <style:list-level-properties text:min-label-width="10mm"/>
      </text:list-level-style-bullet>
    </text:list-style>
    <text:list-style style:name="id1-3-2-2-4-13-2-6-2">
      <text:list-level-style-bullet text:bullet-char="•" text:level="1">
        <style:list-level-properties text:min-label-width="10mm"/>
      </text:list-level-style-bullet>
    </text:list-style>
    <text:list-style style:name="id1-3-2-2-4-13-2-6-3">
      <text:list-level-style-bullet text:bullet-char="•" text:level="1">
        <style:list-level-properties text:min-label-width="10mm"/>
      </text:list-level-style-bullet>
    </text:list-style>
    <text:list-style style:name="id1-3-2-2-5-4-2-3">
      <text:list-level-style-bullet text:bullet-char="•" text:level="1">
        <style:list-level-properties text:min-label-width="10mm"/>
      </text:list-level-style-bullet>
    </text:list-style>
    <text:list-style style:name="id1-3-2-2-5-4-2-3-1">
      <text:list-level-style-bullet text:bullet-char="•" text:level="1">
        <style:list-level-properties text:min-label-width="10mm"/>
      </text:list-level-style-bullet>
    </text:list-style>
    <text:list-style style:name="id1-3-2-2-5-4-2-3-2">
      <text:list-level-style-bullet text:bullet-char="•" text:level="1">
        <style:list-level-properties text:min-label-width="10mm"/>
      </text:list-level-style-bullet>
    </text:list-style>
    <text:list-style style:name="id1-3-2-2-5-4-2-3-3">
      <text:list-level-style-bullet text:bullet-char="•" text:level="1">
        <style:list-level-properties text:min-label-width="10mm"/>
      </text:list-level-style-bullet>
    </text:list-style>
    <text:list-style style:name="id1-3-2-2-5-4-2-3-4">
      <text:list-level-style-bullet text:bullet-char="•" text:level="1">
        <style:list-level-properties text:min-label-width="10mm"/>
      </text:list-level-style-bullet>
    </text:list-style>
    <text:list-style style:name="id1-3-2-2-5-4-2-3-5">
      <text:list-level-style-bullet text:bullet-char="•" text:level="1">
        <style:list-level-properties text:min-label-width="10mm"/>
      </text:list-level-style-bullet>
    </text:list-style>
    <text:list-style style:name="id1-3-2-2-5-4-2-3-6">
      <text:list-level-style-bullet text:bullet-char="•" text:level="1">
        <style:list-level-properties text:min-label-width="10mm"/>
      </text:list-level-style-bullet>
    </text:list-style>
    <text:list-style style:name="id1-3-2-2-5-4-2-3-7">
      <text:list-level-style-bullet text:bullet-char="•" text:level="1">
        <style:list-level-properties text:min-label-width="10mm"/>
      </text:list-level-style-bullet>
    </text:list-style>
    <text:list-style style:name="id1-3-2-2-5-4-2-3-8">
      <text:list-level-style-bullet text:bullet-char="•" text:level="1">
        <style:list-level-properties text:min-label-width="10mm"/>
      </text:list-level-style-bullet>
    </text:list-style>
    <text:list-style style:name="id1-3-2-2-5-5-2-2">
      <text:list-level-style-bullet text:bullet-char="•" text:level="1">
        <style:list-level-properties text:min-label-width="10mm"/>
      </text:list-level-style-bullet>
    </text:list-style>
    <text:list-style style:name="id1-3-2-2-5-5-2-2-1">
      <text:list-level-style-bullet text:bullet-char="•" text:level="1">
        <style:list-level-properties text:min-label-width="10mm"/>
      </text:list-level-style-bullet>
    </text:list-style>
    <text:list-style style:name="id1-3-2-2-5-5-2-2-2">
      <text:list-level-style-bullet text:bullet-char="•" text:level="1">
        <style:list-level-properties text:min-label-width="10mm"/>
      </text:list-level-style-bullet>
    </text:list-style>
    <text:list-style style:name="id1-3-2-2-5-5-2-2-2-3">
      <text:list-level-style-bullet text:bullet-char="•" text:level="1">
        <style:list-level-properties text:min-label-width="10mm"/>
      </text:list-level-style-bullet>
    </text:list-style>
    <text:list-style style:name="id1-3-2-2-5-5-2-2-2-3-1">
      <text:list-level-style-bullet text:bullet-char="•" text:level="1">
        <style:list-level-properties text:min-label-width="10mm"/>
      </text:list-level-style-bullet>
    </text:list-style>
    <text:list-style style:name="id1-3-2-2-5-5-2-2-2-3-2">
      <text:list-level-style-bullet text:bullet-char="•" text:level="1">
        <style:list-level-properties text:min-label-width="10mm"/>
      </text:list-level-style-bullet>
    </text:list-style>
    <text:list-style style:name="id1-3-2-2-5-7-2-1">
      <text:list-level-style-bullet text:bullet-char="•" text:level="1">
        <style:list-level-properties text:min-label-width="10mm"/>
      </text:list-level-style-bullet>
    </text:list-style>
    <text:list-style style:name="id1-3-2-2-5-7-2-1-1">
      <text:list-level-style-bullet text:bullet-char="•" text:level="1">
        <style:list-level-properties text:min-label-width="10mm"/>
      </text:list-level-style-bullet>
    </text:list-style>
    <text:list-style style:name="id1-3-2-2-5-7-2-1-2">
      <text:list-level-style-bullet text:bullet-char="•" text:level="1">
        <style:list-level-properties text:min-label-width="10mm"/>
      </text:list-level-style-bullet>
    </text:list-style>
    <text:list-style style:name="id1-3-2-2-5-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8-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9-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9-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9-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4-2-2">
      <text:list-level-style-bullet text:bullet-char="•" text:level="1">
        <style:list-level-properties text:min-label-width="10mm"/>
      </text:list-level-style-bullet>
    </text:list-style>
    <text:list-style style:name="id1-3-2-2-6-4-2-2-1">
      <text:list-level-style-bullet text:bullet-char="•" text:level="1">
        <style:list-level-properties text:min-label-width="10mm"/>
      </text:list-level-style-bullet>
    </text:list-style>
    <text:list-style style:name="id1-3-2-2-6-4-2-2-2">
      <text:list-level-style-bullet text:bullet-char="•" text:level="1">
        <style:list-level-properties text:min-label-width="10mm"/>
      </text:list-level-style-bullet>
    </text:list-style>
    <text:list-style style:name="id1-3-2-2-6-4-2-2-3">
      <text:list-level-style-bullet text:bullet-char="•" text:level="1">
        <style:list-level-properties text:min-label-width="10mm"/>
      </text:list-level-style-bullet>
    </text:list-style>
    <text:list-style style:name="id1-3-2-2-6-4-2-4">
      <text:list-level-style-bullet text:bullet-char="•" text:level="1">
        <style:list-level-properties text:min-label-width="10mm"/>
      </text:list-level-style-bullet>
    </text:list-style>
    <text:list-style style:name="id1-3-2-2-6-4-2-4-1">
      <text:list-level-style-bullet text:bullet-char="•" text:level="1">
        <style:list-level-properties text:min-label-width="10mm"/>
      </text:list-level-style-bullet>
    </text:list-style>
    <text:list-style style:name="id1-3-2-2-6-4-2-4-2">
      <text:list-level-style-bullet text:bullet-char="•" text:level="1">
        <style:list-level-properties text:min-label-width="10mm"/>
      </text:list-level-style-bullet>
    </text:list-style>
    <text:list-style style:name="id1-3-2-2-6-5-2-2">
      <text:list-level-style-bullet text:bullet-char="•" text:level="1">
        <style:list-level-properties text:min-label-width="10mm"/>
      </text:list-level-style-bullet>
    </text:list-style>
    <text:list-style style:name="id1-3-2-2-6-5-2-2-1">
      <text:list-level-style-bullet text:bullet-char="•" text:level="1">
        <style:list-level-properties text:min-label-width="10mm"/>
      </text:list-level-style-bullet>
    </text:list-style>
    <text:list-style style:name="id1-3-2-2-6-5-2-2-2">
      <text:list-level-style-bullet text:bullet-char="•" text:level="1">
        <style:list-level-properties text:min-label-width="10mm"/>
      </text:list-level-style-bullet>
    </text:list-style>
    <text:list-style style:name="id1-3-2-2-6-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7-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7-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8-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8-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8-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8-2-1-3-3">
      <text:list-level-style-bullet text:bullet-char="•" text:level="1">
        <style:list-level-properties text:min-label-width="10mm"/>
      </text:list-level-style-bullet>
    </text:list-style>
    <text:list-style style:name="id1-3-2-2-6-8-2-1-3-3-1">
      <text:list-level-style-bullet text:bullet-char="•" text:level="1">
        <style:list-level-properties text:min-label-width="10mm"/>
      </text:list-level-style-bullet>
    </text:list-style>
    <text:list-style style:name="id1-3-2-2-6-8-2-1-3-3-2">
      <text:list-level-style-bullet text:bullet-char="•" text:level="1">
        <style:list-level-properties text:min-label-width="10mm"/>
      </text:list-level-style-bullet>
    </text:list-style>
    <text:list-style style:name="id1-3-2-2-6-8-2-1-3-3-3">
      <text:list-level-style-bullet text:bullet-char="•" text:level="1">
        <style:list-level-properties text:min-label-width="10mm"/>
      </text:list-level-style-bullet>
    </text:list-style>
    <text:list-style style:name="id1-3-2-2-6-8-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8-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9-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9-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9-2-1-2-3">
      <text:list-level-style-bullet text:bullet-char="•" text:level="1">
        <style:list-level-properties text:min-label-width="10mm"/>
      </text:list-level-style-bullet>
    </text:list-style>
    <text:list-style style:name="id1-3-2-2-6-9-2-1-2-3-1">
      <text:list-level-style-bullet text:bullet-char="•" text:level="1">
        <style:list-level-properties text:min-label-width="10mm"/>
      </text:list-level-style-bullet>
    </text:list-style>
    <text:list-style style:name="id1-3-2-2-6-9-2-1-2-3-2">
      <text:list-level-style-bullet text:bullet-char="•" text:level="1">
        <style:list-level-properties text:min-label-width="10mm"/>
      </text:list-level-style-bullet>
    </text:list-style>
    <text:list-style style:name="id1-3-2-2-6-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10-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10-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10-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10-2-3">
      <text:list-level-style-bullet text:bullet-char="•" text:level="1">
        <style:list-level-properties text:min-label-width="10mm"/>
      </text:list-level-style-bullet>
    </text:list-style>
    <text:list-style style:name="id1-3-2-2-6-10-2-3-1">
      <text:list-level-style-bullet text:bullet-char="•" text:level="1">
        <style:list-level-properties text:min-label-width="10mm"/>
      </text:list-level-style-bullet>
    </text:list-style>
    <text:list-style style:name="id1-3-2-2-6-10-2-3-2">
      <text:list-level-style-bullet text:bullet-char="•" text:level="1">
        <style:list-level-properties text:min-label-width="10mm"/>
      </text:list-level-style-bullet>
    </text:list-style>
    <text:list-style style:name="id1-3-2-2-6-10-2-3-3">
      <text:list-level-style-bullet text:bullet-char="•" text:level="1">
        <style:list-level-properties text:min-label-width="10mm"/>
      </text:list-level-style-bullet>
    </text:list-style>
    <text:list-style style:name="id1-3-2-2-6-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11-2-1-3">
      <text:list-level-style-bullet text:bullet-char="•" text:level="1">
        <style:list-level-properties text:min-label-width="10mm"/>
      </text:list-level-style-bullet>
    </text:list-style>
    <text:list-style style:name="id1-3-2-2-7-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4-2-2">
      <text:list-level-style-bullet text:bullet-char="•" text:level="1">
        <style:list-level-properties text:min-label-width="10mm"/>
      </text:list-level-style-bullet>
    </text:list-style>
    <text:list-style style:name="id1-3-2-2-7-4-2-2-1">
      <text:list-level-style-bullet text:bullet-char="•" text:level="1">
        <style:list-level-properties text:min-label-width="10mm"/>
      </text:list-level-style-bullet>
    </text:list-style>
    <text:list-style style:name="id1-3-2-2-7-4-2-2-2">
      <text:list-level-style-bullet text:bullet-char="•" text:level="1">
        <style:list-level-properties text:min-label-width="10mm"/>
      </text:list-level-style-bullet>
    </text:list-style>
    <text:list-style style:name="id1-3-2-2-7-4-2-4">
      <text:list-level-style-bullet text:bullet-char="•" text:level="1">
        <style:list-level-properties text:min-label-width="10mm"/>
      </text:list-level-style-bullet>
    </text:list-style>
    <text:list-style style:name="id1-3-2-2-7-4-2-4-1">
      <text:list-level-style-bullet text:bullet-char="•" text:level="1">
        <style:list-level-properties text:min-label-width="10mm"/>
      </text:list-level-style-bullet>
    </text:list-style>
    <text:list-style style:name="id1-3-2-2-7-4-2-4-2">
      <text:list-level-style-bullet text:bullet-char="•" text:level="1">
        <style:list-level-properties text:min-label-width="10mm"/>
      </text:list-level-style-bullet>
    </text:list-style>
    <text:list-style style:name="id1-3-2-2-7-4-2-4-3">
      <text:list-level-style-bullet text:bullet-char="•" text:level="1">
        <style:list-level-properties text:min-label-width="10mm"/>
      </text:list-level-style-bullet>
    </text:list-style>
    <text:list-style style:name="id1-3-2-2-7-6-2-1">
      <text:list-level-style-bullet text:bullet-char="•" text:level="1">
        <style:list-level-properties text:min-label-width="10mm"/>
      </text:list-level-style-bullet>
    </text:list-style>
    <text:list-style style:name="id1-3-2-2-7-6-2-1-1">
      <text:list-level-style-bullet text:bullet-char="•" text:level="1">
        <style:list-level-properties text:min-label-width="10mm"/>
      </text:list-level-style-bullet>
    </text:list-style>
    <text:list-style style:name="id1-3-2-2-7-6-2-1-2">
      <text:list-level-style-bullet text:bullet-char="•" text:level="1">
        <style:list-level-properties text:min-label-width="10mm"/>
      </text:list-level-style-bullet>
    </text:list-style>
    <text:list-style style:name="id1-3-2-2-7-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8-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8-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8-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8-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8-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8-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9-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9-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9-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10-2-3">
      <text:list-level-style-bullet text:bullet-char="•" text:level="1">
        <style:list-level-properties text:min-label-width="10mm"/>
      </text:list-level-style-bullet>
    </text:list-style>
    <text:list-style style:name="id1-3-2-2-7-10-2-3-1">
      <text:list-level-style-bullet text:bullet-char="•" text:level="1">
        <style:list-level-properties text:min-label-width="10mm"/>
      </text:list-level-style-bullet>
    </text:list-style>
    <text:list-style style:name="id1-3-2-2-7-10-2-3-2">
      <text:list-level-style-bullet text:bullet-char="•" text:level="1">
        <style:list-level-properties text:min-label-width="10mm"/>
      </text:list-level-style-bullet>
    </text:list-style>
    <text:list-style style:name="id1-3-2-2-7-10-2-3-3">
      <text:list-level-style-bullet text:bullet-char="•" text:level="1">
        <style:list-level-properties text:min-label-width="10mm"/>
      </text:list-level-style-bullet>
    </text:list-style>
    <text:list-style style:name="id1-3-2-2-7-10-2-3-4">
      <text:list-level-style-bullet text:bullet-char="•" text:level="1">
        <style:list-level-properties text:min-label-width="10mm"/>
      </text:list-level-style-bullet>
    </text:list-style>
    <text:list-style style:name="id1-3-2-2-8-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3-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4-2-3">
      <text:list-level-style-bullet text:bullet-char="•" text:level="1">
        <style:list-level-properties text:min-label-width="10mm"/>
      </text:list-level-style-bullet>
    </text:list-style>
    <text:list-style style:name="id1-3-2-2-8-4-2-3-1">
      <text:list-level-style-bullet text:bullet-char="•" text:level="1">
        <style:list-level-properties text:min-label-width="10mm"/>
      </text:list-level-style-bullet>
    </text:list-style>
    <text:list-style style:name="id1-3-2-2-8-4-2-3-2">
      <text:list-level-style-bullet text:bullet-char="•" text:level="1">
        <style:list-level-properties text:min-label-width="10mm"/>
      </text:list-level-style-bullet>
    </text:list-style>
    <text:list-style style:name="id1-3-2-2-8-4-2-3-3">
      <text:list-level-style-bullet text:bullet-char="•" text:level="1">
        <style:list-level-properties text:min-label-width="10mm"/>
      </text:list-level-style-bullet>
    </text:list-style>
    <text:list-style style:name="id1-3-2-2-8-8-2-1">
      <text:list-level-style-bullet text:bullet-char="•" text:level="1">
        <style:list-level-properties text:min-label-width="10mm"/>
      </text:list-level-style-bullet>
    </text:list-style>
    <text:list-style style:name="id1-3-2-2-8-8-2-1-1">
      <text:list-level-style-bullet text:bullet-char="•" text:level="1">
        <style:list-level-properties text:min-label-width="10mm"/>
      </text:list-level-style-bullet>
    </text:list-style>
    <text:list-style style:name="id1-3-2-2-8-8-2-1-2">
      <text:list-level-style-bullet text:bullet-char="•" text:level="1">
        <style:list-level-properties text:min-label-width="10mm"/>
      </text:list-level-style-bullet>
    </text:list-style>
    <text:list-style style:name="id1-3-2-2-8-8-2-1-3">
      <text:list-level-style-bullet text:bullet-char="•" text:level="1">
        <style:list-level-properties text:min-label-width="10mm"/>
      </text:list-level-style-bullet>
    </text:list-style>
    <text:list-style style:name="id1-3-2-2-8-8-2-1-4">
      <text:list-level-style-bullet text:bullet-char="•" text:level="1">
        <style:list-level-properties text:min-label-width="10mm"/>
      </text:list-level-style-bullet>
    </text:list-style>
    <text:list-style style:name="id1-3-2-2-8-9-2-2">
      <text:list-level-style-bullet text:bullet-char="•" text:level="1">
        <style:list-level-properties text:min-label-width="10mm"/>
      </text:list-level-style-bullet>
    </text:list-style>
    <text:list-style style:name="id1-3-2-2-8-9-2-2-1">
      <text:list-level-style-bullet text:bullet-char="•" text:level="1">
        <style:list-level-properties text:min-label-width="10mm"/>
      </text:list-level-style-bullet>
    </text:list-style>
    <text:list-style style:name="id1-3-2-2-8-9-2-2-2">
      <text:list-level-style-bullet text:bullet-char="•" text:level="1">
        <style:list-level-properties text:min-label-width="10mm"/>
      </text:list-level-style-bullet>
    </text:list-style>
    <text:list-style style:name="id1-3-2-2-8-9-2-2-3">
      <text:list-level-style-bullet text:bullet-char="•" text:level="1">
        <style:list-level-properties text:min-label-width="10mm"/>
      </text:list-level-style-bullet>
    </text:list-style>
    <text:list-style style:name="id1-3-2-2-9-3-2-3">
      <text:list-level-style-bullet text:bullet-char="•" text:level="1">
        <style:list-level-properties text:min-label-width="10mm"/>
      </text:list-level-style-bullet>
    </text:list-style>
    <text:list-style style:name="id1-3-2-2-9-3-2-3-1">
      <text:list-level-style-bullet text:bullet-char="•" text:level="1">
        <style:list-level-properties text:min-label-width="10mm"/>
      </text:list-level-style-bullet>
    </text:list-style>
    <text:list-style style:name="id1-3-2-2-9-3-2-3-2">
      <text:list-level-style-bullet text:bullet-char="•" text:level="1">
        <style:list-level-properties text:min-label-width="10mm"/>
      </text:list-level-style-bullet>
    </text:list-style>
    <text:list-style style:name="id1-3-2-2-9-3-2-3-3">
      <text:list-level-style-bullet text:bullet-char="•" text:level="1">
        <style:list-level-properties text:min-label-width="10mm"/>
      </text:list-level-style-bullet>
    </text:list-style>
    <text:list-style style:name="id1-3-2-2-9-3-2-3-4">
      <text:list-level-style-bullet text:bullet-char="•" text:level="1">
        <style:list-level-properties text:min-label-width="10mm"/>
      </text:list-level-style-bullet>
    </text:list-style>
    <text:list-style style:name="id1-3-2-2-9-3-2-3-5">
      <text:list-level-style-bullet text:bullet-char="•" text:level="1">
        <style:list-level-properties text:min-label-width="10mm"/>
      </text:list-level-style-bullet>
    </text:list-style>
    <text:list-style style:name="id1-3-2-2-9-4-2-2">
      <text:list-level-style-bullet text:bullet-char="•" text:level="1">
        <style:list-level-properties text:min-label-width="10mm"/>
      </text:list-level-style-bullet>
    </text:list-style>
    <text:list-style style:name="id1-3-2-2-9-4-2-2-1">
      <text:list-level-style-bullet text:bullet-char="•" text:level="1">
        <style:list-level-properties text:min-label-width="10mm"/>
      </text:list-level-style-bullet>
    </text:list-style>
    <text:list-style style:name="id1-3-2-2-9-4-2-2-2">
      <text:list-level-style-bullet text:bullet-char="•" text:level="1">
        <style:list-level-properties text:min-label-width="10mm"/>
      </text:list-level-style-bullet>
    </text:list-style>
    <text:list-style style:name="id1-3-2-2-9-4-2-2-3">
      <text:list-level-style-bullet text:bullet-char="•" text:level="1">
        <style:list-level-properties text:min-label-width="10mm"/>
      </text:list-level-style-bullet>
    </text:list-style>
    <text:list-style style:name="id1-3-2-2-9-4-2-2-4">
      <text:list-level-style-bullet text:bullet-char="•" text:level="1">
        <style:list-level-properties text:min-label-width="10mm"/>
      </text:list-level-style-bullet>
    </text:list-style>
    <text:list-style style:name="id1-3-2-2-9-4-2-2-5">
      <text:list-level-style-bullet text:bullet-char="•" text:level="1">
        <style:list-level-properties text:min-label-width="10mm"/>
      </text:list-level-style-bullet>
    </text:list-style>
    <text:list-style style:name="id1-3-2-2-9-4-2-4">
      <text:list-level-style-bullet text:bullet-char="•" text:level="1">
        <style:list-level-properties text:min-label-width="10mm"/>
      </text:list-level-style-bullet>
    </text:list-style>
    <text:list-style style:name="id1-3-2-2-9-4-2-4-1">
      <text:list-level-style-bullet text:bullet-char="•" text:level="1">
        <style:list-level-properties text:min-label-width="10mm"/>
      </text:list-level-style-bullet>
    </text:list-style>
    <text:list-style style:name="id1-3-2-2-9-4-2-4-2">
      <text:list-level-style-bullet text:bullet-char="•" text:level="1">
        <style:list-level-properties text:min-label-width="10mm"/>
      </text:list-level-style-bullet>
    </text:list-style>
    <text:list-style style:name="id1-3-2-2-9-4-2-4-3">
      <text:list-level-style-bullet text:bullet-char="•" text:level="1">
        <style:list-level-properties text:min-label-width="10mm"/>
      </text:list-level-style-bullet>
    </text:list-style>
    <text:list-style style:name="id1-3-2-2-9-4-2-4-4">
      <text:list-level-style-bullet text:bullet-char="•" text:level="1">
        <style:list-level-properties text:min-label-width="10mm"/>
      </text:list-level-style-bullet>
    </text:list-style>
    <text:list-style style:name="id1-3-2-2-9-4-2-4-5">
      <text:list-level-style-bullet text:bullet-char="•" text:level="1">
        <style:list-level-properties text:min-label-width="10mm"/>
      </text:list-level-style-bullet>
    </text:list-style>
    <text:list-style style:name="id1-3-2-2-9-4-2-4-6">
      <text:list-level-style-bullet text:bullet-char="•" text:level="1">
        <style:list-level-properties text:min-label-width="10mm"/>
      </text:list-level-style-bullet>
    </text:list-style>
    <text:list-style style:name="id1-3-2-2-9-4-2-6">
      <text:list-level-style-bullet text:bullet-char="•" text:level="1">
        <style:list-level-properties text:min-label-width="10mm"/>
      </text:list-level-style-bullet>
    </text:list-style>
    <text:list-style style:name="id1-3-2-2-9-4-2-6-1">
      <text:list-level-style-bullet text:bullet-char="•" text:level="1">
        <style:list-level-properties text:min-label-width="10mm"/>
      </text:list-level-style-bullet>
    </text:list-style>
    <text:list-style style:name="id1-3-2-2-9-4-2-6-2">
      <text:list-level-style-bullet text:bullet-char="•" text:level="1">
        <style:list-level-properties text:min-label-width="10mm"/>
      </text:list-level-style-bullet>
    </text:list-style>
    <text:list-style style:name="id1-3-2-2-9-4-2-6-3">
      <text:list-level-style-bullet text:bullet-char="•" text:level="1">
        <style:list-level-properties text:min-label-width="10mm"/>
      </text:list-level-style-bullet>
    </text:list-style>
    <text:list-style style:name="id1-3-2-2-9-4-2-6-4">
      <text:list-level-style-bullet text:bullet-char="•" text:level="1">
        <style:list-level-properties text:min-label-width="10mm"/>
      </text:list-level-style-bullet>
    </text:list-style>
    <text:list-style style:name="id1-3-2-2-9-5-2-2">
      <text:list-level-style-bullet text:bullet-char="•" text:level="1">
        <style:list-level-properties text:min-label-width="10mm"/>
      </text:list-level-style-bullet>
    </text:list-style>
    <text:list-style style:name="id1-3-2-2-9-5-2-2-1">
      <text:list-level-style-bullet text:bullet-char="•" text:level="1">
        <style:list-level-properties text:min-label-width="10mm"/>
      </text:list-level-style-bullet>
    </text:list-style>
    <text:list-style style:name="id1-3-2-2-9-5-2-2-2">
      <text:list-level-style-bullet text:bullet-char="•" text:level="1">
        <style:list-level-properties text:min-label-width="10mm"/>
      </text:list-level-style-bullet>
    </text:list-style>
    <text:list-style style:name="id1-3-2-2-9-5-2-2-3">
      <text:list-level-style-bullet text:bullet-char="•" text:level="1">
        <style:list-level-properties text:min-label-width="10mm"/>
      </text:list-level-style-bullet>
    </text:list-style>
    <text:list-style style:name="id1-3-2-2-9-5-2-2-4">
      <text:list-level-style-bullet text:bullet-char="•" text:level="1">
        <style:list-level-properties text:min-label-width="10mm"/>
      </text:list-level-style-bullet>
    </text:list-style>
    <text:list-style style:name="id1-3-2-2-9-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7-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7-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7-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8-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8-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8-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8-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9-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9-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9-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9-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9-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9-2-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9-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9-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9-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9-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9-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9-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4-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4-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4-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2-3-3">
      <text:list-level-style-bullet style:num-suffix="" text:bullet-char="​" text:level="1">
        <style:list-level-properties text:min-label-width="10mm"/>
      </text:list-level-style-bullet>
    </text:list-style>
    <text:list-style style:name="id1-3-2-2-10-4-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4-2-13">
      <text:list-level-style-bullet text:bullet-char="•" text:level="1">
        <style:list-level-properties text:min-label-width="10mm"/>
      </text:list-level-style-bullet>
    </text:list-style>
    <text:list-style style:name="id1-3-2-2-10-4-2-13-1">
      <text:list-level-style-bullet text:bullet-char="•" text:level="1">
        <style:list-level-properties text:min-label-width="10mm"/>
      </text:list-level-style-bullet>
    </text:list-style>
    <text:list-style style:name="id1-3-2-2-10-4-2-13-2">
      <text:list-level-style-bullet text:bullet-char="•" text:level="1">
        <style:list-level-properties text:min-label-width="10mm"/>
      </text:list-level-style-bullet>
    </text:list-style>
    <text:list-style style:name="id1-3-2-2-10-4-2-15">
      <text:list-level-style-bullet text:bullet-char="•" text:level="1">
        <style:list-level-properties text:min-label-width="10mm"/>
      </text:list-level-style-bullet>
    </text:list-style>
    <text:list-style style:name="id1-3-2-2-10-4-2-15-1">
      <text:list-level-style-bullet text:bullet-char="•" text:level="1">
        <style:list-level-properties text:min-label-width="10mm"/>
      </text:list-level-style-bullet>
    </text:list-style>
    <text:list-style style:name="id1-3-2-2-10-4-2-15-2">
      <text:list-level-style-bullet text:bullet-char="•" text:level="1">
        <style:list-level-properties text:min-label-width="10mm"/>
      </text:list-level-style-bullet>
    </text:list-style>
    <text:list-style style:name="id1-3-2-2-10-4-2-15-3">
      <text:list-level-style-bullet text:bullet-char="•" text:level="1">
        <style:list-level-properties text:min-label-width="10mm"/>
      </text:list-level-style-bullet>
    </text:list-style>
    <text:list-style style:name="id1-3-2-2-10-4-2-15-4">
      <text:list-level-style-bullet text:bullet-char="•" text:level="1">
        <style:list-level-properties text:min-label-width="10mm"/>
      </text:list-level-style-bullet>
    </text:list-style>
    <text:list-style style:name="id1-3-2-2-10-4-2-15-5">
      <text:list-level-style-bullet text:bullet-char="•" text:level="1">
        <style:list-level-properties text:min-label-width="10mm"/>
      </text:list-level-style-bullet>
    </text:list-style>
    <text:list-style style:name="id1-3-2-2-10-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9-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9-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9-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9-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9-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9-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9-2-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0-9-2-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0-9-2-1-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0-9-2-1-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0-9-2-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0-9-2-1-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0-9-2-1-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0-9-2-1-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11-4-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2-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2-1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4-2-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2-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2-22-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4-2-22-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4-2-22-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4-2-22-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4-2-22-1-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1-4-2-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4-2-22-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4-2-22-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4-2-22-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4-2-22-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4-2-22-2-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1-4-2-22-3">
      <text:list-level-style-bullet style:num-suffix="" text:bullet-char="​" text:level="1">
        <style:list-level-properties text:min-label-width="10mm"/>
      </text:list-level-style-bullet>
    </text:list-style>
    <style:style style:family="table-column" style:parent-style-name="colspec" style:name="id1-3-2-2-12-2-7-1-1">
      <style:table-column-properties style:rel-column-width="31*"/>
    </style:style>
    <style:style style:family="table-column" style:parent-style-name="colspec" style:name="id1-3-2-2-12-2-7-1-2">
      <style:table-column-properties style:rel-column-width="37*"/>
    </style:style>
    <style:style style:family="table-column" style:parent-style-name="colspec" style:name="id1-3-2-2-12-2-7-1-3">
      <style:table-column-properties style:rel-column-width="22*"/>
    </style:style>
    <text:list-style style:name="id1-3-2-2-16-2-2-2">
      <text:list-level-style-bullet text:bullet-char="•" text:level="1">
        <style:list-level-properties text:min-label-width="10mm"/>
      </text:list-level-style-bullet>
    </text:list-style>
    <text:list-style style:name="id1-3-2-2-16-2-2-2-1">
      <text:list-level-style-bullet text:bullet-char="•" text:level="1">
        <style:list-level-properties text:min-label-width="10mm"/>
      </text:list-level-style-bullet>
    </text:list-style>
    <text:list-style style:name="id1-3-2-2-16-2-2-2-2">
      <text:list-level-style-bullet text:bullet-char="•" text:level="1">
        <style:list-level-properties text:min-label-width="10mm"/>
      </text:list-level-style-bullet>
    </text:list-style>
    <text:list-style style:name="id1-3-2-2-16-2-2-2-3">
      <text:list-level-style-bullet text:bullet-char="•" text:level="1">
        <style:list-level-properties text:min-label-width="10mm"/>
      </text:list-level-style-bullet>
    </text:list-style>
    <text:list-style style:name="id1-3-2-2-16-4-2-2">
      <text:list-level-style-bullet text:bullet-char="•" text:level="1">
        <style:list-level-properties text:min-label-width="10mm"/>
      </text:list-level-style-bullet>
    </text:list-style>
    <text:list-style style:name="id1-3-2-2-16-4-2-2-1">
      <text:list-level-style-bullet text:bullet-char="•" text:level="1">
        <style:list-level-properties text:min-label-width="10mm"/>
      </text:list-level-style-bullet>
    </text:list-style>
    <text:list-style style:name="id1-3-2-2-16-4-2-2-2">
      <text:list-level-style-bullet text:bullet-char="•" text:level="1">
        <style:list-level-properties text:min-label-width="10mm"/>
      </text:list-level-style-bullet>
    </text:list-style>
    <text:list-style style:name="id1-3-2-2-16-4-2-2-3">
      <text:list-level-style-bullet text:bullet-char="•" text:level="1">
        <style:list-level-properties text:min-label-width="10mm"/>
      </text:list-level-style-bullet>
    </text:list-style>
    <text:list-style style:name="id1-3-2-2-16-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5-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5-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5-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6-5-2-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6-5-2-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6-5-2-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6-5-2-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6-5-2-2-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6-5-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5-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5-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5-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2-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4-2-2">
      <text:list-level-style-bullet text:bullet-char="•" text:level="1">
        <style:list-level-properties text:min-label-width="10mm"/>
      </text:list-level-style-bullet>
    </text:list-style>
    <text:list-style style:name="id1-3-2-2-17-4-2-2-1">
      <text:list-level-style-bullet text:bullet-char="•" text:level="1">
        <style:list-level-properties text:min-label-width="10mm"/>
      </text:list-level-style-bullet>
    </text:list-style>
    <text:list-style style:name="id1-3-2-2-17-4-2-2-2">
      <text:list-level-style-bullet text:bullet-char="•" text:level="1">
        <style:list-level-properties text:min-label-width="10mm"/>
      </text:list-level-style-bullet>
    </text:list-style>
    <text:list-style style:name="id1-3-2-2-17-4-2-2-3">
      <text:list-level-style-bullet text:bullet-char="•" text:level="1">
        <style:list-level-properties text:min-label-width="10mm"/>
      </text:list-level-style-bullet>
    </text:list-style>
    <text:list-style style:name="id1-3-2-2-17-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9-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9-2-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9-2-1-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9-2-1-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9-2-1-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7-9-2-1-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7-9-2-1-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7-9-2-1-8">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9-2-1-9">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9-2-1-10">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Subsidieprogramma Duurzame woon- en leefomgeving Thema: Ruimte</text:p>
      <text:section text:name="regeling_id1-3-2" text:style-name="regeling">
        <text:section text:name="aanhef_id1-3-2-1" text:style-name="aanhef"/>
        <text:section text:name="regeling-tekst_id1-3-2-2" text:style-name="regeling-tekst">
          <text:section text:name="hoofdstuk_id1-3-2-2-1" text:style-name="hoofdstuk">
            <text:p text:style-name="hoofdstuk_kop"><text:span text:style-name="label"/> <text:span text:style-name="nr"/> Inleiding</text:p>
            <text:section text:name="artikel_id1-3-2-2-1-2" text:style-name="artikel">
              <text:p text:style-name="artikel_kop_titel"><text:span text:style-name="artikel_kop_label"/> <text:span text:style-name="artikel_kop_nr"/> </text:p>
              <text:p text:style-name="al">Vanaf 1 oktober 2025 werkt de gemeente Sluis met een nieuw subsidiekader. Alle subsidies die de gemeente verleent, zijn te vinden in subsidieboeken waarin per thema de subsidies zijn opgenomen. </text:p>
              <text:p text:style-name="al">De gemeente richt zich op vier beleidsopgaven, die zijn uitgewerkt in vier subsidieprogramma’s:</text:p>
              <text:list text:style-name="id1-3-2-2-1-2-4">
                <text:list-item text:style-override="id1-3-2-2-1-2-4-1">
                  <text:number>1.</text:number>
                  <text:p text:style-name="al">Het beleidsthema Ruimte is uitgewerkt in het programma <text:span text:style-name="nadrukvet">Duurzame woon- en leefomgeving</text:span>;</text:p>
                </text:list-item>
                <text:list-item text:style-override="id1-3-2-2-1-2-4-2">
                  <text:number>2.</text:number>
                  <text:p text:style-name="al">Het beleidsthema Economie is uitgewerkt in het programma <text:span text:style-name="nadrukvet">Economische groei</text:span>; </text:p>
                </text:list-item>
                <text:list-item text:style-override="id1-3-2-2-1-2-4-3">
                  <text:number>3.</text:number>
                  <text:p text:style-name="al">Het beleidsthema Voorzieningen is uitgewerkt in het programma <text:span text:style-name="nadrukvet">Toekomstbestendige, duurzame voorzieningen</text:span>;</text:p>
                </text:list-item>
                <text:list-item text:style-override="id1-3-2-2-1-2-4-4">
                  <text:number>4.</text:number>
                  <text:p text:style-name="al">Het beleidsthema Mensen is uitgewerkt in het programma <text:span text:style-name="nadrukvet">Vitale inwoners en sociale kernen</text:span></text:p>
                </text:list-item>
              </text:list>
              <text:p text:style-name="al">Met deze overzichtelijke boeken willen we beter inzicht geven in de subsidies die we geven en subsidieverlening gemakkelijker en laagdrempeliger houden. Dit subsidieboek richt zich op het eerste thema.</text:p>
              <text:p text:style-name="al">In dit document zijn alle subsidieregelingen opgenomen die de gemeente kent op het gebied van de duurzame woon- en leefomgeving. Let op: het gaat om subsidies die de gemeente in geld geeft. Voor het gratis of tegen een gereduceerd tarief gebruik maken van gemeentelijke accommodaties of dienstverlening gelden andere regels. Het verstrekken van leningen, zoals in het kader van Duurzaam langer thuis of startersleningen is ook niet op deze plaats geregeld.</text:p>
              <text:p text:style-name="al">Het gaat om de volgende subsidieregelingen:</text:p>
              <text:p text:style-name="al">Tabel 1: Subsidieregelingen duurzaam woon- en leefklimaat met jaarlijkse (deel)plafonds. Let op: sommige regelingen hebben een totaal subsidieplafond voor de hele regeling. Dit budget is voor meerdere jaren. Een deel van het bedrag is voorgaande jaren al opgemaakt omdat de regelingen al liepen. Andere regelingen hebben een structureel subsidieplafond per jaar. </text:p>
              <text:section text:name="table_id1-3-2-2-1-2-9" text:style-name="table">
                <text:p text:style-name="table_top"/>
                <table:table table:style-name="tgroup">
                  <table:table-column table:style-name="id1-3-2-2-1-2-9-1-1"/>
                  <table:table-column table:style-name="id1-3-2-2-1-2-9-1-2"/>
                  <table:table-column table:style-name="id1-3-2-2-1-2-9-1-3"/>
                  <table:table-column table:style-name="id1-3-2-2-1-2-9-1-4"/>
                  <table:table-column table:style-name="id1-3-2-2-1-2-9-1-5"/>
                  <table:table-column table:style-name="id1-3-2-2-1-2-9-1-6"/>
                  <table:table-row table:style-name="row">
                    <table:table-cell table:style-name="entry" table:number-rows-spanned="1" table:number-columns-spanned="1">
                      <text:p text:style-name="table_al">Nr.</text:p>
                    </table:table-cell>
                    <table:table-cell table:style-name="entry" table:number-rows-spanned="1" table:number-columns-spanned="1">
                      <text:p text:style-name="table_al">Omschrijving</text:p>
                    </table:table-cell>
                    <table:table-cell table:style-name="entry" table:number-rows-spanned="1" table:number-columns-spanned="1">
                      <text:p text:style-name="table_al">2026</text:p>
                    </table:table-cell>
                    <table:table-cell table:style-name="entry" table:number-rows-spanned="1" table:number-columns-spanned="1">
                      <text:p text:style-name="table_al">2027</text:p>
                    </table:table-cell>
                    <table:table-cell table:style-name="entry" table:number-rows-spanned="1" table:number-columns-spanned="1">
                      <text:p text:style-name="table_al">2028</text:p>
                    </table:table-cell>
                    <table:table-cell table:style-name="entry" table:number-rows-spanned="1" table:number-columns-spanned="1">
                      <text:p text:style-name="table_al">2029</text:p>
                      <text:p text:style-name="table_al"/>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Subsidieregeling Volkshuisvestingsfonds (opknappen van kwetsbare, particuliere woningen in bepaalde wijken)</text:p>
                    </table:table-cell>
                    <table:table-cell table:style-name="entry" table:number-rows-spanned="1" table:number-columns-spanned="1">
                      <text:p text:style-name="table_al">892.000</text:p>
                    </table:table-cell>
                    <table:table-cell table:style-name="entry" table:number-rows-spanned="1" table:number-columns-spanned="1">
                      <text:p text:style-name="table_al">1.830.000</text:p>
                    </table:table-cell>
                    <table:table-cell table:style-name="entry" table:number-rows-spanned="1" table:number-columns-spanned="1">
                      <text:p text:style-name="table_al">2.151.000</text:p>
                    </table:table-cell>
                    <table:table-cell table:style-name="entry" table:number-rows-spanned="1" table:number-columns-spanned="1">
                      <text:p text:style-name="table_al">2.205.000</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Subsidieregeling Lokale Aanpak Isolatie gemeente Sluis 2026/2027 (isolatieprogramma) </text:p>
                    </table:table-cell>
                    <table:table-cell table:style-name="entry" table:number-rows-spanned="1" table:number-columns-spanned="1">
                      <text:p text:style-name="table_al">2.371.000</text:p>
                    </table:table-cell>
                    <table:table-cell table:style-name="entry" table:number-rows-spanned="1" table:number-columns-spanned="1">
                      <text:p text:style-name="table_al">2.375.000</text:p>
                    </table:table-cell>
                    <table:table-cell table:style-name="entry" table:number-rows-spanned="1" table:number-columns-spanned="1">
                      <text:p text:style-name="table_al">2.632.000</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Subsidieregeling Isolatieteam Zeeland gemeente Sluis (kleine isolerende maatregelen)</text:p>
                    </table:table-cell>
                    <table:table-cell table:style-name="entry" table:number-rows-spanned="1" table:number-columns-spanned="1">
                      <text:p text:style-name="table_al">150.000</text:p>
                    </table:table-cell>
                    <table:table-cell table:style-name="entry" table:number-rows-spanned="1" table:number-columns-spanned="1">
                      <text:p text:style-name="table_al">150.00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Subsidieregeling Vergroening Schoolpleinen gemeente Sluis (het vergroenen en klimaatadaptief inrichten van schoolpleinen)</text:p>
                    </table:table-cell>
                    <table:table-cell table:style-name="entry" table:number-rows-spanned="1" table:number-columns-spanned="1">
                      <text:p text:style-name="table_al">5.000</text:p>
                    </table:table-cell>
                    <table:table-cell table:style-name="entry" table:number-rows-spanned="1" table:number-columns-spanned="1">
                      <text:p text:style-name="table_al">5.000</text:p>
                    </table:table-cell>
                    <table:table-cell table:style-name="entry" table:number-rows-spanned="1" table:number-columns-spanned="1">
                      <text:p text:style-name="table_al">5.000</text:p>
                    </table:table-cell>
                    <table:table-cell table:style-name="entry" table:number-rows-spanned="1" table:number-columns-spanned="1">
                      <text:p text:style-name="table_al">5.000</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Subsidieregeling Straatinitiatief Geveltuinen gemeente Sluis (de gezamenlijke aanleg van geveltuinen stimuleren)</text:p>
                    </table:table-cell>
                    <table:table-cell table:style-name="entry" table:number-rows-spanned="1" table:number-columns-spanned="1">
                      <text:p text:style-name="table_al">2.000</text:p>
                    </table:table-cell>
                    <table:table-cell table:style-name="entry" table:number-rows-spanned="1" table:number-columns-spanned="1">
                      <text:p text:style-name="table_al">2.000</text:p>
                    </table:table-cell>
                    <table:table-cell table:style-name="entry" table:number-rows-spanned="1" table:number-columns-spanned="1">
                      <text:p text:style-name="table_al">2.000</text:p>
                    </table:table-cell>
                    <table:table-cell table:style-name="entry" table:number-rows-spanned="1" table:number-columns-spanned="1">
                      <text:p text:style-name="table_al">2.000</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Subsidieregeling Gratis Bomenactie gemeente Sluis (het uitdelen van gratis bomen)</text:p>
                    </table:table-cell>
                    <table:table-cell table:style-name="entry" table:number-rows-spanned="1" table:number-columns-spanned="1">
                      <text:p text:style-name="table_al">3.250</text:p>
                    </table:table-cell>
                    <table:table-cell table:style-name="entry" table:number-rows-spanned="1" table:number-columns-spanned="1">
                      <text:p text:style-name="table_al">3.250</text:p>
                    </table:table-cell>
                    <table:table-cell table:style-name="entry" table:number-rows-spanned="1" table:number-columns-spanned="1">
                      <text:p text:style-name="table_al">3.250</text:p>
                    </table:table-cell>
                    <table:table-cell table:style-name="entry" table:number-rows-spanned="1" table:number-columns-spanned="1">
                      <text:p text:style-name="table_al">3.250</text:p>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Subsidieregeling Circulaire Inwonersinitiatieven</text:p>
                    </table:table-cell>
                    <table:table-cell table:style-name="entry" table:number-rows-spanned="1" table:number-columns-spanned="1">
                      <text:p text:style-name="table_al">14.750</text:p>
                    </table:table-cell>
                    <table:table-cell table:style-name="entry" table:number-rows-spanned="1" table:number-columns-spanned="1">
                      <text:p text:style-name="table_al">14.750</text:p>
                    </table:table-cell>
                    <table:table-cell table:style-name="entry" table:number-rows-spanned="1" table:number-columns-spanned="1">
                      <text:p text:style-name="table_al">14.750</text:p>
                    </table:table-cell>
                    <table:table-cell table:style-name="entry" table:number-rows-spanned="1" table:number-columns-spanned="1">
                      <text:p text:style-name="table_al">14.750</text:p>
                    </table:table-cell>
                  </table:table-row>
                  <table:table-row table:style-name="row">
                    <table:table-cell table:style-name="entry" table:number-rows-spanned="1" table:number-columns-spanned="2">
                      <text:p text:style-name="table_al">
                        <text:span text:style-name="nadrukvet">Totaal subsidieplafond</text:span>
                      </text:p>
                    </table:table-cell>
                    <table:table-cell table:style-name="entry" table:number-rows-spanned="1" table:number-columns-spanned="1">
                      <text:p text:style-name="table_al">
                        <text:span text:style-name="nadrukvet">3.438.000</text:span>
                      </text:p>
                    </table:table-cell>
                    <table:table-cell table:style-name="entry" table:number-rows-spanned="1" table:number-columns-spanned="1">
                      <text:p text:style-name="table_al">
                        <text:span text:style-name="nadrukvet">4.380.000</text:span>
                      </text:p>
                    </table:table-cell>
                    <table:table-cell table:style-name="entry" table:number-rows-spanned="1" table:number-columns-spanned="1">
                      <text:p text:style-name="table_al">
                        <text:span text:style-name="nadrukvet">4.808.000</text:span>
                      </text:p>
                    </table:table-cell>
                    <table:table-cell table:style-name="entry" table:number-rows-spanned="1" table:number-columns-spanned="1">
                      <text:p text:style-name="table_al">
                        <text:span text:style-name="nadrukvet">2.230.000</text:span>
                      </text:p>
                    </table:table-cell>
                  </table:table-row>
                </table:table>
                <text:p text:style-name="table_bottom"/>
              </text:section>
              <text:p text:style-name="al"/>
              <text:p text:style-name="al">De opsomming hiervoor is terug te vinden in hoofdstukken. Iedere activiteit die wij subsidiëren is in een afzonderlijk hoofdstuk uitgewerkt. De opbouw van ieder hoofdstuk is hetzelfde. Eerst omschrijven we wat we willen bereiken (A), vervolgens wat we subsidiëren (B), wie voor subsidie in aanmerking komt (C), hoeveel budget we beschikbaar hebben (D), hoe we dat budget verdelen (E) welke voorwaarden er gelden (F), welke verplichtingen er verder gelden (G) ten slotte het antwoord op de vraag hoe subsidie kan worden aangevraagd (H). </text:p>
            </text:section>
            <text:p text:style-name="hoofdstuk_bottom"/>
          </text:section>
          <text:section text:name="hoofdstuk_id1-3-2-2-2" text:style-name="hoofdstuk">
            <text:p text:style-name="hoofdstuk_kop"><text:span text:style-name="label"/> <text:span text:style-name="nr"/> Juridische basis</text:p>
            <text:section text:name="artikel_id1-3-2-2-2-2" text:style-name="artikel">
              <text:p text:style-name="artikel_kop_titel"><text:span text:style-name="artikel_kop_label"/> <text:span text:style-name="artikel_kop_nr"/> </text:p>
              <text:p text:style-name="al">In dit subsidieprogramma stelt het college nadere regels, waarbij gebruik gemaakt wordt van de bevoegdheid om:</text:p>
              <text:list text:style-name="id1-3-2-2-2-2-3">
                <text:list-item text:style-override="id1-3-2-2-2-2-3-1">
                  <text:number>•</text:number>
                  <text:p text:style-name="al">de door de raad vastgestelde subsidieplafonds onder te verdelen in subsidieregelingen (artikel 4 lid 3 van de verordening);</text:p>
                </text:list-item>
                <text:list-item text:style-override="id1-3-2-2-2-2-3-2">
                  <text:number>•</text:number>
                  <text:p text:style-name="al">de wijze van verdeling van deze (deel)subsidieplafonds te regelen (artikel 4 lid 4); </text:p>
                </text:list-item>
                <text:list-item text:style-override="id1-3-2-2-2-2-3-3">
                  <text:number>•</text:number>
                  <text:p text:style-name="al">te bepalen op welke wijze aanvragen worden ingediend (artikel 5 lid 1, artikel 5 lid 2 onder e en artikel 5 lid 4); </text:p>
                </text:list-item>
                <text:list-item text:style-override="id1-3-2-2-2-2-3-4">
                  <text:number>•</text:number>
                  <text:p text:style-name="al">drempelbedragen vast te stellen waaronder geen subsidie wordt verleen (artikel 9 lid 2 onder i);</text:p>
                </text:list-item>
                <text:list-item text:style-override="id1-3-2-2-2-2-3-5">
                  <text:number>•</text:number>
                  <text:p text:style-name="al">weigeringsronden aan te vullen (artikel 9 lid 2 onder j);</text:p>
                </text:list-item>
                <text:list-item text:style-override="id1-3-2-2-2-2-3-6">
                  <text:number>•</text:number>
                  <text:p text:style-name="al">de wijze van verantwoording te regelen (artikel 10);</text:p>
                </text:list-item>
                <text:list-item text:style-override="id1-3-2-2-2-2-3-7">
                  <text:number>•</text:number>
                  <text:p text:style-name="al">te bepalen in welke gevallen een samenstellings- of controleverklaring nodig is (artikel 15 lid 3);</text:p>
                </text:list-item>
                <text:list-item text:style-override="id1-3-2-2-2-2-3-8">
                  <text:number>•</text:number>
                  <text:p text:style-name="al">nadere regels te stellen overeenkomstig artikel 3 (artikel 3 lid 1 onder a tot en met h).</text:p>
                </text:list-item>
              </text:list>
              <text:p text:style-name="al">De basis voor subsidieverlening is geregeld in de verordening. Buitenom de voorwaarden die worden genoemd in dit document geldt de Algemene subsidieverordening gemeente Sluis 2026 en geldt het bepaalde in (titel 4.2 van) de Algemene wet bestuursrecht. De nadere regels in dit document zijn (gedelegeerde) algemeen verbindende voorschriften die het bepaalde in de subsidieverordening uitwerken en aanvullen. De termen die in dit document worden gebruikt hebben dezelfde betekenis als in genoemde wet en verordening. </text:p>
            </text:section>
            <text:p text:style-name="hoofdstuk_bottom"/>
          </text:section>
          <text:section text:name="hoofdstuk_id1-3-2-2-3" text:style-name="hoofdstuk">
            <text:p text:style-name="hoofdstuk_kop"><text:span text:style-name="label"/> <text:span text:style-name="nr">1.</text:span> Subsidieregeling Volkshuisvestingsfonds</text:p>
            <text:section text:name="artikel_id1-3-2-2-3-2" text:style-name="artikel">
              <text:p text:style-name="artikel_kop_titel"><text:span text:style-name="artikel_kop_label"/> <text:span text:style-name="artikel_kop_nr"/> </text:p>
              <text:p text:style-name="al">Projectsubsidie: opknappen van kwetsbare, particuliere woningen in bepaalde wijken</text:p>
            </text:section>
            <text:section text:name="paragraaf_id1-3-2-2-3-3" text:style-name="paragraaf">
              <text:p text:style-name="paragraaf_kop"><text:span text:style-name="label"/> <text:span text:style-name="nr"/> A. Wat willen we bereiken?</text:p>
              <text:section text:name="structuurtekst_id1-3-2-2-3-3-2" text:style-name="structuurtekst">
                <text:p text:style-name="al">Met deze subsidie willen we de leefbaarheid in kwetsbare wijken verbeteren. Dat doen we door verouderde of slecht onderhouden particuliere woningen op te knappen en beter geschikt te maken voor de toekomst. </text:p>
              </text:section>
            </text:section>
            <text:section text:name="paragraaf_id1-3-2-2-3-4" text:style-name="paragraaf">
              <text:p text:style-name="paragraaf_kop"><text:span text:style-name="label"/> <text:span text:style-name="nr"/> B. Wat subsidiëren we?</text:p>
              <text:section text:name="structuurtekst_id1-3-2-2-3-4-2" text:style-name="structuurtekst">
                <text:p text:style-name="al">U kunt subsidie krijgen voor:</text:p>
                <text:p text:style-name="al">Renovatie van uw woning:</text:p>
                <text:list text:style-name="id1-3-2-2-3-4-2-3">
                  <text:list-item text:style-override="id1-3-2-2-3-4-2-3-1">
                    <text:number>•</text:number>
                    <text:p text:style-name="al">Vervanging of herstel van het dak, kozijnen, gevel, vloer/fundering of installaties;</text:p>
                  </text:list-item>
                  <text:list-item text:style-override="id1-3-2-2-3-4-2-3-2">
                    <text:number>•</text:number>
                    <text:p text:style-name="al">Schilderwerk aan de buitenzijde.</text:p>
                  </text:list-item>
                </text:list>
                <text:p text:style-name="al">Levensloopgeschikt maken van uw woning:</text:p>
                <text:list text:style-name="id1-3-2-2-3-4-2-5">
                  <text:list-item text:style-override="id1-3-2-2-3-4-2-5-1">
                    <text:number>•</text:number>
                    <text:p text:style-name="al">Aanpassen van de badkamer;</text:p>
                  </text:list-item>
                  <text:list-item text:style-override="id1-3-2-2-3-4-2-5-2">
                    <text:number>•</text:number>
                    <text:p text:style-name="al">Verbreden van deuren of de entree;</text:p>
                  </text:list-item>
                  <text:list-item text:style-override="id1-3-2-2-3-4-2-5-3">
                    <text:number>•</text:number>
                    <text:p text:style-name="al">Plaatsen van een hellingbaan;</text:p>
                  </text:list-item>
                  <text:list-item text:style-override="id1-3-2-2-3-4-2-5-4">
                    <text:number>•</text:number>
                    <text:p text:style-name="al">Plaatsen van een traplift;</text:p>
                  </text:list-item>
                  <text:list-item text:style-override="id1-3-2-2-3-4-2-5-5">
                    <text:number>•</text:number>
                    <text:p text:style-name="al">Verplaatsen van de slaapkamer of badkamer naar de begane grond.</text:p>
                  </text:list-item>
                </text:list>
                <text:p text:style-name="al">De subsidie is niet bedoeld voor:</text:p>
                <text:list text:style-name="id1-3-2-2-3-4-2-7">
                  <text:list-item text:style-override="id1-3-2-2-3-4-2-7-1">
                    <text:number>•</text:number>
                    <text:p text:style-name="al">Onderzoek (zoals ecologisch-, asbest-, flora- of faunaonderzoek);</text:p>
                  </text:list-item>
                  <text:list-item text:style-override="id1-3-2-2-3-4-2-7-2">
                    <text:number>•</text:number>
                    <text:p text:style-name="al">Verduurzamingsmaatregelen (zoals isolatie of zonnepanelen).</text:p>
                  </text:list-item>
                  <text:list-item text:style-override="id1-3-2-2-3-4-2-7-3">
                    <text:number>•</text:number>
                    <text:p text:style-name="al">Doe-het-zelf maatregelen.</text:p>
                  </text:list-item>
                </text:list>
              </text:section>
            </text:section>
            <text:section text:name="paragraaf_id1-3-2-2-3-5" text:style-name="paragraaf">
              <text:p text:style-name="paragraaf_kop"><text:span text:style-name="label"/> <text:span text:style-name="nr"/> C. Wie kan subsidie krijgen?</text:p>
              <text:section text:name="structuurtekst_id1-3-2-2-3-5-2" text:style-name="structuurtekst">
                <text:p text:style-name="al">De regeling is bedoeld voor eigenaar-bewoners van woningen:</text:p>
                <text:list text:style-name="id1-3-2-2-3-5-2-2">
                  <text:list-item text:style-override="id1-3-2-2-3-5-2-2-1">
                    <text:number>•</text:number>
                    <text:p text:style-name="al">In de Zuidzandsestraat in Oostburg of de Dorpsstraat in Breskens;</text:p>
                  </text:list-item>
                  <text:list-item text:style-override="id1-3-2-2-3-5-2-2-2">
                    <text:number>•</text:number>
                    <text:p text:style-name="al">Met een laag of zeer laag inkomen.</text:p>
                  </text:list-item>
                </text:list>
                <text:p text:style-name="al">Deze twee straten zijn een pilot. Later kunnen ook andere wijken of straten worden toegevoegd.</text:p>
              </text:section>
            </text:section>
            <text:section text:name="paragraaf_id1-3-2-2-3-6" text:style-name="paragraaf">
              <text:p text:style-name="paragraaf_kop"><text:span text:style-name="label"/> <text:span text:style-name="nr"/> D. Hoeveel budget hebben we?</text:p>
              <text:section text:name="structuurtekst_id1-3-2-2-3-6-2" text:style-name="structuurtekst">
                <text:p text:style-name="al">In totaal is er voor het Volkshuisvestingsfonds €17.882.100 beschikbaar tot het einde van de regeling. In 2026 is er €892.000 beschikbaar.</text:p>
              </text:section>
            </text:section>
            <text:section text:name="paragraaf_id1-3-2-2-3-7" text:style-name="paragraaf">
              <text:p text:style-name="paragraaf_kop"><text:span text:style-name="label"/> <text:span text:style-name="nr"/> E. Hoe verdelen we het budget?</text:p>
              <text:section text:name="structuurtekst_id1-3-2-2-3-7-2" text:style-name="structuurtekst">
                <text:list text:style-name="id1-3-2-2-3-7-2-1">
                  <text:list-item text:style-override="id1-3-2-2-3-7-2-1-1">
                    <text:number>a.</text:number>
                    <text:p text:style-name="al">Voor renovatie kunt u maximaal €22.000 subsidie krijgen.</text:p>
                  </text:list-item>
                  <text:list-item text:style-override="id1-3-2-2-3-7-2-1-2">
                    <text:number>b.</text:number>
                    <text:p text:style-name="al">Voor levensloopgeschikte aanpassingen maximaal €31.000.</text:p>
                    <text:list text:style-name="id1-3-2-2-3-7-2-1-2-3">
                      <text:list-item text:style-override="id1-3-2-2-3-7-2-1-2-3-1">
                        <text:number>•</text:number>
                        <text:p text:style-name="al">U kunt deze bedragen combineren, dus maximaal €53.000 per woning.</text:p>
                      </text:list-item>
                    </text:list>
                  </text:list-item>
                  <text:list-item text:style-override="id1-3-2-2-3-7-2-1-3">
                    <text:number>c.</text:number>
                    <text:p text:style-name="al">De subsidie kan nooit hoger zijn dan de werkelijke kosten.</text:p>
                  </text:list-item>
                  <text:list-item text:style-override="id1-3-2-2-3-7-2-1-4">
                    <text:number>d.</text:number>
                    <text:p text:style-name="al">In de pilot kunnen maximaal 20 woningen meedoen. We verlenen de subsidie op volgorde van aanmelden.</text:p>
                  </text:list-item>
                </text:list>
              </text:section>
            </text:section>
            <text:section text:name="paragraaf_id1-3-2-2-3-8" text:style-name="paragraaf">
              <text:p text:style-name="paragraaf_kop"><text:span text:style-name="label"/> <text:span text:style-name="nr"/> F. Welke voorwaarden gelden er? </text:p>
              <text:section text:name="structuurtekst_id1-3-2-2-3-8-2" text:style-name="structuurtekst">
                <text:p text:style-name="al">Om subsidie te krijgen, moet u aan alle onderstaande voorwaarden voldoen:</text:p>
                <text:list text:style-name="id1-3-2-2-3-8-2-2">
                  <text:list-item text:style-override="id1-3-2-2-3-8-2-2-1">
                    <text:number>1.</text:number>
                    <text:p text:style-name="al">U kunt per woning maar één keer subsidie aanvragen (ook bij een nieuwe eigenaar).</text:p>
                  </text:list-item>
                  <text:list-item text:style-override="id1-3-2-2-3-8-2-2-2">
                    <text:number>2.</text:number>
                    <text:p text:style-name="al">De woning is een grondgebonden woning (geen appartement).</text:p>
                  </text:list-item>
                  <text:list-item text:style-override="id1-3-2-2-3-8-2-2-3">
                    <text:number>3.</text:number>
                    <text:p text:style-name="al">De woning ligt in de Zuidzandsestraat (Oostburg) of de Dorpsstraat (Breskens).</text:p>
                  </text:list-item>
                  <text:list-item text:style-override="id1-3-2-2-3-8-2-2-4">
                    <text:number>4.</text:number>
                    <text:p text:style-name="al">U bent zowel eigenaar als hoofdbewoner en ingeschreven op dat adres.</text:p>
                  </text:list-item>
                  <text:list-item text:style-override="id1-3-2-2-3-8-2-2-5">
                    <text:number>5.</text:number>
                    <text:p text:style-name="al">Uw jaarinkomen in 2024 is maximaal:</text:p>
                    <text:list text:style-name="id1-3-2-2-3-8-2-2-5-3">
                      <text:list-item text:style-override="id1-3-2-2-3-8-2-2-5-3-1">
                        <text:number>•</text:number>
                        <text:p text:style-name="al">€47.699 voor eenpersoonshuishoudens;</text:p>
                      </text:list-item>
                      <text:list-item text:style-override="id1-3-2-2-3-8-2-2-5-3-2">
                        <text:number>•</text:number>
                        <text:p text:style-name="al">€52.671 voor meerpersoonshuishoudens. (Inkomensgrenzen volgens de doelgroep sociale huur 2024; er geldt een staffel)</text:p>
                      </text:list-item>
                    </text:list>
                  </text:list-item>
                </text:list>
                <text:p text:style-name="al">Tabel 2: Staffel inkomensgrens</text:p>
                <text:section text:name="table_id1-3-2-2-3-8-2-4" text:style-name="table">
                  <text:p text:style-name="table_top"/>
                  <table:table table:style-name="tgroup">
                    <table:table-column table:style-name="id1-3-2-2-3-8-2-4-1-1"/>
                    <table:table-column table:style-name="id1-3-2-2-3-8-2-4-1-2"/>
                    <table:table-column table:style-name="id1-3-2-2-3-8-2-4-1-3"/>
                    <table:table-row table:style-name="row">
                      <table:table-cell table:style-name="entry" table:number-rows-spanned="1" table:number-columns-spanned="1">
                        <text:p text:style-name="table_al">Huishoudtype</text:p>
                      </table:table-cell>
                      <table:table-cell table:style-name="entry" table:number-rows-spanned="1" table:number-columns-spanned="1">
                        <text:p text:style-name="table_al">Inkomen </text:p>
                      </table:table-cell>
                      <table:table-cell table:style-name="entry" table:number-rows-spanned="1" table:number-columns-spanned="1">
                        <text:p text:style-name="table_al">Subsidiepercentage</text:p>
                      </table:table-cell>
                    </table:table-row>
                    <table:table-row table:style-name="row">
                      <table:table-cell table:style-name="entry" table:number-rows-spanned="1" table:number-columns-spanned="1">
                        <text:p text:style-name="table_al">Eenpersoonshuishouden</text:p>
                      </table:table-cell>
                      <table:table-cell table:style-name="entry" table:number-rows-spanned="1" table:number-columns-spanned="1">
                        <text:p text:style-name="table_al">tot en met €47.699</text:p>
                      </table:table-cell>
                      <table:table-cell table:style-name="entry" table:number-rows-spanned="1" table:number-columns-spanned="1">
                        <text:p text:style-name="table_al">100%</text:p>
                      </table:table-cell>
                    </table:table-row>
                    <table:table-row table:style-name="row">
                      <table:table-cell table:style-name="entry" table:number-rows-spanned="1" table:number-columns-spanned="1">
                        <text:p text:style-name="table_al">Eenpersoonshuishouden</text:p>
                      </table:table-cell>
                      <table:table-cell table:style-name="entry" table:number-rows-spanned="1" table:number-columns-spanned="1">
                        <text:p text:style-name="table_al">€47.700 - €52.469</text:p>
                      </table:table-cell>
                      <table:table-cell table:style-name="entry" table:number-rows-spanned="1" table:number-columns-spanned="1">
                        <text:p text:style-name="table_al">75%</text:p>
                      </table:table-cell>
                    </table:table-row>
                    <table:table-row table:style-name="row">
                      <table:table-cell table:style-name="entry" table:number-rows-spanned="1" table:number-columns-spanned="1">
                        <text:p text:style-name="table_al">Eenpersoonshuishouden</text:p>
                      </table:table-cell>
                      <table:table-cell table:style-name="entry" table:number-rows-spanned="1" table:number-columns-spanned="1">
                        <text:p text:style-name="table_al">€52.470 - €57.239</text:p>
                      </table:table-cell>
                      <table:table-cell table:style-name="entry" table:number-rows-spanned="1" table:number-columns-spanned="1">
                        <text:p text:style-name="table_al">50%</text:p>
                      </table:table-cell>
                    </table:table-row>
                    <table:table-row table:style-name="row">
                      <table:table-cell table:style-name="entry" table:number-rows-spanned="1" table:number-columns-spanned="1">
                        <text:p text:style-name="table_al">Eenpersoonshuishouden</text:p>
                      </table:table-cell>
                      <table:table-cell table:style-name="entry" table:number-rows-spanned="1" table:number-columns-spanned="1">
                        <text:p text:style-name="table_al">€57.240 - €62.009</text:p>
                      </table:table-cell>
                      <table:table-cell table:style-name="entry" table:number-rows-spanned="1" table:number-columns-spanned="1">
                        <text:p text:style-name="table_al">25%</text:p>
                      </table:table-cell>
                    </table:table-row>
                    <table:table-row table:style-name="row">
                      <table:table-cell table:style-name="entry" table:number-rows-spanned="1" table:number-columns-spanned="1">
                        <text:p text:style-name="table_al">Eenpersoonshuishouden</text:p>
                      </table:table-cell>
                      <table:table-cell table:style-name="entry" table:number-rows-spanned="1" table:number-columns-spanned="1">
                        <text:p text:style-name="table_al">boven €62.009</text:p>
                      </table:table-cell>
                      <table:table-cell table:style-name="entry" table:number-rows-spanned="1" table:number-columns-spanned="1">
                        <text:p text:style-name="table_al">Geen subsidie</text:p>
                      </table:table-cell>
                    </table:table-row>
                    <table:table-row table:style-name="row">
                      <table:table-cell table:style-name="entry" table:number-rows-spanned="1" table:number-columns-spanned="1">
                        <text:p text:style-name="table_al">Meerpersoonshuishouden</text:p>
                      </table:table-cell>
                      <table:table-cell table:style-name="entry" table:number-rows-spanned="1" table:number-columns-spanned="1">
                        <text:p text:style-name="table_al">tot en met €52.671</text:p>
                      </table:table-cell>
                      <table:table-cell table:style-name="entry" table:number-rows-spanned="1" table:number-columns-spanned="1">
                        <text:p text:style-name="table_al">100%</text:p>
                      </table:table-cell>
                    </table:table-row>
                    <table:table-row table:style-name="row">
                      <table:table-cell table:style-name="entry" table:number-rows-spanned="1" table:number-columns-spanned="1">
                        <text:p text:style-name="table_al">Meerpersoonshuishouden</text:p>
                      </table:table-cell>
                      <table:table-cell table:style-name="entry" table:number-rows-spanned="1" table:number-columns-spanned="1">
                        <text:p text:style-name="table_al">€52.672 - €57.938</text:p>
                      </table:table-cell>
                      <table:table-cell table:style-name="entry" table:number-rows-spanned="1" table:number-columns-spanned="1">
                        <text:p text:style-name="table_al">75%</text:p>
                      </table:table-cell>
                    </table:table-row>
                    <table:table-row table:style-name="row">
                      <table:table-cell table:style-name="entry" table:number-rows-spanned="1" table:number-columns-spanned="1">
                        <text:p text:style-name="table_al">Meerpersoonshuishouden</text:p>
                      </table:table-cell>
                      <table:table-cell table:style-name="entry" table:number-rows-spanned="1" table:number-columns-spanned="1">
                        <text:p text:style-name="table_al">€57.939 - €63.205</text:p>
                      </table:table-cell>
                      <table:table-cell table:style-name="entry" table:number-rows-spanned="1" table:number-columns-spanned="1">
                        <text:p text:style-name="table_al">50%</text:p>
                      </table:table-cell>
                    </table:table-row>
                    <table:table-row table:style-name="row">
                      <table:table-cell table:style-name="entry" table:number-rows-spanned="1" table:number-columns-spanned="1">
                        <text:p text:style-name="table_al">Meerpersoonshuishouden</text:p>
                      </table:table-cell>
                      <table:table-cell table:style-name="entry" table:number-rows-spanned="1" table:number-columns-spanned="1">
                        <text:p text:style-name="table_al">€63.206 - €68.472</text:p>
                      </table:table-cell>
                      <table:table-cell table:style-name="entry" table:number-rows-spanned="1" table:number-columns-spanned="1">
                        <text:p text:style-name="table_al">25%</text:p>
                      </table:table-cell>
                    </table:table-row>
                    <table:table-row table:style-name="row">
                      <table:table-cell table:style-name="entry" table:number-rows-spanned="1" table:number-columns-spanned="1">
                        <text:p text:style-name="table_al">Meerpersoonshuishouden</text:p>
                      </table:table-cell>
                      <table:table-cell table:style-name="entry" table:number-rows-spanned="1" table:number-columns-spanned="1">
                        <text:p text:style-name="table_al">boven €68.472</text:p>
                      </table:table-cell>
                      <table:table-cell table:style-name="entry" table:number-rows-spanned="1" table:number-columns-spanned="1">
                        <text:p text:style-name="table_al">Geen subsidie</text:p>
                      </table:table-cell>
                    </table:table-row>
                  </table:table>
                  <text:p text:style-name="table_bottom"/>
                </text:section>
                <text:p text:style-name="al"/>
                <text:list text:style-name="id1-3-2-2-3-8-2-6">
                  <text:list-item text:style-override="id1-3-2-2-3-8-2-6-1">
                    <text:number>6.</text:number>
                    <text:p text:style-name="al">U heeft nog geen opdracht verstrekt voor de werkzaamheden op het moment van de aanvraag.</text:p>
                  </text:list-item>
                  <text:list-item text:style-override="id1-3-2-2-3-8-2-6-2">
                    <text:number>7.</text:number>
                    <text:p text:style-name="al">De gemeente vraagt een advies van projectmanagementbureau Marsaki, die beoordeelt of het project past bij het doel van deze regeling. De gemeente regelt en betaalt dit advies.</text:p>
                  </text:list-item>
                  <text:list-item text:style-override="id1-3-2-2-3-8-2-6-3">
                    <text:number>8.</text:number>
                    <text:p text:style-name="al">U hoeft geen eigen bijdrage te betalen; u kunt tot 100% van de kosten vergoed krijgen (binnen de maximale bedragen).</text:p>
                  </text:list-item>
                  <text:list-item text:style-override="id1-3-2-2-3-8-2-6-4">
                    <text:number>9.</text:number>
                    <text:p text:style-name="al">De werkzaamheden worden uitgevoerd door een erkende, professioneel geregistreerde aannemer of vakbedrijf (zoals een bouwbedrijf, schilder, loodgieter of elektricien) met een ingeschreven KvK-nummer. Zelfuitvoering of uitvoering door particulieren (zoals familie, kennissen of buren) is niet toegestaan.</text:p>
                  </text:list-item>
                </text:list>
              </text:section>
            </text:section>
            <text:section text:name="paragraaf_id1-3-2-2-3-9" text:style-name="paragraaf">
              <text:p text:style-name="paragraaf_kop"><text:span text:style-name="label"/> <text:span text:style-name="nr"/> G. Welke verplichtingen gelden er?</text:p>
              <text:section text:name="structuurtekst_id1-3-2-2-3-9-2" text:style-name="structuurtekst">
                <text:p text:style-name="al">Als u subsidie ontvangt, gelden de volgende afspraken:</text:p>
                <text:list text:style-name="id1-3-2-2-3-9-2-2">
                  <text:list-item text:style-override="id1-3-2-2-3-9-2-2-1">
                    <text:number>1.</text:number>
                    <text:p text:style-name="al">U meldt de voltooiing van de werkzaamheden.</text:p>
                    <text:list text:style-name="id1-3-2-2-3-9-2-2-1-3">
                      <text:list-item text:style-override="id1-3-2-2-3-9-2-2-1-3-1">
                        <text:number>•</text:number>
                        <text:p text:style-name="al">U heeft 24 maanden na toekenning om alles uit te voeren.</text:p>
                      </text:list-item>
                      <text:list-item text:style-override="id1-3-2-2-3-9-2-2-1-3-2">
                        <text:number>•</text:number>
                        <text:p text:style-name="al">Lukt dat niet, dan vervalt de subsidie.</text:p>
                      </text:list-item>
                    </text:list>
                  </text:list-item>
                  <text:list-item text:style-override="id1-3-2-2-3-9-2-2-2">
                    <text:number>2.</text:number>
                    <text:p text:style-name="al">De gemeente mag steekproefsgewijs controleren.</text:p>
                    <text:list text:style-name="id1-3-2-2-3-9-2-2-2-3">
                      <text:list-item text:style-override="id1-3-2-2-3-9-2-2-2-3-1">
                        <text:number>•</text:number>
                        <text:p text:style-name="al">U bewaart facturen en betaalbewijzen 5 jaar en laat die zien als daarom wordt gevraagd.</text:p>
                      </text:list-item>
                    </text:list>
                  </text:list-item>
                  <text:list-item text:style-override="id1-3-2-2-3-9-2-2-3">
                    <text:number>3.</text:number>
                    <text:p text:style-name="al">Verkoopt u de woning binnen 24 maanden na voltooiing, dan moet u (een deel van) de subsidie terugbetalen:</text:p>
                    <text:list text:style-name="id1-3-2-2-3-9-2-2-3-3">
                      <text:list-item text:style-override="id1-3-2-2-3-9-2-2-3-3-1">
                        <text:number>•</text:number>
                        <text:p text:style-name="al">Binnen 12 maanden: 50% terugbetalen;</text:p>
                      </text:list-item>
                      <text:list-item text:style-override="id1-3-2-2-3-9-2-2-3-3-2">
                        <text:number>•</text:number>
                        <text:p text:style-name="al">Na 12 maar binnen 24 maanden: 25% terugbetalen. Deze regel geldt niet bij erfopvolging.</text:p>
                      </text:list-item>
                    </text:list>
                  </text:list-item>
                  <text:list-item text:style-override="id1-3-2-2-3-9-2-2-4">
                    <text:number>4.</text:number>
                    <text:p text:style-name="al">De gemeente betaalt rechtstreeks aan de uitvoerende partijen (erkende, professioneel geregistreerde aannemer of vakbedrijf (zoals een bouwbedrijf, schilder, loodgieter of elektricien) met een ingeschreven KvK-nummer). </text:p>
                  </text:list-item>
                  <text:list-item text:style-override="id1-3-2-2-3-9-2-2-5">
                    <text:number/>
                    <text:p text:style-name="al">U ontvangt dus zelf geen geldbedrag.</text:p>
                  </text:list-item>
                </text:list>
              </text:section>
            </text:section>
            <text:section text:name="paragraaf_id1-3-2-2-3-10" text:style-name="paragraaf">
              <text:p text:style-name="paragraaf_kop"><text:span text:style-name="label"/> <text:span text:style-name="nr"/> H. Ik wil subsidie aanvragen. Wat doe ik nu?</text:p>
              <text:section text:name="structuurtekst_id1-3-2-2-3-10-2" text:style-name="structuurtekst">
                <text:p text:style-name="al">U vraagt de subsidie digitaal aan via een formulier op de website van de gemeente Sluis.</text:p>
                <text:p text:style-name="al">Overige informatie:</text:p>
                <text:p text:style-name="al">Deze subsidieregeling eindigt op 30 juni 2027.</text:p>
                <text:p text:style-name="al">
                <text:span text:style-name="nadrukcur">Op pagina 19 vindt u een nadere toelichting op de subsidieregeling Volkshuisvestingsfonds.</text:span>
              </text:p>
              </text:section>
            </text:section>
            <text:p text:style-name="hoofdstuk_bottom"/>
          </text:section>
          <text:section text:name="hoofdstuk_id1-3-2-2-4" text:style-name="hoofdstuk">
            <text:p text:style-name="hoofdstuk_kop"><text:span text:style-name="label"/> <text:span text:style-name="nr">2.</text:span> Subsidieregeling Lokale Aanpak Isolatie gemeente Sluis 2026/2027</text:p>
            <text:section text:name="artikel_id1-3-2-2-4-2" text:style-name="artikel">
              <text:p text:style-name="artikel_kop_titel"><text:span text:style-name="artikel_kop_label"/> <text:span text:style-name="artikel_kop_nr"/> </text:p>
              <text:p text:style-name="al">Projectsubsidie: Zeeuws Isolatie Programma</text:p>
            </text:section>
            <text:section text:name="paragraaf_id1-3-2-2-4-3" text:style-name="paragraaf">
              <text:p text:style-name="paragraaf_kop"><text:span text:style-name="label"/> <text:span text:style-name="nr"/> A. Wat willen we bereiken?</text:p>
              <text:section text:name="structuurtekst_id1-3-2-2-4-3-2" text:style-name="structuurtekst">
                <text:p text:style-name="al">Het verlenen van subsidie aan eigenaar-bewoners met een slecht geïsoleerde woning met als doel het terugdringen van de uitstoot van CO2, het realiseren van een energieneutrale gebouwde omgeving en het bestrijden en voorkomen van energiearmoede.</text:p>
              </text:section>
            </text:section>
            <text:section text:name="paragraaf_id1-3-2-2-4-4" text:style-name="paragraaf">
              <text:p text:style-name="paragraaf_kop"><text:span text:style-name="label"/> <text:span text:style-name="nr"/> B. Waar kan je de subsidie voor inzetten?</text:p>
              <text:section text:name="structuurtekst_id1-3-2-2-4-4-2" text:style-name="structuurtekst">
                <text:list text:style-name="id1-3-2-2-4-4-2-1">
                  <text:list-item text:style-override="id1-3-2-2-4-4-2-1-1">
                    <text:number>1.</text:number>
                    <text:p text:style-name="al">Subsidie op grond van deze subsidieregeling mag ingezet worden voor:</text:p>
                    <text:list text:style-name="id1-3-2-2-4-4-2-1-1-3">
                      <text:list-item text:style-override="id1-3-2-2-4-4-2-1-1-3-1">
                        <text:number>a.</text:number>
                        <text:p text:style-name="al">de redelijkerwijs gemaakte kosten van de bouwproducten die benodigd zijn voor het zelf uitvoeren van maximaal twee isolerende maatregelen aan de eigen woning zoals aangegeven in de subsidieaanvraag;</text:p>
                      </text:list-item>
                      <text:list-item text:style-override="id1-3-2-2-4-4-2-1-1-3-2">
                        <text:number>b.</text:number>
                        <text:p text:style-name="al">de redelijkerwijs gemaakte kosten voor de inzet van een bouwkundig deskundige, ecologisch deskundige of erkend financieel adviseur met betrekking tot isolerende maatregelen aan de eigen woning; of</text:p>
                      </text:list-item>
                      <text:list-item text:style-override="id1-3-2-2-4-4-2-1-1-3-3">
                        <text:number>c.</text:number>
                        <text:p text:style-name="al">de redelijkerwijs gemaakte kosten voor het laten uitvoeren van maximaal één isolerende maatregel aan de eigen woning door een bouwbedrijf.</text:p>
                      </text:list-item>
                    </text:list>
                  </text:list-item>
                  <text:list-item text:style-override="id1-3-2-2-4-4-2-1-2">
                    <text:number>2.</text:number>
                    <text:p text:style-name="al">In onderstaande tabel staan de twee afzonderlijke isolatiemogelijkheden waaruit isolatiemaatregelen gekozen kunnen worden, te weten: doe-het-zelf maatregel of de inzet van een bouwbedrijf. In de tabel is met een ‘X’ aangegeven of een isolatiemaatregel subsidiabel is binnen de gekozen isolatiemogelijkheid.</text:p>
                  </text:list-item>
                </text:list>
                <text:section text:name="table_id1-3-2-2-4-4-2-2" text:style-name="table">
                  <text:p text:style-name="table_top"/>
                  <table:table table:style-name="tgroup">
                    <table:table-column table:style-name="id1-3-2-2-4-4-2-2-1-1"/>
                    <table:table-column table:style-name="id1-3-2-2-4-4-2-2-1-2"/>
                    <table:table-column table:style-name="id1-3-2-2-4-4-2-2-1-3"/>
                    <table:table-row table:style-name="row">
                      <table:table-cell table:style-name="entry" table:number-rows-spanned="1" table:number-columns-spanned="1">
                        <text:p text:style-name="table_al">Maatregel</text:p>
                      </table:table-cell>
                      <table:table-cell table:style-name="entry" table:number-rows-spanned="1" table:number-columns-spanned="1">
                        <text:p text:style-name="table_al">Doe-het-zelf</text:p>
                      </table:table-cell>
                      <table:table-cell table:style-name="entry" table:number-rows-spanned="1" table:number-columns-spanned="1">
                        <text:p text:style-name="table_al">Bouwbedrijf</text:p>
                      </table:table-cell>
                    </table:table-row>
                    <table:table-row table:style-name="row">
                      <table:table-cell table:style-name="entry" table:number-rows-spanned="1" table:number-columns-spanned="1">
                        <text:p text:style-name="table_al">Dak/zolder/vlieringvloerisolatie</text:p>
                      </table:table-cell>
                      <table:table-cell table:style-name="entry" table:number-rows-spanned="1" table:number-columns-spanned="1">
                        <text:p text:style-name="table_al">X</text:p>
                      </table:table-cell>
                      <table:table-cell table:style-name="entry" table:number-rows-spanned="1" table:number-columns-spanned="1">
                        <text:p text:style-name="table_al">X</text:p>
                      </table:table-cell>
                    </table:table-row>
                    <table:table-row table:style-name="row">
                      <table:table-cell table:style-name="entry" table:number-rows-spanned="1" table:number-columns-spanned="1">
                        <text:p text:style-name="table_al">Gevelisolatie</text:p>
                      </table:table-cell>
                      <table:table-cell table:style-name="entry" table:number-rows-spanned="1" table:number-columns-spanned="1">
                        <text:p text:style-name="table_al">X</text:p>
                      </table:table-cell>
                      <table:table-cell table:style-name="entry" table:number-rows-spanned="1" table:number-columns-spanned="1">
                        <text:p text:style-name="table_al">X</text:p>
                      </table:table-cell>
                    </table:table-row>
                    <table:table-row table:style-name="row">
                      <table:table-cell table:style-name="entry" table:number-rows-spanned="1" table:number-columns-spanned="1">
                        <text:p text:style-name="table_al">Vloerisolatie</text:p>
                      </table:table-cell>
                      <table:table-cell table:style-name="entry" table:number-rows-spanned="1" table:number-columns-spanned="1">
                        <text:p text:style-name="table_al">X</text:p>
                      </table:table-cell>
                      <table:table-cell table:style-name="entry" table:number-rows-spanned="1" table:number-columns-spanned="1">
                        <text:p text:style-name="table_al">X</text:p>
                      </table:table-cell>
                    </table:table-row>
                    <table:table-row table:style-name="row">
                      <table:table-cell table:style-name="entry" table:number-rows-spanned="1" table:number-columns-spanned="1">
                        <text:p text:style-name="table_al">Bodemisolatie</text:p>
                      </table:table-cell>
                      <table:table-cell table:style-name="entry" table:number-rows-spanned="1" table:number-columns-spanned="1">
                        <text:p text:style-name="table_al"/>
                      </table:table-cell>
                      <table:table-cell table:style-name="entry" table:number-rows-spanned="1" table:number-columns-spanned="1">
                        <text:p text:style-name="table_al">X</text:p>
                      </table:table-cell>
                    </table:table-row>
                    <table:table-row table:style-name="row">
                      <table:table-cell table:style-name="entry" table:number-rows-spanned="1" table:number-columns-spanned="1">
                        <text:p text:style-name="table_al">Spouwmuurisolatie</text:p>
                      </table:table-cell>
                      <table:table-cell table:style-name="entry" table:number-rows-spanned="1" table:number-columns-spanned="1">
                        <text:p text:style-name="table_al"/>
                      </table:table-cell>
                      <table:table-cell table:style-name="entry" table:number-rows-spanned="1" table:number-columns-spanned="1">
                        <text:p text:style-name="table_al">X</text:p>
                      </table:table-cell>
                    </table:table-row>
                    <table:table-row table:style-name="row">
                      <table:table-cell table:style-name="entry" table:number-rows-spanned="1" table:number-columns-spanned="1">
                        <text:p text:style-name="table_al">Glas en kozijnpanelen</text:p>
                      </table:table-cell>
                      <table:table-cell table:style-name="entry" table:number-rows-spanned="1" table:number-columns-spanned="1">
                        <text:p text:style-name="table_al"/>
                      </table:table-cell>
                      <table:table-cell table:style-name="entry" table:number-rows-spanned="1" table:number-columns-spanned="1">
                        <text:p text:style-name="table_al">X</text:p>
                      </table:table-cell>
                    </table:table-row>
                    <table:table-row table:style-name="row">
                      <table:table-cell table:style-name="entry" table:number-rows-spanned="1" table:number-columns-spanned="1">
                        <text:p text:style-name="table_al">Isolerende deuren</text:p>
                      </table:table-cell>
                      <table:table-cell table:style-name="entry" table:number-rows-spanned="1" table:number-columns-spanned="1">
                        <text:p text:style-name="table_al"/>
                      </table:table-cell>
                      <table:table-cell table:style-name="entry" table:number-rows-spanned="1" table:number-columns-spanned="1">
                        <text:p text:style-name="table_al">X</text:p>
                      </table:table-cell>
                    </table:table-row>
                    <table:table-row table:style-name="row">
                      <table:table-cell table:style-name="entry" table:number-rows-spanned="1" table:number-columns-spanned="1">
                        <text:p text:style-name="table_al">CO₂-gestuurde ventilatie*</text:p>
                      </table:table-cell>
                      <table:table-cell table:style-name="entry" table:number-rows-spanned="1" table:number-columns-spanned="1">
                        <text:p text:style-name="table_al"/>
                      </table:table-cell>
                      <table:table-cell table:style-name="entry" table:number-rows-spanned="1" table:number-columns-spanned="1">
                        <text:p text:style-name="table_al">X</text:p>
                      </table:table-cell>
                    </table:table-row>
                    <table:table-row table:style-name="row">
                      <table:table-cell table:style-name="entry" table:number-rows-spanned="1" table:number-columns-spanned="1">
                        <text:p text:style-name="table_al">Balansventilatie met WTW*</text:p>
                      </table:table-cell>
                      <table:table-cell table:style-name="entry" table:number-rows-spanned="1" table:number-columns-spanned="1">
                        <text:p text:style-name="table_al"/>
                      </table:table-cell>
                      <table:table-cell table:style-name="entry" table:number-rows-spanned="1" table:number-columns-spanned="1">
                        <text:p text:style-name="table_al">X</text:p>
                      </table:table-cell>
                    </table:table-row>
                  </table:table>
                  <text:p text:style-name="table_bottom"/>
                </text:section>
                <text:p text:style-name="al"/>
                <text:p text:style-name="al">*i.c.m. één van de andere genoemde isolatiemaatregelen</text:p>
                <text:list text:style-name="id1-3-2-2-4-4-2-5">
                  <text:list-item text:style-override="id1-3-2-2-4-4-2-5-1">
                    <text:number>a.</text:number>
                    <text:p text:style-name="al">De minimale isolatiewaarden en oppervlakten en overige eisen per onderdeel genoemd in B.2 waaraan voldaan moet worden, zijn beschreven in artikel 4.5.2. derde lid van de Regeling nationale EZ- en LNNV- en KGG-subsidies.</text:p>
                  </text:list-item>
                  <text:list-item text:style-override="id1-3-2-2-4-4-2-5-2">
                    <text:number>b.</text:number>
                    <text:p text:style-name="al">In afwijking van B.2.a bedraagt het minimale oppervlak bij spouwmuurisolatie uit ten minste 20 vierkante meter van de bestaande thermische schil.</text:p>
                  </text:list-item>
                  <text:list-item text:style-override="id1-3-2-2-4-4-2-5-3">
                    <text:number>c.</text:number>
                    <text:p text:style-name="al">Indien er sprake is van een zeer kleine woning mag het college afwijken van de eisen ten aanzien van de minimaal te isoleren vierkante meters.</text:p>
                  </text:list-item>
                </text:list>
              </text:section>
            </text:section>
            <text:section text:name="paragraaf_id1-3-2-2-4-5" text:style-name="paragraaf">
              <text:p text:style-name="paragraaf_kop"><text:span text:style-name="label"/> <text:span text:style-name="nr"/> C. Wie kan subsidie krijgen?</text:p>
              <text:section text:name="structuurtekst_id1-3-2-2-4-5-2" text:style-name="structuurtekst">
                <text:p text:style-name="al">De subsidie wordt uitsluitend verleend ten behoeve van eigenaar-bewoners van woningen in de gemeente Sluis.</text:p>
              </text:section>
            </text:section>
            <text:section text:name="paragraaf_id1-3-2-2-4-6" text:style-name="paragraaf">
              <text:p text:style-name="paragraaf_kop"><text:span text:style-name="label"/> <text:span text:style-name="nr"/> D. Hoeveel budget hebben we?</text:p>
              <text:section text:name="structuurtekst_id1-3-2-2-4-6-2" text:style-name="structuurtekst">
                <text:list text:style-name="id1-3-2-2-4-6-2-1">
                  <text:list-item text:style-override="id1-3-2-2-4-6-2-1-1">
                    <text:number>1.</text:number>
                    <text:p text:style-name="al">Het subsidieplafond voor deze subsidieregeling is het totaalbedrag (subsidieplafond tot einde regeling) van €8.040.800.</text:p>
                  </text:list-item>
                  <text:list-item text:style-override="id1-3-2-2-4-6-2-1-2">
                    <text:number>2.</text:number>
                    <text:p text:style-name="al">Het subsidiedeelplafond voor de subsidie in E.2 is €8.020.300.</text:p>
                  </text:list-item>
                  <text:list-item text:style-override="id1-3-2-2-4-6-2-1-3">
                    <text:number>3.</text:number>
                    <text:p text:style-name="al">Het subsidiedeelplafond voor de subsidie in E.5 is €20.500.</text:p>
                  </text:list-item>
                  <text:list-item text:style-override="id1-3-2-2-4-6-2-1-4">
                    <text:number>4.</text:number>
                    <text:p text:style-name="al">De regeling loopt al, dus een deel van de bedragen zijn al gebruikt. </text:p>
                  </text:list-item>
                </text:list>
              </text:section>
            </text:section>
            <text:section text:name="paragraaf_id1-3-2-2-4-7" text:style-name="paragraaf">
              <text:p text:style-name="paragraaf_kop"><text:span text:style-name="label"/> <text:span text:style-name="nr"/> E. Hoe verdelen we het budget?</text:p>
              <text:section text:name="structuurtekst_id1-3-2-2-4-7-2" text:style-name="structuurtekst">
                <text:list text:style-name="id1-3-2-2-4-7-2-1">
                  <text:list-item text:style-override="id1-3-2-2-4-7-2-1-1">
                    <text:number>1.</text:number>
                    <text:p text:style-name="al">De verdeling van de subsidie vindt plaats op volgorde van ontvangst van de aanvragen. </text:p>
                  </text:list-item>
                  <text:list-item text:style-override="id1-3-2-2-4-7-2-1-2">
                    <text:number>2.</text:number>
                    <text:p text:style-name="al">Het subsidiebedrag dat eenmalig op grond van deze subsidieregeling voor dezelfde woning kan worden verleend is €4000. </text:p>
                  </text:list-item>
                  <text:list-item text:style-override="id1-3-2-2-4-7-2-1-3">
                    <text:number>3.</text:number>
                    <text:p text:style-name="al">Voor bodemisolatie is het subsidiebedrag uit het tweede lid beperkt tot € 26,34 per vierkante meter te isoleren oppervlakte.</text:p>
                  </text:list-item>
                  <text:list-item text:style-override="id1-3-2-2-4-7-2-1-4">
                    <text:number>4.</text:number>
                    <text:p text:style-name="al">Voor spouwmuurisolatie is het subsidiebedrag uit het tweede lid beperkt tot € 18,28 per vierkante meter te isoleren oppervlakte aangevuld met € 300,00 voor het eDNA onderzoek/natuurvrij maken van de woning. Indien het totaal berekende subsidiebedrag lager is dan €1.100, wordt €1.100 verstrekt.</text:p>
                  </text:list-item>
                  <text:list-item text:style-override="id1-3-2-2-4-7-2-1-5">
                    <text:number>5.</text:number>
                    <text:p text:style-name="al">Indien is geïnvesteerd in biobased milieuvriendelijk isolatiemateriaal wordt in aanvulling op het subsidiebedrag uit het tweede lid de berekende subsidie per vierkante meter vermeerderd met: </text:p>
                  </text:list-item>
                  <text:list-item text:style-override="id1-3-2-2-4-7-2-1-6">
                    <text:number>a.</text:number>
                    <text:p text:style-name="al">€ 5,– in geval van een investering in dakisolatie; </text:p>
                  </text:list-item>
                  <text:list-item text:style-override="id1-3-2-2-4-7-2-1-7">
                    <text:number>b.</text:number>
                    <text:p text:style-name="al">€ 1,50 in geval van een investering in zolder- of vlieringvloerisolatie; </text:p>
                  </text:list-item>
                  <text:list-item text:style-override="id1-3-2-2-4-7-2-1-8">
                    <text:number>c.</text:number>
                    <text:p text:style-name="al">€ 6,– in geval van een investering in gevelisolatie; </text:p>
                  </text:list-item>
                  <text:list-item text:style-override="id1-3-2-2-4-7-2-1-9">
                    <text:number>d.</text:number>
                    <text:p text:style-name="al">€ 1,50 in geval van een investering in spouwmuurisolatie; </text:p>
                  </text:list-item>
                  <text:list-item text:style-override="id1-3-2-2-4-7-2-1-10">
                    <text:number>e.</text:number>
                    <text:p text:style-name="al">€ 2,– in geval van een investering in vloerisolatie; </text:p>
                  </text:list-item>
                  <text:list-item text:style-override="id1-3-2-2-4-7-2-1-11">
                    <text:number>f.</text:number>
                    <text:p text:style-name="al">€ 1,– in geval van een investering in bodemisolatie</text:p>
                  </text:list-item>
                  <text:list-item text:style-override="id1-3-2-2-4-7-2-1-12">
                    <text:number>6.</text:number>
                    <text:p text:style-name="al">Het subsidiebedrag inclusief het subsidiebedrag voor biobased isolatiemateriaal kan nooit meer bedragen dan het factuurbedrag.</text:p>
                  </text:list-item>
                </text:list>
              </text:section>
            </text:section>
            <text:section text:name="paragraaf_id1-3-2-2-4-8" text:style-name="paragraaf">
              <text:p text:style-name="paragraaf_kop"><text:span text:style-name="label"/> <text:span text:style-name="nr"/> F. Welke voorwaarden gelden er?</text:p>
              <text:section text:name="structuurtekst_id1-3-2-2-4-8-2" text:style-name="structuurtekst">
                <text:p text:style-name="al">De subsidie wordt verleend onder de volgende voorwaarden: </text:p>
                <text:list text:style-name="id1-3-2-2-4-8-2-2">
                  <text:list-item text:style-override="id1-3-2-2-4-8-2-2-1">
                    <text:number>a.</text:number>
                    <text:p text:style-name="al">de aanvrager is eigenaar-bewoner van de woning waarvoor subsidie wordt aangevraagd. De vereniging van eigenaars kan namens de eigenaar-bewoner van een appartementsrecht een aanvraag indienen; </text:p>
                  </text:list-item>
                  <text:list-item text:style-override="id1-3-2-2-4-8-2-2-2">
                    <text:number>b.</text:number>
                    <text:p text:style-name="al">er is sprake van een slecht geïsoleerde woning; </text:p>
                  </text:list-item>
                  <text:list-item text:style-override="id1-3-2-2-4-8-2-2-3">
                    <text:number>c.</text:number>
                    <text:p text:style-name="al">de WOZ-waarde van de woning met peildatum 1 januari 2022 bedraagt niet meer dan €500.000. Als de hogere WOZ-waarde na deze datum is verlaagd tot of minder dan €500.000, kan de aanvrager verzoeken om uit te gaan van de lagere WOZ-waarde;</text:p>
                  </text:list-item>
                  <text:list-item text:style-override="id1-3-2-2-4-8-2-2-4">
                    <text:number>d.</text:number>
                    <text:p text:style-name="al">het isoleren van de woning gebeurt natuurvriendelijk met inachtneming van de bijlage 2 van deze subsidieregeling;</text:p>
                  </text:list-item>
                  <text:list-item text:style-override="id1-3-2-2-4-8-2-2-5">
                    <text:number>e.</text:number>
                    <text:p text:style-name="al">voor gevelisolatie, spouwmuurisolatie, bodemisolatie, vloerisolatie en dakisolatie waarbij isolatiemateriaal wordt ingeblazen of ingespoten, wordt uitsluitend subsidie verstrekt indien de werkzaamheden zijn uitgevoerd door een bedrijf dat is toegelaten op grond van de in bijlage 3 opgenomen toelatingsprocedure en vermeld is op www.zeeuwsisolatieprogramma.nl/bedrijven. Deze voorwaarde is uitsluitend van toepassing op aanvragen waarbij de factuurdatum op of na 1 november 2026 ligt;</text:p>
                  </text:list-item>
                  <text:list-item text:style-override="id1-3-2-2-4-8-2-2-6">
                    <text:number>f.</text:number>
                    <text:p text:style-name="al">de aanvraag wordt binnen 12 maanden na de factuurdatum van de isolatiemaatregel ingediend; </text:p>
                  </text:list-item>
                  <text:list-item text:style-override="id1-3-2-2-4-8-2-2-7">
                    <text:number>g.</text:number>
                    <text:p text:style-name="al">de vereiste documenten als bedoeld in deze regeling in de Nederlandse taal en in goed leesbare vorm zijn opgesteld;</text:p>
                  </text:list-item>
                  <text:list-item text:style-override="id1-3-2-2-4-8-2-2-8">
                    <text:number>h.</text:number>
                    <text:p text:style-name="al">de aanvraag heeft uitsluitend betrekking op kosten als bedoeld in B. en heeft geen betrekking op arbeidskosten, materiaalkosten voor de afwerking in plaats van voor de isolatiemaatregel, de kosten van eigen uren, vergunningen, ontheffingen, offertes of het indienen van de subsidieaanvraag; </text:p>
                  </text:list-item>
                  <text:list-item text:style-override="id1-3-2-2-4-8-2-2-9">
                    <text:number>i.</text:number>
                    <text:p text:style-name="al">er geen UF-schuim is gebruikt, tenzij dit voor 1 april 2026 is aangeschaft;</text:p>
                  </text:list-item>
                  <text:list-item text:style-override="id1-3-2-2-4-8-2-2-10">
                    <text:number>j.</text:number>
                    <text:p text:style-name="al">er is nog geen subsidie op hetzelfde adres verstrekt op grond van deze subsidieregeling of voorgaande subsidieregelingen lokale aanpak isolatie van de gemeente Sluis;</text:p>
                  </text:list-item>
                  <text:list-item text:style-override="id1-3-2-2-4-8-2-2-11">
                    <text:number>k.</text:number>
                    <text:p text:style-name="al">het subsidie(deel)plafond is nog niet bereikt.</text:p>
                  </text:list-item>
                </text:list>
              </text:section>
            </text:section>
            <text:section text:name="paragraaf_id1-3-2-2-4-9" text:style-name="paragraaf">
              <text:p text:style-name="paragraaf_kop"><text:span text:style-name="label"/> <text:span text:style-name="nr"/> G. Ik wil subsidie aanvragen. Wat doe ik nu?</text:p>
              <text:section text:name="structuurtekst_id1-3-2-2-4-9-2" text:style-name="structuurtekst">
                <text:p text:style-name="al">Je kunt een aanvraag indienen via <text:a xlink:href="https://www.zeeuwsisolatieprogramma.nl/" xlink:type="simple">Het Zeeuws Isolatieprogramma</text:a></text:p>
              </text:section>
            </text:section>
            <text:section text:name="paragraaf_id1-3-2-2-4-10" text:style-name="paragraaf">
              <text:p text:style-name="paragraaf_kop"><text:span text:style-name="label"/> <text:span text:style-name="nr"/> H. Wat levert u aan bij de subsidieaanvraag?</text:p>
              <text:section text:name="structuurtekst_id1-3-2-2-4-10-2" text:style-name="structuurtekst">
                <text:list text:style-name="id1-3-2-2-4-10-2-1">
                  <text:list-item text:style-override="id1-3-2-2-4-10-2-1-1">
                    <text:number>1.</text:number>
                    <text:p text:style-name="al">Bij een subsidieaanvraag wordt de volgende informatie en worden de volgende documenten overgelegd: </text:p>
                  </text:list-item>
                  <text:list-item text:style-override="id1-3-2-2-4-10-2-1-2">
                    <text:number>a.</text:number>
                    <text:p text:style-name="al">naam, adres, postcode, woonplaats, e-mailadres en bankrekeningnummer van de aanvrager; </text:p>
                  </text:list-item>
                  <text:list-item text:style-override="id1-3-2-2-4-10-2-1-3">
                    <text:number>b.</text:number>
                    <text:p text:style-name="al">het energielabel of een beschrijving van de staat van de woning, zijnde een slecht geïsoleerde (zoals bedoeld in de begrippenlijst in de toelichting van deze regeling)</text:p>
                  </text:list-item>
                  <text:list-item text:style-override="id1-3-2-2-4-10-2-1-4">
                    <text:number>c.</text:number>
                    <text:p text:style-name="al">de WOZ-waarde als bedoeld in F.c </text:p>
                  </text:list-item>
                  <text:list-item text:style-override="id1-3-2-2-4-10-2-1-5">
                    <text:number>2.</text:number>
                    <text:p text:style-name="al">Bij het zelf uitvoeren van de isolatiemaatregel als bedoeld in B.1.a, wordt ook de volgende informatie en worden de volgende documenten overgelegd: </text:p>
                  </text:list-item>
                  <text:list-item text:style-override="id1-3-2-2-4-10-2-1-6">
                    <text:number>a.</text:number>
                    <text:p text:style-name="al">facturen op adres van de aanvrager en een betaalbewijs voor het aangeschafte subsidiabele materiaal, waarop het deel van de kosten die subsidiabel zijn duidelijk uitgesplitst en herkenbaar zijn; </text:p>
                  </text:list-item>
                  <text:list-item text:style-override="id1-3-2-2-4-10-2-1-7">
                    <text:number>b.</text:number>
                    <text:p text:style-name="al">de meldcode van het aangeschafte isolatiemateriaal, de isolatiewaarde en netto oppervlakte van de isolatiemaatregel(en) in m2 wat voldoet aan de eisen uit B.2.a; </text:p>
                  </text:list-item>
                  <text:list-item text:style-override="id1-3-2-2-4-10-2-1-8">
                    <text:number>c.</text:number>
                    <text:p text:style-name="al">foto’s van de te isoleren bouwdelen van de woning voor uitvoering van de isolatiemaatregel(en); en </text:p>
                  </text:list-item>
                  <text:list-item text:style-override="id1-3-2-2-4-10-2-1-9">
                    <text:number>d.</text:number>
                    <text:p text:style-name="al">foto’s van het etiket van het isolatiemateriaal met de dikte, isolatiewaarde en productnaam. </text:p>
                  </text:list-item>
                  <text:list-item text:style-override="id1-3-2-2-4-10-2-1-10">
                    <text:number>3.</text:number>
                    <text:p text:style-name="al">Bij het laten uitvoeren van de isolatiemaatregel door een bouwbedrijf als bedoeld in B.1.c, wordt ook de volgende informatie en de volgende documenten overgelegd: </text:p>
                  </text:list-item>
                  <text:list-item text:style-override="id1-3-2-2-4-10-2-1-11">
                    <text:number>a.</text:number>
                    <text:p text:style-name="al">offerte van het bouwbedrijf op adres van de aanvrager met een meldcode waaruit de uit te voeren maatregelen, de kosten, de meldcode en netto oppervlakte van de isolatiemaatregelen in m2 zijn af te lezen en voldoet aan de eisen uit B.2.a;</text:p>
                  </text:list-item>
                  <text:list-item text:style-override="id1-3-2-2-4-10-2-1-12">
                    <text:number>b.</text:number>
                    <text:p text:style-name="al">een NVI-certificaat van het bouwbedrijf indien dit op basis van bijlage 2 van deze subsidieregeling is vereist.</text:p>
                  </text:list-item>
                </text:list>
              </text:section>
            </text:section>
            <text:section text:name="paragraaf_id1-3-2-2-4-11" text:style-name="paragraaf">
              <text:p text:style-name="paragraaf_kop"><text:span text:style-name="label"/> <text:span text:style-name="nr"/> I. Hoe behandelen we uw aanvraag?</text:p>
              <text:section text:name="structuurtekst_id1-3-2-2-4-11-2" text:style-name="structuurtekst">
                <text:list text:style-name="id1-3-2-2-4-11-2-1">
                  <text:list-item text:style-override="id1-3-2-2-4-11-2-1-1">
                    <text:number>1.</text:number>
                    <text:p text:style-name="al">Het college beslist op een aanvraag binnen acht weken nadat de aanvraag is ingediend en alle gegevens en bescheiden die voor de beslissing op de aanvraag nodig zijn en waarover de aanvrager redelijkerwijs de beschikking kan krijgen, zijn overgelegd. </text:p>
                  </text:list-item>
                  <text:list-item text:style-override="id1-3-2-2-4-11-2-1-2">
                    <text:number>2.</text:number>
                    <text:p text:style-name="al">Het besluit tot subsidieverlening bevat naast de subsidiegrondslag in ieder geval het bedrag, de omschrijving van de prestaties die door de subsidieontvanger verricht moeten worden en de met de prestaties beoogde resultaten en een termijn (van 12 maanden) waarbinnen verantwoording dient te worden afgelegd over de gerealiseerde isolatiemaatregelen. </text:p>
                  </text:list-item>
                  <text:list-item text:style-override="id1-3-2-2-4-11-2-1-3">
                    <text:number>3.</text:number>
                    <text:p text:style-name="al">Als een gemotiveerd verzoek hiertoe wordt ingediend, kan de te verlenen subsidie als voorschot worden verstrekt.</text:p>
                  </text:list-item>
                  <text:list-item text:style-override="id1-3-2-2-4-11-2-1-4">
                    <text:number>4.</text:number>
                    <text:p text:style-name="al">Door het college kunnen steekproefsgewijze controles worden uitgevoerd op uitvoering en rechtmatige besteding van de subsidie. </text:p>
                  </text:list-item>
                </text:list>
              </text:section>
            </text:section>
            <text:section text:name="paragraaf_id1-3-2-2-4-12" text:style-name="paragraaf">
              <text:p text:style-name="paragraaf_kop"><text:span text:style-name="label"/> <text:span text:style-name="nr"/> J. Wanneer wordt uw subsidieaanvraag geweigerd?</text:p>
              <text:section text:name="structuurtekst_id1-3-2-2-4-12-2" text:style-name="structuurtekst">
                <text:p text:style-name="al">Het college weigert de subsidie (gedeeltelijk) als: </text:p>
                <text:list text:style-name="id1-3-2-2-4-12-2-2">
                  <text:list-item text:style-override="id1-3-2-2-4-12-2-2-1">
                    <text:number>a.</text:number>
                    <text:p text:style-name="al">de aanvraag niet past binnen de subsidiabele activiteiten als bedoeld in A; </text:p>
                  </text:list-item>
                  <text:list-item text:style-override="id1-3-2-2-4-12-2-2-2">
                    <text:number>b.</text:number>
                    <text:p text:style-name="al">de aanvrager niet behoort tot de doelgroep als bedoeld in C; </text:p>
                  </text:list-item>
                  <text:list-item text:style-override="id1-3-2-2-4-12-2-2-3">
                    <text:number>c.</text:number>
                    <text:p text:style-name="al">de aanvrager niet voldoet aan de subsidievoorwaarden als bedoeld in F; </text:p>
                  </text:list-item>
                  <text:list-item text:style-override="id1-3-2-2-4-12-2-2-4">
                    <text:number>d.</text:number>
                    <text:p text:style-name="al">het subsidie(deel)plafond als bedoeld in D is bereikt of door toekenning van de subsidie zou worden overschreden; </text:p>
                  </text:list-item>
                  <text:list-item text:style-override="id1-3-2-2-4-12-2-2-5">
                    <text:number>e.</text:number>
                    <text:p text:style-name="al">de aanvraag niet valt onder een van de isolatiemaatregelen als bedoeld in B.</text:p>
                  </text:list-item>
                </text:list>
              </text:section>
            </text:section>
            <text:section text:name="paragraaf_id1-3-2-2-4-13" text:style-name="paragraaf">
              <text:p text:style-name="paragraaf_kop"><text:span text:style-name="label"/> <text:span text:style-name="nr"/> K. Wanneer wordt de subsidie definitief vastgesteld?</text:p>
              <text:section text:name="structuurtekst_id1-3-2-2-4-13-2" text:style-name="structuurtekst">
                <text:list text:style-name="id1-3-2-2-4-13-2-1">
                  <text:list-item text:style-override="id1-3-2-2-4-13-2-1-1">
                    <text:number>1.</text:number>
                    <text:p text:style-name="al">Een aanvraag tot subsidievaststelling dient te worden ingediend maximaal 12 maanden na de factuurdatum. Indien na afloop van deze termijn geen aanvraag is ingediend, kan de subsidie ambtshalve worden vastgesteld op nihil. </text:p>
                  </text:list-item>
                  <text:list-item text:style-override="id1-3-2-2-4-13-2-1-2">
                    <text:number>2.</text:number>
                    <text:p text:style-name="al">Bij de aanvraag tot subsidievaststelling wordt per isolatiemaatregel de volgende informatie en documenten overgelegd: </text:p>
                    <text:list text:style-name="id1-3-2-2-4-13-2-1-2-3">
                      <text:list-item text:style-override="id1-3-2-2-4-13-2-1-2-3-1">
                        <text:number>a.</text:number>
                        <text:p text:style-name="al">Bij het zelf uitvoeren van de isolatiemaatregel als bedoeld in B.1.a: </text:p>
                        <text:list text:style-name="id1-3-2-2-4-13-2-1-2-3-1-3">
                          <text:list-item text:style-override="id1-3-2-2-4-13-2-1-2-3-1-3-1">
                            <text:number>i.</text:number>
                            <text:p text:style-name="al">de datum van uitvoering van de isolatiemaatregel(en) die voldoet aan de eisen uit B.2.a; </text:p>
                          </text:list-item>
                          <text:list-item text:style-override="id1-3-2-2-4-13-2-1-2-3-1-3-2">
                            <text:number>ii.</text:number>
                            <text:p text:style-name="al">foto’s van de te isoleren bouwdelen tijdens en ná uitvoering van de isolatiemaatregel(en); en </text:p>
                          </text:list-item>
                          <text:list-item text:style-override="id1-3-2-2-4-13-2-1-2-3-1-3-3">
                            <text:number>iii.</text:number>
                            <text:p text:style-name="al">een rapportage van een ecologisch deskundige indien dit op basis van bijlage 2 van deze subsidieregeling is vereist. </text:p>
                          </text:list-item>
                        </text:list>
                      </text:list-item>
                      <text:list-item text:style-override="id1-3-2-2-4-13-2-1-2-3-2">
                        <text:number>b.</text:number>
                        <text:p text:style-name="al">Bij het laten uitvoeren van de isolatiemaatregel door een bouwbedrijf als bedoeld in B.1.c: </text:p>
                        <text:list text:style-name="id1-3-2-2-4-13-2-1-2-3-2-3">
                          <text:list-item text:style-override="id1-3-2-2-4-13-2-1-2-3-2-3-1">
                            <text:number>i.</text:number>
                            <text:p text:style-name="al">facturen en betaalbewijzen voor de uitgevoerde subsidiabele activiteiten, waarop het deel van de kosten die subsidiabel zijn duidelijk uitgesplitst en herkenbaar zijn, inclusief datum van uitvoering; en </text:p>
                          </text:list-item>
                          <text:list-item text:style-override="id1-3-2-2-4-13-2-1-2-3-2-3-2">
                            <text:number>ii.</text:number>
                            <text:p text:style-name="al">een rapportage van een ecologisch deskundige indien dit op basis van bijlage 2 van deze subsidieregeling is vereist.</text:p>
                          </text:list-item>
                        </text:list>
                      </text:list-item>
                    </text:list>
                  </text:list-item>
                  <text:list-item text:style-override="id1-3-2-2-4-13-2-1-3">
                    <text:number>3.</text:number>
                    <text:p text:style-name="al">Het college beslist op een aanvraag tot subsidievaststelling binnen acht weken nadat de aanvraag volledig is ingediend. De beslistermijn vangt aan op de dag nadat alle gegevens en bescheiden die voor de beoordeling van de aanvraag nodig zijn en waarover de aanvrager redelijkerwijs de beschikking kan krijgen, zijn overlegd.</text:p>
                  </text:list-item>
                  <text:list-item text:style-override="id1-3-2-2-4-13-2-1-4">
                    <text:number>4.</text:number>
                    <text:p text:style-name="al">De subsidie wordt door het college vastgesteld op basis van de werkelijke kosten tot het subsidiebedrag als bedoeld in E, tweede tot en met het zesde lid.</text:p>
                  </text:list-item>
                  <text:list-item text:style-override="id1-3-2-2-4-13-2-1-5">
                    <text:number>5.</text:number>
                    <text:p text:style-name="al">De subsidie kan lager worden vastgesteld indien: </text:p>
                    <text:list text:style-name="id1-3-2-2-4-13-2-1-5-3">
                      <text:list-item text:style-override="id1-3-2-2-4-13-2-1-5-3-1">
                        <text:number>a.</text:number>
                        <text:p text:style-name="al">de activiteiten waarvoor subsidie is verleend niet of niet geheel hebben plaatsgevonden; </text:p>
                      </text:list-item>
                      <text:list-item text:style-override="id1-3-2-2-4-13-2-1-5-3-2">
                        <text:number>b.</text:number>
                        <text:p text:style-name="al">de subsidieontvanger niet heeft voldaan aan de aan de subsidie verbonden verplichtingen; </text:p>
                      </text:list-item>
                      <text:list-item text:style-override="id1-3-2-2-4-13-2-1-5-3-3">
                        <text:number>c.</text:number>
                        <text:p text:style-name="al">de subsidieontvanger onjuiste of onvolledige gegevens heeft verstrekt en de verstrekking van juiste of volledige gegevens tot een ander besluit op de aanvraag tot subsidieverlening zou hebben geleid; of </text:p>
                      </text:list-item>
                      <text:list-item text:style-override="id1-3-2-2-4-13-2-1-5-3-4">
                        <text:number>d.</text:number>
                        <text:p text:style-name="al">de subsidieverlening anderszins onjuist was en de subsidieontvanger dit wist of behoorde te weten.</text:p>
                      </text:list-item>
                    </text:list>
                  </text:list-item>
                </text:list>
                <text:p text:style-name="al">Overige informatie:</text:p>
                <text:list text:style-name="id1-3-2-2-4-13-2-3">
                  <text:list-item text:style-override="id1-3-2-2-4-13-2-3-1">
                    <text:number>1.</text:number>
                    <text:p text:style-name="al">Deze subsidieregeling treedt in werking op 1 juli 2026.</text:p>
                  </text:list-item>
                  <text:list-item text:style-override="id1-3-2-2-4-13-2-3-2">
                    <text:number>2.</text:number>
                    <text:p text:style-name="al">Bij het in werking treden van deze subsidieregeling wordt de Subsidieregeling Lokale Aanpak Isolatie gemeente Sluis 2026 ingetrokken. </text:p>
                  </text:list-item>
                  <text:list-item text:style-override="id1-3-2-2-4-13-2-3-3">
                    <text:number>3.</text:number>
                    <text:p text:style-name="al">Deze subsidieregeling eindigt op 31 december 2028. </text:p>
                  </text:list-item>
                  <text:list-item text:style-override="id1-3-2-2-4-13-2-3-4">
                    <text:number>4.</text:number>
                    <text:p text:style-name="al">Op aanvragen die voor in werking treden van deze subsidieregeling zijn ingediend, blijft de Subsidieregeling Lokale Aanpak Isolatie gemeente Sluis 2026 van toepassing totdat het besluit tot subsidievaststelling onherroepelijk wordt. </text:p>
                  </text:list-item>
                  <text:list-item text:style-override="id1-3-2-2-4-13-2-3-5">
                    <text:number>5.</text:number>
                    <text:p text:style-name="al">De subsidieplafonds als bedoeld in D gelden vanaf 4 juni 2024 en omvatten zowel de eerder vastgestelde regeling(en) als deze regeling. </text:p>
                  </text:list-item>
                  <text:list-item text:style-override="id1-3-2-2-4-13-2-3-6">
                    <text:number>6.</text:number>
                    <text:p text:style-name="al">Deze subsidieregeling is aan te halen als “Subsidieregeling Lokale Aanpak Isolatie gemeente Sluis 2026/2027”. </text:p>
                  </text:list-item>
                </text:list>
                <text:p text:style-name="al"/>
                <text:p text:style-name="al">
                <text:span text:style-name="nadrukcur">Op pagina 22 vindt u een nadere toelichting op de subsidieregeling Lokale Aanpak Isolatie gemeente Sluis 2026/2027 en de bijlagen: </text:span>
              </text:p>
                <text:list text:style-name="id1-3-2-2-4-13-2-6">
                  <text:list-item text:style-override="id1-3-2-2-4-13-2-6-1">
                    <text:number>•</text:number>
                    <text:p text:style-name="al">
                    <text:span text:style-name="nadrukcur">Bijlage 1 – Overzicht slecht geïsoleerde bouwdelen</text:span>
                  </text:p>
                  </text:list-item>
                  <text:list-item text:style-override="id1-3-2-2-4-13-2-6-2">
                    <text:number>•</text:number>
                    <text:p text:style-name="al">
                    <text:span text:style-name="nadrukcur">Bijlage 2 – Handreiking Natuurvriendelijk Isoleren</text:span>
                  </text:p>
                  </text:list-item>
                  <text:list-item text:style-override="id1-3-2-2-4-13-2-6-3">
                    <text:number>•</text:number>
                    <text:p text:style-name="al">
                    <text:span text:style-name="nadrukcur">Bijlage 3 – Toelatingsprocedure Open huis isolatiebedrijf Zeeuws Isolatieprogramma</text:span>
                  </text:p>
                  </text:list-item>
                </text:list>
              </text:section>
            </text:section>
            <text:p text:style-name="hoofdstuk_bottom"/>
          </text:section>
          <text:section text:name="hoofdstuk_id1-3-2-2-5" text:style-name="hoofdstuk">
            <text:p text:style-name="hoofdstuk_kop"><text:span text:style-name="label"/> <text:span text:style-name="nr">3.</text:span> Subsidieregeling Isolatieteam Zeeland gemeente Sluis</text:p>
            <text:section text:name="artikel_id1-3-2-2-5-2" text:style-name="artikel">
              <text:p text:style-name="artikel_kop_titel"><text:span text:style-name="artikel_kop_label"/> <text:span text:style-name="artikel_kop_nr"/> </text:p>
              <text:p text:style-name="al">Projectsubsidie: kleine isolerende maatregelen</text:p>
            </text:section>
            <text:section text:name="paragraaf_id1-3-2-2-5-3" text:style-name="paragraaf">
              <text:p text:style-name="paragraaf_kop"><text:span text:style-name="label"/> <text:span text:style-name="nr"/> A. Wat willen we bereiken?</text:p>
              <text:section text:name="structuurtekst_id1-3-2-2-5-3-2" text:style-name="structuurtekst">
                <text:p text:style-name="al">We willen bewoners op een makkelijke manier helpen om energie te besparen. Daarom biedt het Isolatieteam Zeeland ondersteuning bij kleine isolatiemaatregelen in huis.</text:p>
              </text:section>
            </text:section>
            <text:section text:name="paragraaf_id1-3-2-2-5-4" text:style-name="paragraaf">
              <text:p text:style-name="paragraaf_kop"><text:span text:style-name="label"/> <text:span text:style-name="nr"/> B. Wat subsidiëren we?</text:p>
              <text:section text:name="structuurtekst_id1-3-2-2-5-4-2" text:style-name="structuurtekst">
                <text:p text:style-name="al">Met hulp van een professionele aannemer worden kleine isolerende werkzaamheden uitgevoerd. De gemeente vergoedt maximaal €400 per woning.</text:p>
                <text:p text:style-name="al">De aannemer kan onder andere:</text:p>
                <text:list text:style-name="id1-3-2-2-5-4-2-3">
                  <text:list-item text:style-override="id1-3-2-2-5-4-2-3-1">
                    <text:number>•</text:number>
                    <text:p text:style-name="al">tochtstrippen plaatsen op ramen en deuren</text:p>
                  </text:list-item>
                  <text:list-item text:style-override="id1-3-2-2-5-4-2-3-2">
                    <text:number>•</text:number>
                    <text:p text:style-name="al">een brievenbusborstel plaatsen</text:p>
                  </text:list-item>
                  <text:list-item text:style-override="id1-3-2-2-5-4-2-3-3">
                    <text:number>•</text:number>
                    <text:p text:style-name="al">deuren en ramen beter sluitend maken</text:p>
                  </text:list-item>
                  <text:list-item text:style-override="id1-3-2-2-5-4-2-3-4">
                    <text:number>•</text:number>
                    <text:p text:style-name="al">radiatorfolie achter radiatoren aanbrengen</text:p>
                  </text:list-item>
                  <text:list-item text:style-override="id1-3-2-2-5-4-2-3-5">
                    <text:number>•</text:number>
                    <text:p text:style-name="al">lampen vervangen door ledlampen</text:p>
                  </text:list-item>
                  <text:list-item text:style-override="id1-3-2-2-5-4-2-3-6">
                    <text:number>•</text:number>
                    <text:p text:style-name="al">leidingen isoleren</text:p>
                  </text:list-item>
                  <text:list-item text:style-override="id1-3-2-2-5-4-2-3-7">
                    <text:number>•</text:number>
                    <text:p text:style-name="al">kleine reparaties uitvoeren die nodig zijn voor isolatie</text:p>
                  </text:list-item>
                  <text:list-item text:style-override="id1-3-2-2-5-4-2-3-8">
                    <text:number>•</text:number>
                    <text:p text:style-name="al">energieadvies geven</text:p>
                  </text:list-item>
                </text:list>
              </text:section>
            </text:section>
            <text:section text:name="paragraaf_id1-3-2-2-5-5" text:style-name="paragraaf">
              <text:p text:style-name="paragraaf_kop"><text:span text:style-name="label"/> <text:span text:style-name="nr"/> C. Wie kan subsidie krijgen?</text:p>
              <text:section text:name="structuurtekst_id1-3-2-2-5-5-2" text:style-name="structuurtekst">
                <text:p text:style-name="al">U kunt gebruikmaken van deze regeling als u:</text:p>
                <text:list text:style-name="id1-3-2-2-5-5-2-2">
                  <text:list-item text:style-override="id1-3-2-2-5-5-2-2-1">
                    <text:number>•</text:number>
                    <text:p text:style-name="al">eigenaar én bewoner bent van de woning, of</text:p>
                  </text:list-item>
                  <text:list-item text:style-override="id1-3-2-2-5-5-2-2-2">
                    <text:number>•</text:number>
                    <text:p text:style-name="al">huurder bent met toestemming van de eigenaar, én uw woning voldoet aan deze voorwaarden:</text:p>
                    <text:list text:style-name="id1-3-2-2-5-5-2-2-2-3">
                      <text:list-item text:style-override="id1-3-2-2-5-5-2-2-2-3-1">
                        <text:number>•</text:number>
                        <text:p text:style-name="al">WOZ-waarde van maximaal €295.000 (peildatum 1 januari 2022);</text:p>
                      </text:list-item>
                      <text:list-item text:style-override="id1-3-2-2-5-5-2-2-2-3-2">
                        <text:number>•</text:number>
                        <text:p text:style-name="al">energielabel D, E, F of G.</text:p>
                      </text:list-item>
                    </text:list>
                  </text:list-item>
                </text:list>
              </text:section>
            </text:section>
            <text:section text:name="paragraaf_id1-3-2-2-5-6" text:style-name="paragraaf">
              <text:p text:style-name="paragraaf_kop"><text:span text:style-name="label"/> <text:span text:style-name="nr"/> D. Hoeveel budget hebben we?</text:p>
              <text:section text:name="structuurtekst_id1-3-2-2-5-6-2" text:style-name="structuurtekst">
                <text:p text:style-name="al">Het totale budget (subsidieplafond) is €148.257. De regeling loopt al, dus een deel van het bedrag is al gebruikt.</text:p>
              </text:section>
            </text:section>
            <text:section text:name="paragraaf_id1-3-2-2-5-7" text:style-name="paragraaf">
              <text:p text:style-name="paragraaf_kop"><text:span text:style-name="label"/> <text:span text:style-name="nr"/> E. Hoe verdelen we het budget?</text:p>
              <text:section text:name="structuurtekst_id1-3-2-2-5-7-2" text:style-name="structuurtekst">
                <text:list text:style-name="id1-3-2-2-5-7-2-1">
                  <text:list-item text:style-override="id1-3-2-2-5-7-2-1-1">
                    <text:number>•</text:number>
                    <text:p text:style-name="al">Per woning is maximaal €400 beschikbaar;</text:p>
                  </text:list-item>
                  <text:list-item text:style-override="id1-3-2-2-5-7-2-1-2">
                    <text:number>•</text:number>
                    <text:p text:style-name="al">Aanvragen worden behandeld op volgorde van binnenkomst.</text:p>
                  </text:list-item>
                </text:list>
              </text:section>
            </text:section>
            <text:section text:name="paragraaf_id1-3-2-2-5-8" text:style-name="paragraaf">
              <text:p text:style-name="paragraaf_kop"><text:span text:style-name="label"/> <text:span text:style-name="nr"/> F. Welke voorwaarden gelden er?</text:p>
              <text:section text:name="structuurtekst_id1-3-2-2-5-8-2" text:style-name="structuurtekst">
                <text:p text:style-name="al">U kunt alleen meedoen als aan alle onderstaande punten wordt voldaan:</text:p>
                <text:list text:style-name="id1-3-2-2-5-8-2-2">
                  <text:list-item text:style-override="id1-3-2-2-5-8-2-2-1">
                    <text:number>1.</text:number>
                    <text:p text:style-name="al">De woning heeft een WOZ-waarde van maximaal €295.000 (peildatum 1-1-2022);</text:p>
                  </text:list-item>
                  <text:list-item text:style-override="id1-3-2-2-5-8-2-2-2">
                    <text:number>2.</text:number>
                    <text:p text:style-name="al">De woning heeft energielabel D, E, F of G;</text:p>
                  </text:list-item>
                  <text:list-item text:style-override="id1-3-2-2-5-8-2-2-3">
                    <text:number>3.</text:number>
                    <text:p text:style-name="al">De aanvrager is eigenaar-bewoner, of huurder met toestemming van de eigenaar.</text:p>
                  </text:list-item>
                </text:list>
              </text:section>
            </text:section>
            <text:section text:name="paragraaf_id1-3-2-2-5-9" text:style-name="paragraaf">
              <text:p text:style-name="paragraaf_kop"><text:span text:style-name="label"/> <text:span text:style-name="nr"/> G. Welke verplichtingen gelden er?</text:p>
              <text:section text:name="structuurtekst_id1-3-2-2-5-9-2" text:style-name="structuurtekst">
                <text:p text:style-name="al">Als u subsidie aanvraagt, gaat u akkoord met de volgende afspraken:</text:p>
                <text:list text:style-name="id1-3-2-2-5-9-2-2">
                  <text:list-item text:style-override="id1-3-2-2-5-9-2-2-1">
                    <text:number>1.</text:number>
                    <text:p text:style-name="al">Een aannemer komt langs om te bekijken welke maatregelen zinvol zijn;</text:p>
                  </text:list-item>
                  <text:list-item text:style-override="id1-3-2-2-5-9-2-2-2">
                    <text:number>2.</text:number>
                    <text:p text:style-name="al">De aannemer voert de werkzaamheden uit die onder deze regeling vallen;</text:p>
                  </text:list-item>
                  <text:list-item text:style-override="id1-3-2-2-5-9-2-2-3">
                    <text:number>3.</text:number>
                    <text:p text:style-name="al">U ontvangt zelf geen geldbedrag. De gemeente Sluis betaalt rechtstreeks de factuur van de aannemer. U hoeft geen eigen bijdrage te betalen.</text:p>
                  </text:list-item>
                </text:list>
              </text:section>
            </text:section>
            <text:section text:name="paragraaf_id1-3-2-2-5-10" text:style-name="paragraaf">
              <text:p text:style-name="paragraaf_kop"><text:span text:style-name="label"/> <text:span text:style-name="nr"/> H. Ik wil subsidie aanvragen. Wat doe ik nu?</text:p>
              <text:section text:name="structuurtekst_id1-3-2-2-5-10-2" text:style-name="structuurtekst">
                <text:p text:style-name="al">U kunt een aanvraag indienen via <text:a xlink:href="http://www.zeeuwsenergieloket.nl/" xlink:type="simple">www.zeeuwsenergieloket.nl</text:a>. </text:p>
              </text:section>
            </text:section>
            <text:p text:style-name="hoofdstuk_bottom"/>
          </text:section>
          <text:section text:name="hoofdstuk_id1-3-2-2-6" text:style-name="hoofdstuk">
            <text:p text:style-name="hoofdstuk_kop"><text:span text:style-name="label"/> <text:span text:style-name="nr">4.</text:span> Subsidieregeling Vergroening Schoolpleinen gemeente Sluis</text:p>
            <text:section text:name="artikel_id1-3-2-2-6-2" text:style-name="artikel">
              <text:p text:style-name="artikel_kop_titel"><text:span text:style-name="artikel_kop_label"/> <text:span text:style-name="artikel_kop_nr"/> </text:p>
              <text:p text:style-name="al">Projectsubsidie: het vergroenen en klimaatadaptief inrichten van schoolpleinen</text:p>
            </text:section>
            <text:section text:name="paragraaf_id1-3-2-2-6-3" text:style-name="paragraaf">
              <text:p text:style-name="paragraaf_kop"><text:span text:style-name="label"/> <text:span text:style-name="nr"/> A. Wat willen we bereiken?</text:p>
              <text:section text:name="structuurtekst_id1-3-2-2-6-3-2" text:style-name="structuurtekst">
                <text:p text:style-name="al">Met deze subsidieregeling wil de gemeente Sluis basisscholen stimuleren om hun schoolpleinen groener en klimaatvriendelijker te maken.</text:p>
                <text:p text:style-name="al">We willen hiermee:</text:p>
                <text:list text:style-name="id1-3-2-2-6-3-2-3">
                  <text:list-item text:style-override="id1-3-2-2-6-3-2-3-1">
                    <text:number>1.</text:number>
                    <text:p text:style-name="al">de biodiversiteit vergroten en bijdragen aan klimaatadaptatie;</text:p>
                  </text:list-item>
                  <text:list-item text:style-override="id1-3-2-2-6-3-2-3-2">
                    <text:number>2.</text:number>
                    <text:p text:style-name="al">een gezonde, natuurlijke speel- en leeromgeving voor kinderen creëren;</text:p>
                  </text:list-item>
                  <text:list-item text:style-override="id1-3-2-2-6-3-2-3-3">
                    <text:number>3.</text:number>
                    <text:p text:style-name="al">bewustwording bevorderen over natuur, duurzaamheid en klimaat;</text:p>
                  </text:list-item>
                  <text:list-item text:style-override="id1-3-2-2-6-3-2-3-4">
                    <text:number>4.</text:number>
                    <text:p text:style-name="al">samenwerking versterken tussen scholen, leerlingen, ouders en de buurt.</text:p>
                  </text:list-item>
                </text:list>
              </text:section>
            </text:section>
            <text:section text:name="paragraaf_id1-3-2-2-6-4" text:style-name="paragraaf">
              <text:p text:style-name="paragraaf_kop"><text:span text:style-name="label"/> <text:span text:style-name="nr"/> B. Wat subsidiëren we?</text:p>
              <text:section text:name="structuurtekst_id1-3-2-2-6-4-2" text:style-name="structuurtekst">
                <text:p text:style-name="al">De subsidie is bedoeld voor de aanleg of herinrichting van een groen schoolplein. Hierbij horen kosten zoals:</text:p>
                <text:list text:style-name="id1-3-2-2-6-4-2-2">
                  <text:list-item text:style-override="id1-3-2-2-6-4-2-2-1">
                    <text:number>•</text:number>
                    <text:p text:style-name="al">het ontwerp en plan van aanpak;</text:p>
                  </text:list-item>
                  <text:list-item text:style-override="id1-3-2-2-6-4-2-2-2">
                    <text:number>•</text:number>
                    <text:p text:style-name="al">aanschaf van beplanting, natuurlijke materialen en educatieve voorzieningen;</text:p>
                  </text:list-item>
                  <text:list-item text:style-override="id1-3-2-2-6-4-2-2-3">
                    <text:number>•</text:number>
                    <text:p text:style-name="al">(beperkte) inzet van een aannemer of hovenier.</text:p>
                  </text:list-item>
                </text:list>
                <text:p text:style-name="al">De volgende kosten komen niet in aanmerking:</text:p>
                <text:list text:style-name="id1-3-2-2-6-4-2-4">
                  <text:list-item text:style-override="id1-3-2-2-6-4-2-4-1">
                    <text:number>•</text:number>
                    <text:p text:style-name="al">onderhoudskosten na de aanleg;</text:p>
                  </text:list-item>
                  <text:list-item text:style-override="id1-3-2-2-6-4-2-4-2">
                    <text:number>•</text:number>
                    <text:p text:style-name="al">personeelskosten van de school.</text:p>
                  </text:list-item>
                </text:list>
              </text:section>
            </text:section>
            <text:section text:name="paragraaf_id1-3-2-2-6-5" text:style-name="paragraaf">
              <text:p text:style-name="paragraaf_kop"><text:span text:style-name="label"/> <text:span text:style-name="nr"/> C. Wie kan subsidie krijgen?</text:p>
              <text:section text:name="structuurtekst_id1-3-2-2-6-5-2" text:style-name="structuurtekst">
                <text:p text:style-name="al">De subsidie is bedoeld voor scholen in de gemeente Sluis die:</text:p>
                <text:list text:style-name="id1-3-2-2-6-5-2-2">
                  <text:list-item text:style-override="id1-3-2-2-6-5-2-2-1">
                    <text:number>•</text:number>
                    <text:p text:style-name="al">deelnemen aan het programma De Groene Revolutie Zeeland;</text:p>
                  </text:list-item>
                  <text:list-item text:style-override="id1-3-2-2-6-5-2-2-2">
                    <text:number>•</text:number>
                    <text:p text:style-name="al">en waarvan de aanmelding is goedgekeurd door IVN Natuureducatie.</text:p>
                  </text:list-item>
                </text:list>
              </text:section>
            </text:section>
            <text:section text:name="paragraaf_id1-3-2-2-6-6" text:style-name="paragraaf">
              <text:p text:style-name="paragraaf_kop"><text:span text:style-name="label"/> <text:span text:style-name="nr"/> D. Hoeveel budget hebben we?</text:p>
              <text:section text:name="structuurtekst_id1-3-2-2-6-6-2" text:style-name="structuurtekst">
                <text:p text:style-name="al">Per jaar is er een subsidieplafond van €5.000. Dat betekent dat er jaarlijks één schoolplein een bijdrage van maximaal €5.000 kan ontvangen.</text:p>
              </text:section>
            </text:section>
            <text:section text:name="paragraaf_id1-3-2-2-6-7" text:style-name="paragraaf">
              <text:p text:style-name="paragraaf_kop"><text:span text:style-name="label"/> <text:span text:style-name="nr"/> E. Hoe verdelen we het budget?</text:p>
              <text:section text:name="structuurtekst_id1-3-2-2-6-7-2" text:style-name="structuurtekst">
                <text:list text:style-name="id1-3-2-2-6-7-2-1">
                  <text:list-item text:style-override="id1-3-2-2-6-7-2-1-1">
                    <text:number>1.</text:number>
                    <text:p text:style-name="al">IVN Natuureducatie toetst en beoordeelt de aanvraag.</text:p>
                  </text:list-item>
                  <text:list-item text:style-override="id1-3-2-2-6-7-2-1-2">
                    <text:number>2.</text:number>
                    <text:p text:style-name="al">Bij een positieve beoordeling verleent de gemeente Sluis de subsidie.</text:p>
                  </text:list-item>
                </text:list>
              </text:section>
            </text:section>
            <text:section text:name="paragraaf_id1-3-2-2-6-8" text:style-name="paragraaf">
              <text:p text:style-name="paragraaf_kop"><text:span text:style-name="label"/> <text:span text:style-name="nr"/> F. Welke voorwaarden gelden er?</text:p>
              <text:section text:name="structuurtekst_id1-3-2-2-6-8-2" text:style-name="structuurtekst">
                <text:list text:style-name="id1-3-2-2-6-8-2-1">
                  <text:list-item text:style-override="id1-3-2-2-6-8-2-1-1">
                    <text:number>1.</text:number>
                    <text:p text:style-name="al">De regeling wordt uitgevoerd in samenwerking met IVN Natuureducatie; hun voorwaarden zijn van toepassing.</text:p>
                  </text:list-item>
                  <text:list-item text:style-override="id1-3-2-2-6-8-2-1-2">
                    <text:number>2.</text:number>
                    <text:p text:style-name="al">De school moet een door IVN goedgekeurde aanmelding hebben binnen De Groene Revolutie Zeeland.</text:p>
                  </text:list-item>
                  <text:list-item text:style-override="id1-3-2-2-6-8-2-1-3">
                    <text:number>3.</text:number>
                    <text:p text:style-name="al">De totale projectkosten bedragen minimaal €20.000, bestaande uit:</text:p>
                    <text:list text:style-name="id1-3-2-2-6-8-2-1-3-3">
                      <text:list-item text:style-override="id1-3-2-2-6-8-2-1-3-3-1">
                        <text:number>•</text:number>
                        <text:p text:style-name="al">€10.000 subsidie van de provincie Zeeland;</text:p>
                      </text:list-item>
                      <text:list-item text:style-override="id1-3-2-2-6-8-2-1-3-3-2">
                        <text:number>•</text:number>
                        <text:p text:style-name="al">€5.000 subsidie van de gemeente Sluis;</text:p>
                      </text:list-item>
                      <text:list-item text:style-override="id1-3-2-2-6-8-2-1-3-3-3">
                        <text:number>•</text:number>
                        <text:p text:style-name="al">minimaal €5.000 eigen bijdrage van de school.</text:p>
                      </text:list-item>
                    </text:list>
                  </text:list-item>
                  <text:list-item text:style-override="id1-3-2-2-6-8-2-1-4">
                    <text:number>4.</text:number>
                    <text:p text:style-name="al">Het project moet binnen 12 maanden na subsidieverlening zijn afgerond.</text:p>
                  </text:list-item>
                  <text:list-item text:style-override="id1-3-2-2-6-8-2-1-5">
                    <text:number>5.</text:number>
                    <text:p text:style-name="al">Het groene plein moet minimaal 5 jaar behouden worden.</text:p>
                  </text:list-item>
                </text:list>
              </text:section>
            </text:section>
            <text:section text:name="paragraaf_id1-3-2-2-6-9" text:style-name="paragraaf">
              <text:p text:style-name="paragraaf_kop"><text:span text:style-name="label"/> <text:span text:style-name="nr"/> G. Welke verplichtingen gelden er?</text:p>
              <text:section text:name="structuurtekst_id1-3-2-2-6-9-2" text:style-name="structuurtekst">
                <text:list text:style-name="id1-3-2-2-6-9-2-1">
                  <text:list-item text:style-override="id1-3-2-2-6-9-2-1-1">
                    <text:number>1.</text:number>
                    <text:p text:style-name="al">Het project wordt uitgevoerd zoals beschreven in de goedgekeurde aanvraag.</text:p>
                  </text:list-item>
                  <text:list-item text:style-override="id1-3-2-2-6-9-2-1-2">
                    <text:number>2.</text:number>
                    <text:p text:style-name="al">Na afloop rapporteert de school aan het college over de uitvoering, inclusief:</text:p>
                    <text:list text:style-name="id1-3-2-2-6-9-2-1-2-3">
                      <text:list-item text:style-override="id1-3-2-2-6-9-2-1-2-3-1">
                        <text:number>•</text:number>
                        <text:p text:style-name="al">een financiële verantwoording, en</text:p>
                      </text:list-item>
                      <text:list-item text:style-override="id1-3-2-2-6-9-2-1-2-3-2">
                        <text:number>•</text:number>
                        <text:p text:style-name="al">een fotoverslag.</text:p>
                      </text:list-item>
                    </text:list>
                  </text:list-item>
                </text:list>
              </text:section>
            </text:section>
            <text:section text:name="paragraaf_id1-3-2-2-6-10" text:style-name="paragraaf">
              <text:p text:style-name="paragraaf_kop"><text:span text:style-name="label"/> <text:span text:style-name="nr"/> H. Ik wil subsidie aanvragen. Wat doe ik nu?</text:p>
              <text:section text:name="structuurtekst_id1-3-2-2-6-10-2" text:style-name="structuurtekst">
                <text:list text:style-name="id1-3-2-2-6-10-2-1">
                  <text:list-item text:style-override="id1-3-2-2-6-10-2-1-1">
                    <text:number>1.</text:number>
                    <text:p text:style-name="al">Meld de school aan bij IVN Natuureducatie via het programma <text:span text:style-name="nadrukcur">De Groene Revolutie Zeeland</text:span>.</text:p>
                  </text:list-item>
                  <text:list-item text:style-override="id1-3-2-2-6-10-2-1-2">
                    <text:number>2.</text:number>
                    <text:p text:style-name="al">Na goedkeuring ontvang je een brief van IVN.</text:p>
                  </text:list-item>
                  <text:list-item text:style-override="id1-3-2-2-6-10-2-1-3">
                    <text:number>3.</text:number>
                    <text:p text:style-name="al">Stuur deze brief, samen met het projectplan, naar de gemeente Sluis.</text:p>
                  </text:list-item>
                </text:list>
                <text:p text:style-name="al">De aanvraag moet in ieder geval bevatten:</text:p>
                <text:list text:style-name="id1-3-2-2-6-10-2-3">
                  <text:list-item text:style-override="id1-3-2-2-6-10-2-3-1">
                    <text:number>•</text:number>
                    <text:p text:style-name="al">een projectplan met begroting;</text:p>
                  </text:list-item>
                  <text:list-item text:style-override="id1-3-2-2-6-10-2-3-2">
                    <text:number>•</text:number>
                    <text:p text:style-name="al">de goedkeuringsbrief van IVN;</text:p>
                  </text:list-item>
                  <text:list-item text:style-override="id1-3-2-2-6-10-2-3-3">
                    <text:number>•</text:number>
                    <text:p text:style-name="al">een verklaring over de eigen financiële bijdrage van de school.</text:p>
                  </text:list-item>
                </text:list>
              </text:section>
            </text:section>
            <text:section text:name="paragraaf_id1-3-2-2-6-11" text:style-name="paragraaf">
              <text:p text:style-name="paragraaf_kop"><text:span text:style-name="label"/> <text:span text:style-name="nr"/> I. Is uw plan afgewezen door IVN, maar wilt u toch maatregelen nemen op uw schoolplein?</text:p>
              <text:section text:name="structuurtekst_id1-3-2-2-6-11-2" text:style-name="structuurtekst">
                <text:list text:style-name="id1-3-2-2-6-11-2-1">
                  <text:list-item text:style-override="id1-3-2-2-6-11-2-1-1">
                    <text:number>1.</text:number>
                    <text:p text:style-name="al">Als een school geen subsidie van de provincie Zeeland ontvangt via de regeling <text:span text:style-name="nadrukcur">Groene Revolutie</text:span> (na weigering door IVN), kan het college van burgemeester en wethouders besluiten toch €5.000 subsidie te verstrekken voor (een deel van) de geplande maatregelen op het schoolplein.</text:p>
                  </text:list-item>
                  <text:list-item text:style-override="id1-3-2-2-6-11-2-1-2">
                    <text:number>2.</text:number>
                    <text:p text:style-name="al">Een school kan slechts één keer subsidie ontvangen voor het vergroenen van het schoolplein.</text:p>
                  </text:list-item>
                  <text:list-item text:style-override="id1-3-2-2-6-11-2-1-3">
                    <text:number>•</text:number>
                    <text:p text:style-name="al">Als de gemeente subsidie verleent na een weigering door IVN, kan de school in de toekomst geen beroep meer doen op de provinciale subsidieregeling <text:span text:style-name="nadrukcur">Groene Revolutie</text:span> via IVN Natuureducatie.</text:p>
                  </text:list-item>
                </text:list>
              </text:section>
            </text:section>
            <text:section text:name="paragraaf_id1-3-2-2-6-12" text:style-name="paragraaf">
              <text:p text:style-name="paragraaf_kop"><text:span text:style-name="label"/> <text:span text:style-name="nr"/> J. Deelt u een schoolplein met een andere school?</text:p>
              <text:section text:name="structuurtekst_id1-3-2-2-6-12-2" text:style-name="structuurtekst">
                <text:p text:style-name="al">Dan vragen we u om met beiden scholen samen één gezamenlijk plan in te dienen. De provincie bepaalt of u één of twee keer €10.000 van hen ontvangt. Als de provincie besluit om twee keer €10.000 te subsidiëren aan het schoolplein onderzoeken wij of we de subsidie van het volgende jaar naar voren kunnen halen om ook twee keer €5000 te subsidiëren. </text:p>
              </text:section>
            </text:section>
            <text:p text:style-name="hoofdstuk_bottom"/>
          </text:section>
          <text:section text:name="hoofdstuk_id1-3-2-2-7" text:style-name="hoofdstuk">
            <text:p text:style-name="hoofdstuk_kop"><text:span text:style-name="label"/> <text:span text:style-name="nr">5.</text:span> Subsidieregeling Straatinitiatief Geveltuinen gemeente Sluis</text:p>
            <text:section text:name="artikel_id1-3-2-2-7-2" text:style-name="artikel">
              <text:p text:style-name="artikel_kop_titel"><text:span text:style-name="artikel_kop_label"/> <text:span text:style-name="artikel_kop_nr"/> </text:p>
              <text:p text:style-name="al">Projectsubsidie: gezamenlijke aanleg van geveltuinen</text:p>
            </text:section>
            <text:section text:name="paragraaf_id1-3-2-2-7-3" text:style-name="paragraaf">
              <text:p text:style-name="paragraaf_kop"><text:span text:style-name="label"/> <text:span text:style-name="nr"/> A. Wat willen we bereiken?</text:p>
              <text:section text:name="structuurtekst_id1-3-2-2-7-3-2" text:style-name="structuurtekst">
                <text:p text:style-name="al">Met deze subsidieregeling willen we:</text:p>
                <text:list text:style-name="id1-3-2-2-7-3-2-2">
                  <text:list-item text:style-override="id1-3-2-2-7-3-2-2-1">
                    <text:number>1.</text:number>
                    <text:p text:style-name="al">bewoners stimuleren om samen hun straat te vergroenen;</text:p>
                  </text:list-item>
                  <text:list-item text:style-override="id1-3-2-2-7-3-2-2-2">
                    <text:number>2.</text:number>
                    <text:p text:style-name="al">de leefbaarheid, ontmoeting en sociale samenhang in buurten versterken;</text:p>
                  </text:list-item>
                  <text:list-item text:style-override="id1-3-2-2-7-3-2-2-3">
                    <text:number>3.</text:number>
                    <text:p text:style-name="al">bijdragen aan klimaatadaptatie, biodiversiteit en het vasthouden van regenwater;</text:p>
                  </text:list-item>
                  <text:list-item text:style-override="id1-3-2-2-7-3-2-2-4">
                    <text:number>4.</text:number>
                    <text:p text:style-name="al">uitvoering geven aan de <text:span text:style-name="nadrukcur">Beleidsregels geveltuinen Sluis 2023</text:span> door deze praktisch te ondersteunen met een financiële bijdrage.</text:p>
                  </text:list-item>
                </text:list>
              </text:section>
            </text:section>
            <text:section text:name="paragraaf_id1-3-2-2-7-4" text:style-name="paragraaf">
              <text:p text:style-name="paragraaf_kop"><text:span text:style-name="label"/> <text:span text:style-name="nr"/> B. Wat subsidiëren we?</text:p>
              <text:section text:name="structuurtekst_id1-3-2-2-7-4-2" text:style-name="structuurtekst">
                <text:p text:style-name="al">De subsidie is bedoeld voor:</text:p>
                <text:list text:style-name="id1-3-2-2-7-4-2-2">
                  <text:list-item text:style-override="id1-3-2-2-7-4-2-2-1">
                    <text:number>•</text:number>
                    <text:p text:style-name="al">het kopen van planten voor de gezamenlijke aanleg van geveltuinen in een straat of straatdeel;</text:p>
                  </text:list-item>
                  <text:list-item text:style-override="id1-3-2-2-7-4-2-2-2">
                    <text:number>•</text:number>
                    <text:p text:style-name="al">het gebruik van gemeentelijke containers voor grondvervanging (één lege container voor het afvoeren van zand en één volle container met tuinaarde).</text:p>
                  </text:list-item>
                </text:list>
                <text:p text:style-name="al">Niet subsidiabel zijn:</text:p>
                <text:list text:style-name="id1-3-2-2-7-4-2-4">
                  <text:list-item text:style-override="id1-3-2-2-7-4-2-4-1">
                    <text:number>•</text:number>
                    <text:p text:style-name="al">kosten voor bestrating, gereedschap of siermateriaal;</text:p>
                  </text:list-item>
                  <text:list-item text:style-override="id1-3-2-2-7-4-2-4-2">
                    <text:number>•</text:number>
                    <text:p text:style-name="al">onderhoud van de geveltuinen;</text:p>
                  </text:list-item>
                  <text:list-item text:style-override="id1-3-2-2-7-4-2-4-3">
                    <text:number>•</text:number>
                    <text:p text:style-name="al">andere vormen van tuinaanleg dan geveltuinen.</text:p>
                  </text:list-item>
                </text:list>
              </text:section>
            </text:section>
            <text:section text:name="paragraaf_id1-3-2-2-7-5" text:style-name="paragraaf">
              <text:p text:style-name="paragraaf_kop"><text:span text:style-name="label"/> <text:span text:style-name="nr"/> C. Wie kan subsidie krijgen?</text:p>
              <text:section text:name="structuurtekst_id1-3-2-2-7-5-2" text:style-name="structuurtekst">
                <text:p text:style-name="al">Een groep bewoners van een straat (of een deel ervan) in de gemeente Sluis kan subsidie aanvragen. Eén bewoner treedt op als initiatiefnemer en contactpersoon voor de gemeente.</text:p>
              </text:section>
            </text:section>
            <text:section text:name="paragraaf_id1-3-2-2-7-6" text:style-name="paragraaf">
              <text:p text:style-name="paragraaf_kop"><text:span text:style-name="label"/> <text:span text:style-name="nr"/> D. Hoeveel budget hebben we?</text:p>
              <text:section text:name="structuurtekst_id1-3-2-2-7-6-2" text:style-name="structuurtekst">
                <text:list text:style-name="id1-3-2-2-7-6-2-1">
                  <text:list-item text:style-override="id1-3-2-2-7-6-2-1-1">
                    <text:number>•</text:number>
                    <text:p text:style-name="al">Er is maximaal €2.000 per straatinitiatief beschikbaar voor de aanschaf van planten.</text:p>
                  </text:list-item>
                  <text:list-item text:style-override="id1-3-2-2-7-6-2-1-2">
                    <text:number>•</text:number>
                    <text:p text:style-name="al">De gemeente betaalt de factuur rechtstreeks aan de plantenleverancier.</text:p>
                  </text:list-item>
                </text:list>
              </text:section>
            </text:section>
            <text:section text:name="paragraaf_id1-3-2-2-7-7" text:style-name="paragraaf">
              <text:p text:style-name="paragraaf_kop"><text:span text:style-name="label"/> <text:span text:style-name="nr"/> E. Hoe verdelen we het budget?</text:p>
              <text:section text:name="structuurtekst_id1-3-2-2-7-7-2" text:style-name="structuurtekst">
                <text:p text:style-name="al">Subsidies worden toegekend in volgorde van binnenkomst van de aanvragen, zolang er budget is.</text:p>
              </text:section>
            </text:section>
            <text:section text:name="paragraaf_id1-3-2-2-7-8" text:style-name="paragraaf">
              <text:p text:style-name="paragraaf_kop"><text:span text:style-name="label"/> <text:span text:style-name="nr"/> F. Welke voorwaarden gelden er?</text:p>
              <text:section text:name="structuurtekst_id1-3-2-2-7-8-2" text:style-name="structuurtekst">
                <text:list text:style-name="id1-3-2-2-7-8-2-1">
                  <text:list-item text:style-override="id1-3-2-2-7-8-2-1-1">
                    <text:number>1.</text:number>
                    <text:p text:style-name="al">De geveltuinen moeten voldoen aan de <text:span text:style-name="nadrukcur">Beleidsregels Geveltuinen Sluis 2023.</text:span></text:p>
                  </text:list-item>
                  <text:list-item text:style-override="id1-3-2-2-7-8-2-1-2">
                    <text:number>2.</text:number>
                    <text:p text:style-name="al">Het plan (locatie, afmetingen en beplanting) moet vooraf met de gemeente worden afgestemd.</text:p>
                  </text:list-item>
                  <text:list-item text:style-override="id1-3-2-2-7-8-2-1-3">
                    <text:number>3.</text:number>
                    <text:p text:style-name="al">De gemeente betaalt de factuur van de plantenleverancier rechtstreeks.</text:p>
                  </text:list-item>
                  <text:list-item text:style-override="id1-3-2-2-7-8-2-1-4">
                    <text:number>4.</text:number>
                    <text:p text:style-name="al">De gemeente stelt gratis één lege container (voor afvoeren zand) en één volle container (met tuinaarde) beschikbaar.</text:p>
                  </text:list-item>
                  <text:list-item text:style-override="id1-3-2-2-7-8-2-1-5">
                    <text:number>5.</text:number>
                    <text:p text:style-name="al">De bewoners zijn zelf verantwoordelijk voor het onderhoud van hun geveltuin.</text:p>
                  </text:list-item>
                  <text:list-item text:style-override="id1-3-2-2-7-8-2-1-6">
                    <text:number>6.</text:number>
                    <text:p text:style-name="al">De geveltuinen moeten binnen drie maanden na toekenning van de subsidie zijn aangelegd.</text:p>
                  </text:list-item>
                </text:list>
              </text:section>
            </text:section>
            <text:section text:name="paragraaf_id1-3-2-2-7-9" text:style-name="paragraaf">
              <text:p text:style-name="paragraaf_kop"><text:span text:style-name="label"/> <text:span text:style-name="nr"/> G. Welke verplichtingen gelden er?</text:p>
              <text:section text:name="structuurtekst_id1-3-2-2-7-9-2" text:style-name="structuurtekst">
                <text:list text:style-name="id1-3-2-2-7-9-2-1">
                  <text:list-item text:style-override="id1-3-2-2-7-9-2-1-1">
                    <text:number>1.</text:number>
                    <text:p text:style-name="al">De initiatiefnemer zorgt dat alle betrokken bewoners akkoord gaan met de aanleg van een geveltuin bij hun woning.</text:p>
                  </text:list-item>
                  <text:list-item text:style-override="id1-3-2-2-7-9-2-1-2">
                    <text:number>2.</text:number>
                    <text:p text:style-name="al">Na de aanleg stuurt de initiatiefnemer een foto en een korte beschrijving van het resultaat naar de gemeente.</text:p>
                  </text:list-item>
                  <text:list-item text:style-override="id1-3-2-2-7-9-2-1-3">
                    <text:number>3.</text:number>
                    <text:p text:style-name="al">De Beleidsregels Geveltuinen Sluis 2023 gelden ook voor uitvoering, onderhoud en aansprakelijkheid.</text:p>
                  </text:list-item>
                </text:list>
              </text:section>
            </text:section>
            <text:section text:name="paragraaf_id1-3-2-2-7-10" text:style-name="paragraaf">
              <text:p text:style-name="paragraaf_kop"><text:span text:style-name="label"/> <text:span text:style-name="nr"/> H. Ik wil subsidie aanvragen. Wat doe ik nu?</text:p>
              <text:section text:name="structuurtekst_id1-3-2-2-7-10-2" text:style-name="structuurtekst">
                <text:p text:style-name="al">U kunt uw aanvraag indienen door een e-mail te sturen naar <text:a xlink:href="mailto:duurzaam@gemeentesluis.nl" xlink:type="simple">duurzaam@gemeentesluis.nl</text:a>.</text:p>
                <text:p text:style-name="al">Vermeld in uw aanvraag in elk geval: </text:p>
                <text:list text:style-name="id1-3-2-2-7-10-2-3">
                  <text:list-item text:style-override="id1-3-2-2-7-10-2-3-1">
                    <text:number>•</text:number>
                    <text:p text:style-name="al">een korte beschrijving van het initiatief;</text:p>
                  </text:list-item>
                  <text:list-item text:style-override="id1-3-2-2-7-10-2-3-2">
                    <text:number>•</text:number>
                    <text:p text:style-name="al">een plattegrond of foto van de straat;</text:p>
                  </text:list-item>
                  <text:list-item text:style-override="id1-3-2-2-7-10-2-3-3">
                    <text:number>•</text:number>
                    <text:p text:style-name="al">een overzicht van deelnemende adressen;</text:p>
                  </text:list-item>
                  <text:list-item text:style-override="id1-3-2-2-7-10-2-3-4">
                    <text:number>•</text:number>
                    <text:p text:style-name="al">een voorlopige plantenlijst of offerte van de leverancier.</text:p>
                  </text:list-item>
                </text:list>
              </text:section>
            </text:section>
            <text:p text:style-name="hoofdstuk_bottom"/>
          </text:section>
          <text:section text:name="hoofdstuk_id1-3-2-2-8" text:style-name="hoofdstuk">
            <text:p text:style-name="hoofdstuk_kop"><text:span text:style-name="label"/> <text:span text:style-name="nr">6.</text:span> Subsidieregeling Gratis Bomenactie gemeente Sluis</text:p>
            <text:section text:name="artikel_id1-3-2-2-8-2" text:style-name="artikel">
              <text:p text:style-name="artikel_kop_titel"><text:span text:style-name="artikel_kop_label"/> <text:span text:style-name="artikel_kop_nr"/> </text:p>
              <text:p text:style-name="al">Projectsubsidie: uitdeelactie gratis bomen</text:p>
            </text:section>
            <text:section text:name="paragraaf_id1-3-2-2-8-3" text:style-name="paragraaf">
              <text:p text:style-name="paragraaf_kop"><text:span text:style-name="label"/> <text:span text:style-name="nr"/> A. Wat willen we bereiken?</text:p>
              <text:section text:name="structuurtekst_id1-3-2-2-8-3-2" text:style-name="structuurtekst">
                <text:p text:style-name="al">Met deze regeling willen we vergroening binnen de gemeentegrenzen stimuleren. De doelen zijn:</text:p>
                <text:list text:style-name="id1-3-2-2-8-3-2-2">
                  <text:list-item text:style-override="id1-3-2-2-8-3-2-2-1">
                    <text:number>1.</text:number>
                    <text:p text:style-name="al">Meer biodiversiteit en een klimaatbestendige leefomgeving;</text:p>
                  </text:list-item>
                  <text:list-item text:style-override="id1-3-2-2-8-3-2-2-2">
                    <text:number>2.</text:number>
                    <text:p text:style-name="al">Meer bomen in particuliere tuinen en erven;</text:p>
                  </text:list-item>
                  <text:list-item text:style-override="id1-3-2-2-8-3-2-2-3">
                    <text:number>3.</text:number>
                    <text:p text:style-name="al">Grotere betrokkenheid van inwoners bij een groene en gezonde leefomgeving;</text:p>
                  </text:list-item>
                  <text:list-item text:style-override="id1-3-2-2-8-3-2-2-4">
                    <text:number>4.</text:number>
                    <text:p text:style-name="al">Het bijdragen aan de duurzaamheids- en klimaatdoelen van de gemeente.</text:p>
                  </text:list-item>
                </text:list>
              </text:section>
            </text:section>
            <text:section text:name="paragraaf_id1-3-2-2-8-4" text:style-name="paragraaf">
              <text:p text:style-name="paragraaf_kop"><text:span text:style-name="label"/> <text:span text:style-name="nr"/> B. Wat subsidiëren we?</text:p>
              <text:section text:name="structuurtekst_id1-3-2-2-8-4-2" text:style-name="structuurtekst">
                <text:p text:style-name="al">De gemeente verleent subsidie aan de Zeeuwse Milieufederatie (ZMf) voor de organisatie van de jaarlijkse Gratis Bomenactie. Hiermee ontvangen inwoners gratis bomen. </text:p>
                <text:p text:style-name="al">De subsidie is bedoeld voor:</text:p>
                <text:list text:style-name="id1-3-2-2-8-4-2-3">
                  <text:list-item text:style-override="id1-3-2-2-8-4-2-3-1">
                    <text:number>•</text:number>
                    <text:p text:style-name="al">De inkoop en levering van 1.000 bomen</text:p>
                  </text:list-item>
                  <text:list-item text:style-override="id1-3-2-2-8-4-2-3-2">
                    <text:number>•</text:number>
                    <text:p text:style-name="al">De organisatie, logistiek en communicatie van de actie;</text:p>
                  </text:list-item>
                  <text:list-item text:style-override="id1-3-2-2-8-4-2-3-3">
                    <text:number>•</text:number>
                    <text:p text:style-name="al">De administratie, registratie en rapportage van de resultaten aan de gemeente.</text:p>
                  </text:list-item>
                </text:list>
                <text:p text:style-name="al">Andere organisaties kunnen ook aansluiten bij de actie van ZMf waardoor het totaal aantal uit te delen bomen in de gemeente Sluis meer dan 1.000 kan zijn. </text:p>
              </text:section>
            </text:section>
            <text:section text:name="paragraaf_id1-3-2-2-8-5" text:style-name="paragraaf">
              <text:p text:style-name="paragraaf_kop"><text:span text:style-name="label"/> <text:span text:style-name="nr"/> C. Wie kan subsidie krijgen?</text:p>
              <text:section text:name="structuurtekst_id1-3-2-2-8-5-2" text:style-name="structuurtekst">
                <text:p text:style-name="al">De subsidie wordt alleen verstrekt aan de Zeeuwse Milieufederatie (ZMf).</text:p>
                <text:p text:style-name="al">De gratis bomen worden vervolgens uitgegeven aan inwoners van de gemeente Sluis</text:p>
              </text:section>
            </text:section>
            <text:section text:name="paragraaf_id1-3-2-2-8-6" text:style-name="paragraaf">
              <text:p text:style-name="paragraaf_kop"><text:span text:style-name="label"/> <text:span text:style-name="nr"/> D. Hoeveel budget hebben we?</text:p>
              <text:section text:name="structuurtekst_id1-3-2-2-8-6-2" text:style-name="structuurtekst">
                <text:p text:style-name="al">Het totale subsidiebedrag is € 3.250, bedoeld voor de levering van 1.000 bomen.</text:p>
              </text:section>
            </text:section>
            <text:section text:name="paragraaf_id1-3-2-2-8-7" text:style-name="paragraaf">
              <text:p text:style-name="paragraaf_kop"><text:span text:style-name="label"/> <text:span text:style-name="nr"/> E. Hoe verdelen we het budget?</text:p>
              <text:section text:name="structuurtekst_id1-3-2-2-8-7-2" text:style-name="structuurtekst">
                <text:p text:style-name="al">De subsidie wordt volledig toegekend aan ZMf, mits de afspraken en begroting door het college zijn goedgekeurd.</text:p>
              </text:section>
            </text:section>
            <text:section text:name="paragraaf_id1-3-2-2-8-8" text:style-name="paragraaf">
              <text:p text:style-name="paragraaf_kop"><text:span text:style-name="label"/> <text:span text:style-name="nr"/> F. Welke voorwaarden gelden er?</text:p>
              <text:section text:name="structuurtekst_id1-3-2-2-8-8-2" text:style-name="structuurtekst">
                <text:list text:style-name="id1-3-2-2-8-8-2-1">
                  <text:list-item text:style-override="id1-3-2-2-8-8-2-1-1">
                    <text:number>•</text:number>
                    <text:p text:style-name="al">De actie richt zich op inwoners van de gemeente Sluis.</text:p>
                  </text:list-item>
                  <text:list-item text:style-override="id1-3-2-2-8-8-2-1-2">
                    <text:number>•</text:number>
                    <text:p text:style-name="al">De bomen zijn bij voorkeur inheemse of streekeigen soorten die bijdragen aan biodiversiteit en klimaatbestendigheid.</text:p>
                  </text:list-item>
                  <text:list-item text:style-override="id1-3-2-2-8-8-2-1-3">
                    <text:number>•</text:number>
                    <text:p text:style-name="al">ZMf zorgt voor een goede uitvoering en communicatie, in overleg met de gemeente. Het gemeentelijke logo wordt zichtbaar gebruikt in de communicatie.</text:p>
                  </text:list-item>
                  <text:list-item text:style-override="id1-3-2-2-8-8-2-1-4">
                    <text:number>•</text:number>
                    <text:p text:style-name="al">De subsidie mag alleen worden gebruikt voor de afgesproken activiteiten.</text:p>
                  </text:list-item>
                </text:list>
              </text:section>
            </text:section>
            <text:section text:name="paragraaf_id1-3-2-2-8-9" text:style-name="paragraaf">
              <text:p text:style-name="paragraaf_kop"><text:span text:style-name="label"/> <text:span text:style-name="nr"/> G. Welke verplichtingen gelden er?</text:p>
              <text:section text:name="structuurtekst_id1-3-2-2-8-9-2" text:style-name="structuurtekst">
                <text:p text:style-name="al">Na afloop van de actie dient ZMf een rapportage in met:</text:p>
                <text:list text:style-name="id1-3-2-2-8-9-2-2">
                  <text:list-item text:style-override="id1-3-2-2-8-9-2-2-1">
                    <text:number>•</text:number>
                    <text:p text:style-name="al">Het aantal uitgegeven bomen;</text:p>
                  </text:list-item>
                  <text:list-item text:style-override="id1-3-2-2-8-9-2-2-2">
                    <text:number>•</text:number>
                    <text:p text:style-name="al">Een korte beschrijving van de uitvoering;</text:p>
                  </text:list-item>
                  <text:list-item text:style-override="id1-3-2-2-8-9-2-2-3">
                    <text:number>•</text:number>
                    <text:p text:style-name="al">Een overzicht van de gemaakte kosten.</text:p>
                  </text:list-item>
                </text:list>
                <text:p text:style-name="al">Daarnaast werkt ZMf mee aan eventuele monitoring of evaluatie van de resultaten door de gemeente.</text:p>
              </text:section>
            </text:section>
            <text:section text:name="paragraaf_id1-3-2-2-8-10" text:style-name="paragraaf">
              <text:p text:style-name="paragraaf_kop"><text:span text:style-name="label"/> <text:span text:style-name="nr"/> H. Ik wil subsidie aanvragen. Wat doe ik nu?</text:p>
              <text:section text:name="structuurtekst_id1-3-2-2-8-10-2" text:style-name="structuurtekst">
                <text:p text:style-name="al">ZMf dient jaarlijks een subsidieaanvraag in via e-mail.</text:p>
              </text:section>
            </text:section>
            <text:p text:style-name="hoofdstuk_bottom"/>
          </text:section>
          <text:section text:name="hoofdstuk_id1-3-2-2-9" text:style-name="hoofdstuk">
            <text:p text:style-name="hoofdstuk_kop"><text:span text:style-name="label"/> <text:span text:style-name="nr">7.</text:span> Subsidieregeling Circulaire Inwonersinitiatieven</text:p>
            <text:section text:name="artikel_id1-3-2-2-9-2" text:style-name="artikel">
              <text:p text:style-name="artikel_kop_titel"><text:span text:style-name="artikel_kop_label"/> <text:span text:style-name="artikel_kop_nr"/> </text:p>
              <text:p text:style-name="al">Projectsubsidie: opstart of doorontwikkeling circulaire inwonersinitiatieven</text:p>
            </text:section>
            <text:section text:name="paragraaf_id1-3-2-2-9-3" text:style-name="paragraaf">
              <text:p text:style-name="paragraaf_kop"><text:span text:style-name="label"/> <text:span text:style-name="nr"/> A. Wat willen we bereiken?</text:p>
              <text:section text:name="structuurtekst_id1-3-2-2-9-3-2" text:style-name="structuurtekst">
                <text:p text:style-name="al">Met deze regeling willen we inwonersinitiatieven ondersteunen die bijdragen aan een circulaire economie zoals afvalpreventie en hergebruik, en duurzaam gebruik van producten en materialen.</text:p>
                <text:p text:style-name="al">We willen:</text:p>
                <text:list text:style-name="id1-3-2-2-9-3-2-3">
                  <text:list-item text:style-override="id1-3-2-2-9-3-2-3-1">
                    <text:number>•</text:number>
                    <text:p text:style-name="al">Minder afval en meer hergebruik van materialen</text:p>
                  </text:list-item>
                  <text:list-item text:style-override="id1-3-2-2-9-3-2-3-2">
                    <text:number>•</text:number>
                    <text:p text:style-name="al">Langere levensduur van producten (repareren, delen, opknappen)</text:p>
                  </text:list-item>
                  <text:list-item text:style-override="id1-3-2-2-9-3-2-3-3">
                    <text:number>•</text:number>
                    <text:p text:style-name="al">Bewustwording over circulair gedrag vergroten</text:p>
                  </text:list-item>
                  <text:list-item text:style-override="id1-3-2-2-9-3-2-3-4">
                    <text:number>•</text:number>
                    <text:p text:style-name="al">Lokale samenwerking tussen inwoners versterken</text:p>
                  </text:list-item>
                  <text:list-item text:style-override="id1-3-2-2-9-3-2-3-5">
                    <text:number>•</text:number>
                    <text:p text:style-name="al">Concrete, zichtbare circulaire initiatieven in wijken stimuleren</text:p>
                  </text:list-item>
                </text:list>
              </text:section>
            </text:section>
            <text:section text:name="paragraaf_id1-3-2-2-9-4" text:style-name="paragraaf">
              <text:p text:style-name="paragraaf_kop"><text:span text:style-name="label"/> <text:span text:style-name="nr"/> B. Wat subsidiëren we?</text:p>
              <text:section text:name="structuurtekst_id1-3-2-2-9-4-2" text:style-name="structuurtekst">
                <text:p text:style-name="al">We subsidiëren de opstart of doorontwikkeling van inwonersinitiatieven die bijdragen aan:</text:p>
                <text:list text:style-name="id1-3-2-2-9-4-2-2">
                  <text:list-item text:style-override="id1-3-2-2-9-4-2-2-1">
                    <text:number>•</text:number>
                    <text:p text:style-name="al">Hergebruik, reparatie of delen van producten en diensten</text:p>
                  </text:list-item>
                  <text:list-item text:style-override="id1-3-2-2-9-4-2-2-2">
                    <text:number>•</text:number>
                    <text:p text:style-name="al">Verminderen van afval of verpakkingen</text:p>
                  </text:list-item>
                  <text:list-item text:style-override="id1-3-2-2-9-4-2-2-3">
                    <text:number>•</text:number>
                    <text:p text:style-name="al">Gebruik van tweedehands producten</text:p>
                  </text:list-item>
                  <text:list-item text:style-override="id1-3-2-2-9-4-2-2-4">
                    <text:number>•</text:number>
                    <text:p text:style-name="al">Stimuleren van streek- of seizoensproducten</text:p>
                  </text:list-item>
                  <text:list-item text:style-override="id1-3-2-2-9-4-2-2-5">
                    <text:number>•</text:number>
                    <text:p text:style-name="al">Toepassing van duurzame of biobased materialen</text:p>
                  </text:list-item>
                </text:list>
                <text:p text:style-name="al">Voorbeelden van subsidiabele activiteiten:</text:p>
                <text:list text:style-name="id1-3-2-2-9-4-2-4">
                  <text:list-item text:style-override="id1-3-2-2-9-4-2-4-1">
                    <text:number>•</text:number>
                    <text:p text:style-name="al">Reparatiecafés</text:p>
                  </text:list-item>
                  <text:list-item text:style-override="id1-3-2-2-9-4-2-4-2">
                    <text:number>•</text:number>
                    <text:p text:style-name="al">Deelinitiatieven (gereedschap, speelgoed, kleding)</text:p>
                  </text:list-item>
                  <text:list-item text:style-override="id1-3-2-2-9-4-2-4-3">
                    <text:number>•</text:number>
                    <text:p text:style-name="al">Upcycle- of hergebruikprojecten</text:p>
                  </text:list-item>
                  <text:list-item text:style-override="id1-3-2-2-9-4-2-4-4">
                    <text:number>•</text:number>
                    <text:p text:style-name="al">Workshops of educatie over circulair leven</text:p>
                  </text:list-item>
                  <text:list-item text:style-override="id1-3-2-2-9-4-2-4-5">
                    <text:number>•</text:number>
                    <text:p text:style-name="al">Lokale materiaaluitwisseling</text:p>
                  </text:list-item>
                  <text:list-item text:style-override="id1-3-2-2-9-4-2-4-6">
                    <text:number>•</text:number>
                    <text:p text:style-name="al">Bewustwordingscampagnes </text:p>
                  </text:list-item>
                </text:list>
                <text:p text:style-name="al">Niet subsidiabel zijn:</text:p>
                <text:list text:style-name="id1-3-2-2-9-4-2-6">
                  <text:list-item text:style-override="id1-3-2-2-9-4-2-6-1">
                    <text:number>•</text:number>
                    <text:p text:style-name="al">Structurele exploitatiekosten</text:p>
                  </text:list-item>
                  <text:list-item text:style-override="id1-3-2-2-9-4-2-6-2">
                    <text:number>•</text:number>
                    <text:p text:style-name="al">Activiteiten met primair commercieel doel</text:p>
                  </text:list-item>
                  <text:list-item text:style-override="id1-3-2-2-9-4-2-6-3">
                    <text:number>•</text:number>
                    <text:p text:style-name="al">Aanschaf van voertuigen</text:p>
                  </text:list-item>
                  <text:list-item text:style-override="id1-3-2-2-9-4-2-6-4">
                    <text:number>•</text:number>
                    <text:p text:style-name="al">Kosten die al op andere wijze worden gesubsidieerd</text:p>
                  </text:list-item>
                </text:list>
              </text:section>
            </text:section>
            <text:section text:name="paragraaf_id1-3-2-2-9-5" text:style-name="paragraaf">
              <text:p text:style-name="paragraaf_kop"><text:span text:style-name="label"/> <text:span text:style-name="nr"/> C. Wie kan subsidie krijgen?</text:p>
              <text:section text:name="structuurtekst_id1-3-2-2-9-5-2" text:style-name="structuurtekst">
                <text:p text:style-name="al">Subsidie kan worden aangevraagd door:</text:p>
                <text:list text:style-name="id1-3-2-2-9-5-2-2">
                  <text:list-item text:style-override="id1-3-2-2-9-5-2-2-1">
                    <text:number>•</text:number>
                    <text:p text:style-name="al">Minimaal drie samenwerkende inwoners</text:p>
                  </text:list-item>
                  <text:list-item text:style-override="id1-3-2-2-9-5-2-2-2">
                    <text:number>•</text:number>
                    <text:p text:style-name="al">Buurtgroepen of bewonerscollectieven</text:p>
                  </text:list-item>
                  <text:list-item text:style-override="id1-3-2-2-9-5-2-2-3">
                    <text:number>•</text:number>
                    <text:p text:style-name="al">Stichtingen zonder winstoogmerk</text:p>
                  </text:list-item>
                  <text:list-item text:style-override="id1-3-2-2-9-5-2-2-4">
                    <text:number>•</text:number>
                    <text:p text:style-name="al">Sociale initiatieven zonder winstuitkering</text:p>
                  </text:list-item>
                </text:list>
              </text:section>
            </text:section>
            <text:section text:name="paragraaf_id1-3-2-2-9-6" text:style-name="paragraaf">
              <text:p text:style-name="paragraaf_kop"><text:span text:style-name="label"/> <text:span text:style-name="nr"/> D. Hoeveel budget hebben we?</text:p>
              <text:section text:name="structuurtekst_id1-3-2-2-9-6-2" text:style-name="structuurtekst">
                <text:p text:style-name="al">Het totale budget (subsidieplafond) is €14.750 per jaar. </text:p>
              </text:section>
            </text:section>
            <text:section text:name="paragraaf_id1-3-2-2-9-7" text:style-name="paragraaf">
              <text:p text:style-name="paragraaf_kop"><text:span text:style-name="label"/> <text:span text:style-name="nr"/> E. Hoe verdelen we het budget?</text:p>
              <text:section text:name="structuurtekst_id1-3-2-2-9-7-2" text:style-name="structuurtekst">
                <text:list text:style-name="id1-3-2-2-9-7-2-1">
                  <text:list-item text:style-override="id1-3-2-2-9-7-2-1-1">
                    <text:number>1.</text:number>
                    <text:p text:style-name="al">U krijgt subsidie voor 50% van de in aanmerking komende kosten, met een maximum van € 2000 per initiatief.</text:p>
                  </text:list-item>
                  <text:list-item text:style-override="id1-3-2-2-9-7-2-1-2">
                    <text:number>2.</text:number>
                    <text:p text:style-name="al">Aanvragen worden behandeld op volgorde van binnenkomst.</text:p>
                  </text:list-item>
                  <text:list-item text:style-override="id1-3-2-2-9-7-2-1-3">
                    <text:number>3.</text:number>
                    <text:p text:style-name="al">Aanvragen worden behandeld zolang het jaarlijkse subsidieplafond nog niet is bereikt. </text:p>
                  </text:list-item>
                </text:list>
              </text:section>
            </text:section>
            <text:section text:name="paragraaf_id1-3-2-2-9-8" text:style-name="paragraaf">
              <text:p text:style-name="paragraaf_kop"><text:span text:style-name="label"/> <text:span text:style-name="nr"/> F. Welke voorwaarden gelden er?</text:p>
              <text:section text:name="structuurtekst_id1-3-2-2-9-8-2" text:style-name="structuurtekst">
                <text:list text:style-name="id1-3-2-2-9-8-2-1">
                  <text:list-item text:style-override="id1-3-2-2-9-8-2-1-1">
                    <text:number>1.</text:number>
                    <text:p text:style-name="al">Het initiatief vindt plaats binnen de gemeente Sluis</text:p>
                  </text:list-item>
                  <text:list-item text:style-override="id1-3-2-2-9-8-2-1-2">
                    <text:number>2.</text:number>
                    <text:p text:style-name="al">Het initiatief heeft een collectief karakter</text:p>
                  </text:list-item>
                  <text:list-item text:style-override="id1-3-2-2-9-8-2-1-3">
                    <text:number>3.</text:number>
                    <text:p text:style-name="al">De subsidie wordt uitsluitend besteed aan het goedgekeurde plan</text:p>
                  </text:list-item>
                  <text:list-item text:style-override="id1-3-2-2-9-8-2-1-4">
                    <text:number>4.</text:number>
                    <text:p text:style-name="al">Het initiatief ontvangt geen andere subsidie van de gemeente Sluis</text:p>
                  </text:list-item>
                </text:list>
              </text:section>
            </text:section>
            <text:section text:name="paragraaf_id1-3-2-2-9-9" text:style-name="paragraaf">
              <text:p text:style-name="paragraaf_kop"><text:span text:style-name="label"/> <text:span text:style-name="nr"/> G. Welke verplichtingen gelden er?</text:p>
              <text:section text:name="structuurtekst_id1-3-2-2-9-9-2" text:style-name="structuurtekst">
                <text:list text:style-name="id1-3-2-2-9-9-2-1">
                  <text:list-item text:style-override="id1-3-2-2-9-9-2-1-1">
                    <text:number>1.</text:number>
                    <text:p text:style-name="al">De subsidieontvanger:</text:p>
                    <text:list text:style-name="id1-3-2-2-9-9-2-1-1-3">
                      <text:list-item text:style-override="id1-3-2-2-9-9-2-1-1-3-1">
                        <text:number>a.</text:number>
                        <text:p text:style-name="al">Voert het project uit volgens de aanvraag</text:p>
                      </text:list-item>
                      <text:list-item text:style-override="id1-3-2-2-9-9-2-1-1-3-2">
                        <text:number>b.</text:number>
                        <text:p text:style-name="al">Houdt een eenvoudige administratie bij</text:p>
                      </text:list-item>
                      <text:list-item text:style-override="id1-3-2-2-9-9-2-1-1-3-3">
                        <text:number>c.</text:number>
                        <text:p text:style-name="al">Meldt belangrijke wijzigingen tijdig</text:p>
                      </text:list-item>
                      <text:list-item text:style-override="id1-3-2-2-9-9-2-1-1-3-4">
                        <text:number>d.</text:number>
                        <text:p text:style-name="al">Stuurt binnen 8 weken na uitvoering een rapportage met daarin een korte beschrijving en foto’s. </text:p>
                      </text:list-item>
                    </text:list>
                  </text:list-item>
                  <text:list-item text:style-override="id1-3-2-2-9-9-2-1-2">
                    <text:number>2.</text:number>
                    <text:p text:style-name="al">In de aanvraag geeft u een toelichting op:</text:p>
                    <text:list text:style-name="id1-3-2-2-9-9-2-1-2-3">
                      <text:list-item text:style-override="id1-3-2-2-9-9-2-1-2-3-1">
                        <text:number>a.</text:number>
                        <text:p text:style-name="al">De bijdrage aan circulariteit</text:p>
                      </text:list-item>
                      <text:list-item text:style-override="id1-3-2-2-9-9-2-1-2-3-2">
                        <text:number>b.</text:number>
                        <text:p text:style-name="al">Betrokkenheid van inwoners</text:p>
                      </text:list-item>
                      <text:list-item text:style-override="id1-3-2-2-9-9-2-1-2-3-3">
                        <text:number>c.</text:number>
                        <text:p text:style-name="al">Haalbaarheid en uitvoerbaarheid</text:p>
                      </text:list-item>
                      <text:list-item text:style-override="id1-3-2-2-9-9-2-1-2-3-4">
                        <text:number>d.</text:number>
                        <text:p text:style-name="al">Innovativiteit of voorbeeldfunctie</text:p>
                      </text:list-item>
                    </text:list>
                  </text:list-item>
                </text:list>
              </text:section>
            </text:section>
            <text:section text:name="paragraaf_id1-3-2-2-9-10" text:style-name="paragraaf">
              <text:p text:style-name="paragraaf_kop"><text:span text:style-name="label"/> <text:span text:style-name="nr"/> H. Ik wil subsidie aanvragen. Wat doe ik nu?</text:p>
              <text:section text:name="structuurtekst_id1-3-2-2-9-10-2" text:style-name="structuurtekst">
                <text:p text:style-name="al">U kunt een aanvraag indienen via door te mailen naar <text:a xlink:href="mailto:duurzaam@gemeentesluis.nl" xlink:type="simple">duurzaam@gemeentesluis.nl</text:a>  </text:p>
              </text:section>
            </text:section>
            <text:p text:style-name="hoofdstuk_bottom"/>
          </text:section>
          <text:section text:name="hoofdstuk_id1-3-2-2-10" text:style-name="hoofdstuk">
            <text:p text:style-name="hoofdstuk_kop"><text:span text:style-name="label"/> <text:span text:style-name="nr"/> Toelichting op de subsidieregeling Volkshuisvestingsfonds </text:p>
            <text:section text:name="paragraaf_id1-3-2-2-10-2" text:style-name="paragraaf">
              <text:p text:style-name="paragraaf_kop"><text:span text:style-name="label"/> <text:span text:style-name="nr"/> Aanleiding en doel</text:p>
              <text:section text:name="structuurtekst_id1-3-2-2-10-2-2" text:style-name="structuurtekst">
                <text:p text:style-name="al">Op 22 juni 2023 is het beleidsplan Wonen vastgesteld. Eén van de acties uit dit plan is het verbeteren van kwetsbare particuliere woningen. Hiervoor maken we gebruik van het Volkshuisvestingsfonds (VHF).</text:p>
                <text:p text:style-name="al">Het VHF is bedoeld om kwetsbare particuliere woningen te verbeteren en om te vormen tot levensloopbestendige woningen. Het ministerie van Binnenlandse Zaken en Koninkrijksrelaties (BZK) wil gemeenten financieel ondersteunen, zodat zij deze woningen kunnen aanpakken. Dit helpt om de negatieve spiraal in kwetsbare gebieden te doorbreken en draagt bij aan een betere leefomgeving. Door woningen op te knappen en veiliger te maken, wordt de woonkwaliteit verhoogd en ontstaat er een aantrekkelijkere woonomgeving.</text:p>
              </text:section>
            </text:section>
            <text:section text:name="paragraaf_id1-3-2-2-10-3" text:style-name="paragraaf">
              <text:p text:style-name="paragraaf_kop"><text:span text:style-name="label"/> <text:span text:style-name="nr"/> Het plangebied</text:p>
              <text:section text:name="structuurtekst_id1-3-2-2-10-3-2" text:style-name="structuurtekst">
                <text:p text:style-name="al">het project richt zich op de meest kwetsbare particuliere woningen en straten in de woonzorgzones (WZZ) van de gemeente Sluis. Dit zijn de kernen Breskens, IJzendijke, Oostburg en Sluis. In deze gebieden horen 3.551 particuliere woningen tot de 20% meest kwetsbare woningen van de gemeente. Van deze woningen hebben er 1.713 ook zeer lage omgevingsscores (KWOZ, 2019). Deze kwetsbare woningen spelen een belangrijke rol in de veranderingen die we willen doorvoeren op het gebied van wonen en zorg, zoals beschreven in de Visie op Wonen, Zorg en Voorzieningen en het Beleidsplan Wonen.</text:p>
                <text:p text:style-name="al">In het Volkshuisvestingsfonds pakken we in totaal 860 woningen aan. Om dit project goed te laten verlopen beginnen we met een pilotfase. In deze fase pakken we 20 woningen in twee straten aan. We beginnen met de Dorpsstraat in Breskens en de Zuidzandsestraat in Oostburg. In deze straten liggen de kwetsbare woningen dicht bij elkaar, hebben de woningen een lage WOZ-waarde en een bouwjaarklasse waarin enige herhaling van bouwkundige kenmerken aanwezig is (1945-1970).</text:p>
              </text:section>
            </text:section>
            <text:section text:name="paragraaf_id1-3-2-2-10-4" text:style-name="paragraaf">
              <text:p text:style-name="paragraaf_kop"><text:span text:style-name="label"/> <text:span text:style-name="nr"/> Toelichting op de inkomenstoets</text:p>
              <text:section text:name="structuurtekst_id1-3-2-2-10-4-2" text:style-name="structuurtekst">
                <text:p text:style-name="al">Deze subsidieregeling richt zich op eigenaar-bewoners met een laag tot zeer laag inkomen. De inkomensgrens is opgenomen om de middelen van het Volkshuisvestingsfonds te richten op huishoudens die in de praktijk beperkte financiële ruimte hebben om noodzakelijke investeringen in hun woning te doen.</text:p>
                <text:p text:style-name="al">Bij de bepaling van de financiële draagkracht is gekozen om uitsluitend te toetsen op inkomen en niet op vermogen. Deze keuze is gemaakt op grond van de volgende overwegingen:</text:p>
                <text:list text:style-name="id1-3-2-2-10-4-2-3">
                  <text:list-item text:style-override="id1-3-2-2-10-4-2-3-1">
                    <text:number>1.</text:number>
                    <text:p text:style-name="al">
                    <text:span text:style-name="nadrukcur">Doelbinding</text:span> Het doel van de regeling is niet algemeen inkomens- of vermogens ondersteunend, maar gericht op het bevorderen van de kwaliteit en duurzaamheid van de woningvoorraad in kwetsbare gebieden. In dat kader is inkomen een passende maatstaf voor de beschikbare bestedingsruimte van huishoudens om in hun woning te investeren.</text:p>
                  </text:list-item>
                  <text:list-item text:style-override="id1-3-2-2-10-4-2-3-2">
                    <text:number>2.</text:number>
                    <text:p text:style-name="al">
                    <text:span text:style-name="nadrukcur">Vermogen is vaak niet liquide</text:span>
                  </text:p>
                  </text:list-item>
                  <text:list-item text:style-override="id1-3-2-2-10-4-2-3-3">
                    <text:number/>
                    <text:p text:style-name="al">Bij eigenaar-bewoners is vermogen doorgaans vastgelegd in de woning zelf of in andere niet-liquide vormen (zoals pensioenreserves). Dat vermogen is niet zonder meer beschikbaar voor eenmalige renovatiekosten. Een vermogenstoets zou daardoor geen zuiver beeld geven van de feitelijke mogelijkheid om te investeren.</text:p>
                  </text:list-item>
                  <text:list-item text:style-override="id1-3-2-2-10-4-2-3-4">
                    <text:number>3.</text:number>
                    <text:p text:style-name="al">
                    <text:span text:style-name="nadrukcur">Beleidsconsistentie</text:span> De gekozen aanpak sluit aan bij vergelijkbare overheidsregelingen waarin eveneens uitsluitend een inkomensgrens wordt gehanteerd, zoals de huurtoeslag, de energietoeslag en diverse duurzaamheidsregelingen voor eigenaar-bewoners. Dit bevordert herkenbaarheid en rechtszekerheid voor aanvragers.</text:p>
                  </text:list-item>
                </text:list>
                <text:p text:style-name="al">Gelet op het voorgaande acht het college de keuze om uitsluitend inkomen te toetsen, zonder aanvullende vermogenstoets, in lijn met het doel, de uitvoerbaarheid en de evenredigheid van deze subsidieregeling.</text:p>
                <text:p text:style-name="al">Om uw inkomen te toetsen vragen wij bij de aanvraag om uw inkomensverklaring van de belastingdienst (IB60 formulier) van het jaar 2024 toe te voegen. Deze gegevens worden bij subsidietoekenning maximaal 5 jaar bewaard.</text:p>
                <text:p text:style-name="al">
                <text:span text:style-name="nadrukcur">Uitzonderlijk hoger inkomen in 2024</text:span>
              </text:p>
                <text:p text:style-name="al">Wanneer u bijvoorbeeld ondernemer bent kan het zijn dat uw inkomen in 2024 uitzonderlijk hoger was dan in de jaren 2022 en 2023. Wij vragen u dan om de inkomensverklaringen van 2022, 2023 en 2024 aan te leveren. Het gemiddelde van de drie jaren telt dan als uw toetsingsinkomen. </text:p>
                <text:p text:style-name="al">
                <text:span text:style-name="nadrukcur">Structureel lager inkomen vanaf 2025</text:span>
              </text:p>
                <text:p text:style-name="al">Heeft u vanaf 2025 een structureel lager inkomen omdat u bijvoorbeeld met pensioen bent gegaan? Wij vragen u dan de bewijsstukken hiervoor aan ons voor te leggen. Wij zullen het structureel lager blijvend inkomen hanteren als uw toetsingsinkomen. </text:p>
                <text:p text:style-name="al">
                <text:span text:style-name="nadrukcur">Valt u net buiten de boot?</text:span>
              </text:p>
                <text:p text:style-name="al">Door middel van een inkomensstaffel wordt de subsidie geleidelijk afgebouwd voor huishoudens met een iets hoger inkomen dan de primaire doelgroep (de sociale huurgrens). Op deze manier wordt voorkomen dat er een harde knip ontstaat tussen wel en geen recht op subsidie, terwijl tegelijkertijd de middelen doelmatig worden ingezet.</text:p>
                <text:p text:style-name="al">De inkomensgrenzen sluiten aan bij de doelgroep sociale huurwoningen 2024, te weten:</text:p>
                <text:list text:style-name="id1-3-2-2-10-4-2-13">
                  <text:list-item text:style-override="id1-3-2-2-10-4-2-13-1">
                    <text:number>•</text:number>
                    <text:p text:style-name="al">€47.699 voor eenpersoonshuishoudens, en</text:p>
                  </text:list-item>
                  <text:list-item text:style-override="id1-3-2-2-10-4-2-13-2">
                    <text:number>•</text:number>
                    <text:p text:style-name="al">€52.671 voor meerpersoonshuishoudens.</text:p>
                  </text:list-item>
                </text:list>
                <text:p text:style-name="al">De hoogte van de subsidie hangt af van het gezamenlijk inkomen van het huishouden en wordt bepaald aan de hand van een staffel:</text:p>
                <text:list text:style-name="id1-3-2-2-10-4-2-15">
                  <text:list-item text:style-override="id1-3-2-2-10-4-2-15-1">
                    <text:number>•</text:number>
                    <text:p text:style-name="al">100% subsidie voor huishoudens met een inkomen tot en met de vastgestelde inkomensgrens.</text:p>
                  </text:list-item>
                  <text:list-item text:style-override="id1-3-2-2-10-4-2-15-2">
                    <text:number>•</text:number>
                    <text:p text:style-name="al">75% subsidie voor huishoudens met een inkomen boven de inkomensgrens tot 110% van deze grens.</text:p>
                  </text:list-item>
                  <text:list-item text:style-override="id1-3-2-2-10-4-2-15-3">
                    <text:number>•</text:number>
                    <text:p text:style-name="al">50% subsidie voor huishoudens met een inkomen boven 110% tot 120% van de inkomensgrens.</text:p>
                  </text:list-item>
                  <text:list-item text:style-override="id1-3-2-2-10-4-2-15-4">
                    <text:number>•</text:number>
                    <text:p text:style-name="al">25% subsidie voor huishoudens met een inkomen boven 120% tot 130% van de inkomensgrens.</text:p>
                  </text:list-item>
                  <text:list-item text:style-override="id1-3-2-2-10-4-2-15-5">
                    <text:number>•</text:number>
                    <text:p text:style-name="al">Geen subsidie (0%) voor huishoudens met een inkomen boven 130% van de inkomensgrens</text:p>
                  </text:list-item>
                </text:list>
                <text:p text:style-name="al">Deze afbouw voorkomt dat kleine inkomensstijgingen leiden tot een volledig verlies van subsidie (de zogenoemde armoedeval), maar houdt de regeling wel eenvoudig en uitvoerbaar. </text:p>
              </text:section>
            </text:section>
            <text:section text:name="paragraaf_id1-3-2-2-10-5" text:style-name="paragraaf">
              <text:p text:style-name="paragraaf_kop"><text:span text:style-name="label"/> <text:span text:style-name="nr"/> Aanvraag</text:p>
              <text:section text:name="structuurtekst_id1-3-2-2-10-5-2" text:style-name="structuurtekst">
                <text:p text:style-name="al">De formele aanvraag bevat het eigendomsbewijs van de woning van het Kadaster en inkomensverklaring van de belastingdienst (IB60 formulier). </text:p>
              </text:section>
            </text:section>
            <text:section text:name="paragraaf_id1-3-2-2-10-6" text:style-name="paragraaf">
              <text:p text:style-name="paragraaf_kop"><text:span text:style-name="label"/> <text:span text:style-name="nr"/> Begeleiding door Marsaki</text:p>
              <text:section text:name="structuurtekst_id1-3-2-2-10-6-2" text:style-name="structuurtekst">
                <text:p text:style-name="al">Voor de uitvoering van de pilotfase van het Volkshuisvestingsfonds werken we samen met projectmanagementbureau Marsaki. </text:p>
                <text:p text:style-name="al">Marsaki komt bij u langs voor een keukentafelgesprek. Zij bespreken de mogelijkheden, uw wensen en budget. Zij geven zowel bouwkundig- als duurzaamheidsadvies. Zij kunnen u ook adviseren over andere beschikbare subsidies, zoals het Zeeuws Isolatie Programma (ZIP) en de landelijke ISDE subsidie. Marsaki helpt u met het opvragen van een offerte van een aannemer en begeleiden u met de subsidieaanvraag voor het VHF en eventueel andere duurzaamheidssubsidies.</text:p>
                <text:p text:style-name="al">U bent zelf opdrachtgever en dus verantwoordelijk voor de keuze in te nemen maatregelen en uitvoering door een aannemer. </text:p>
              </text:section>
            </text:section>
            <text:section text:name="paragraaf_id1-3-2-2-10-7" text:style-name="paragraaf">
              <text:p text:style-name="paragraaf_kop"><text:span text:style-name="label"/> <text:span text:style-name="nr"/> Budget</text:p>
              <text:section text:name="structuurtekst_id1-3-2-2-10-7-2" text:style-name="structuurtekst">
                <text:p text:style-name="al">Voor renovatie kunt u maximaal €22.000 subsidie krijgen. Voor levensloopgeschikte aanpassingen maximaal €31.000. U kunt deze bedragen combineren, dus maximaal €53.000 per woning. U kunt ervoor kiezen om alleen maatregelen te nemen die binnen deze budgetten vallen. U hoeft dan geen eigen bijdrage te betalen. </text:p>
                <text:p text:style-name="al">Wilt u meer doen of wilt u ook verduurzamen? Dan kunt u aanvullende verduurzamingsubsidies aanvragen, een eigen bijdrage bijbetalen of een lening, bijvoorbeeld het warmtefonds, afsluiten. Marsaki kan u helpen bij de totale kostenraming en het aanvragen van de externe middelen. </text:p>
                <text:p text:style-name="al">Het is uw eigen keuze om binnen het budget van het Volkshuisvestingsfonds te blijven of om meer te investeren in het verbeteren van uw woning. </text:p>
                <text:p text:style-name="al">Marsaki zal in het advies rekening houden met onvoorziene kosten. Mochten deze toch hoger zijn dan het subsidiebedrag kan dekken dan zijn deze voor uw eigen rekening. </text:p>
              </text:section>
            </text:section>
            <text:section text:name="paragraaf_id1-3-2-2-10-8" text:style-name="paragraaf">
              <text:p text:style-name="paragraaf_kop"><text:span text:style-name="label"/> <text:span text:style-name="nr"/> Betalingen</text:p>
              <text:section text:name="structuurtekst_id1-3-2-2-10-8-2" text:style-name="structuurtekst">
                <text:p text:style-name="al">De subsidie van het Volkshuisvestingsfonds betalen wij direct uit aan de uitvoerende partij van de werkzaamheden, zijnde een erkende, professioneel geregistreerde aannemer of vakbedrijf (zoals een bouwbedrijf, schilder, loodgieter of elektricien) met een ingeschreven KvK-nummer. Zelfuitvoering of uitvoering door particulieren (zoals familie, kennissen of buren) is niet toegestaan.</text:p>
                <text:p text:style-name="al">Heeft u naast de subsidie van het Volkshuisvestingsfonds ook een subsidie van het Zeeuws Isolatieprogramma of een ISDE subsidie aangevraagd? Let op: deze worden wel aan u uitbetaald. U betaalt dan zelf de facturen van de aannemers die de verduurzamingsmaatregelen hebben uitgevoerd. </text:p>
              </text:section>
            </text:section>
            <text:section text:name="paragraaf_id1-3-2-2-10-9" text:style-name="paragraaf">
              <text:p text:style-name="paragraaf_kop"><text:span text:style-name="label"/> <text:span text:style-name="nr"/> Proces</text:p>
              <text:section text:name="structuurtekst_id1-3-2-2-10-9-2" text:style-name="structuurtekst">
                <text:list text:style-name="id1-3-2-2-10-9-2-1">
                  <text:list-item text:style-override="id1-3-2-2-10-9-2-1-1">
                    <text:number>1.</text:number>
                    <text:p text:style-name="al">U meldt u aan voor de subsidieregeling Volkshuisvestingsfonds</text:p>
                  </text:list-item>
                  <text:list-item text:style-override="id1-3-2-2-10-9-2-1-2">
                    <text:number>2.</text:number>
                    <text:p text:style-name="al">De gemeente controleert of u aan de voorwaarden voldoet en opent uw dossier.</text:p>
                  </text:list-item>
                  <text:list-item text:style-override="id1-3-2-2-10-9-2-1-3">
                    <text:number>3.</text:number>
                    <text:p text:style-name="al">Marsaki komt bij u langs voor een keukentafelgesprek.</text:p>
                  </text:list-item>
                  <text:list-item text:style-override="id1-3-2-2-10-9-2-1-4">
                    <text:number>4.</text:number>
                    <text:p text:style-name="al">Marsaki helpt u met het maken van een kostenraming van de uit te voeren maatregelen en beschikbare subsidies.</text:p>
                  </text:list-item>
                  <text:list-item text:style-override="id1-3-2-2-10-9-2-1-5">
                    <text:number>5.</text:number>
                    <text:p text:style-name="al">Marsaki helpt u met het opvragen van een offerte van een aannemer.</text:p>
                  </text:list-item>
                  <text:list-item text:style-override="id1-3-2-2-10-9-2-1-6">
                    <text:number>6.</text:number>
                    <text:p text:style-name="al">U geeft akkoord op de uit te voeren maatregelen en op de offerte.</text:p>
                  </text:list-item>
                  <text:list-item text:style-override="id1-3-2-2-10-9-2-1-7">
                    <text:number>7.</text:number>
                    <text:p text:style-name="al">Marsaki geeft de goedgekeurde offerte door aan de gemeente en helpt u bij het aanvragen van de subsidies. </text:p>
                  </text:list-item>
                  <text:list-item text:style-override="id1-3-2-2-10-9-2-1-8">
                    <text:number>8.</text:number>
                    <text:p text:style-name="al">De gemeente stuurt u een subsidieverleningsbrief. </text:p>
                  </text:list-item>
                  <text:list-item text:style-override="id1-3-2-2-10-9-2-1-9">
                    <text:number>9.</text:number>
                    <text:p text:style-name="al">De werkzaamheden worden uitgevoerd.</text:p>
                  </text:list-item>
                  <text:list-item text:style-override="id1-3-2-2-10-9-2-1-10">
                    <text:number>10.</text:number>
                    <text:p text:style-name="al">De gemeente betaalt de facturen van de aannemer.</text:p>
                  </text:list-item>
                  <text:list-item text:style-override="id1-3-2-2-10-9-2-1-11">
                    <text:number>11.</text:number>
                    <text:p text:style-name="al">Marsaki voert de kwaliteitscontrole van de werkzaamheden uit. </text:p>
                  </text:list-item>
                  <text:list-item text:style-override="id1-3-2-2-10-9-2-1-12">
                    <text:number>12.</text:number>
                    <text:p text:style-name="al">Marsaki doorloopt het proces van oplevering en nazorg van de werkzaamheden. </text:p>
                  </text:list-item>
                  <text:list-item text:style-override="id1-3-2-2-10-9-2-1-13">
                    <text:number>13.</text:number>
                    <text:p text:style-name="al">Marsaki rapporteert aan de gemeente.</text:p>
                  </text:list-item>
                  <text:list-item text:style-override="id1-3-2-2-10-9-2-1-14">
                    <text:number>14.</text:number>
                    <text:p text:style-name="al">De gemeente stelt de subsidie vast en rondt uw dossier af.  </text:p>
                  </text:list-item>
                </text:list>
              </text:section>
            </text:section>
            <text:p text:style-name="hoofdstuk_bottom"/>
          </text:section>
          <text:section text:name="hoofdstuk_id1-3-2-2-11" text:style-name="hoofdstuk">
            <text:p text:style-name="hoofdstuk_kop"><text:span text:style-name="label"/> <text:span text:style-name="nr"/> Toelichting op de subsidieregeling Lokale Aanpak Isolatie gemeente Sluis 2026/2027 </text:p>
            <text:section text:name="paragraaf_id1-3-2-2-11-2" text:style-name="paragraaf">
              <text:p text:style-name="paragraaf_kop"><text:span text:style-name="label"/> <text:span text:style-name="nr"/> Aanleiding en doel</text:p>
              <text:section text:name="structuurtekst_id1-3-2-2-11-2-2" text:style-name="structuurtekst">
                <text:p text:style-name="al">Via het Zeeuws Isolatieprogramma (ZIP) verstrekken de gemeenten Borsele, Goes, Hulst, Kapelle, Middelburg, Noord-Beveland, Reimerswaal, Sluis, Terneuzen, Tholen, Veere en Vlissingen, isolatiesubsidie aan woningeigenaren. Het doel van deze twaalf Zeeuwse gemeenten is om voor 2030 25.000 slecht geïsoleerde koopwoningen te isoleren. Het ZIP is de lokale uitwerking van het Nationaal Isolatieprogramma (NIP), een initiatief van het Ministerie van Binnenlandse Zaken en Koninkrijksrelaties.</text:p>
              </text:section>
            </text:section>
            <text:section text:name="paragraaf_id1-3-2-2-11-3" text:style-name="paragraaf">
              <text:p text:style-name="paragraaf_kop"><text:span text:style-name="label"/> <text:span text:style-name="nr"/> Gezamenlijke uitvoering in Zeeland</text:p>
              <text:section text:name="structuurtekst_id1-3-2-2-11-3-2" text:style-name="structuurtekst">
                <text:p text:style-name="al">De uitvoering van het Nationaal Isolatie Programma wordt gezamenlijk door de Zeeuwse gemeenten georganiseerd binnen RES Zeeland onder de naam ZIP (Zeeuws Isolatieprogramma). Hiervoor hebben de Zeeuwse gemeenten een speciaal team opgericht. Het ZIP-team coördineert de samenwerking van de gemeenten, geeft u advies over isolatiemaatregelen en beoordeelt uw subsidieaanvraag. </text:p>
              </text:section>
            </text:section>
            <text:section text:name="paragraaf_id1-3-2-2-11-4" text:style-name="paragraaf">
              <text:p text:style-name="paragraaf_kop"><text:span text:style-name="label"/> <text:span text:style-name="nr"/> Begrippen</text:p>
              <text:section text:name="structuurtekst_id1-3-2-2-11-4-2" text:style-name="structuurtekst">
                <text:p text:style-name="al">Een aantal begrippen van deze regeling vraagt om een duidelijke omschrijving. We benoemen deze hieronder:</text:p>
                <text:p text:style-name="al">
                <text:span text:style-name="nadrukcur">appartement</text:span>: aandeel in een gebouw waarvoor een vereniging van eigenaars is opgericht;</text:p>
                <text:p text:style-name="al">
                <text:span text:style-name="nadrukcur">ASV</text:span>: Algemene subsidieverordening gemeente Sluis</text:p>
                <text:p text:style-name="al">
                <text:span text:style-name="nadrukcur">biobased milieuvriendelijk isolatiemateriaal</text:span>: isolatiemateriaal als bedoeld in artikel 4.5.1. van de Regeling nationale EZ-, LVVN- en KGG-subsidie;</text:p>
                <text:p text:style-name="al">
                <text:span text:style-name="nadrukcur">bouwbedrijf</text:span>: bedrijf dat in een handelsregister van een lidstaat van de Europese Unie of een van de overige staten die partij zijn bij de Overeenkomst betreffende de Europese Economische Ruimte, is ingeschreven in de sectie bouwnijverheid of een vergelijkbare sectie;</text:p>
                <text:p text:style-name="al">
                <text:span text:style-name="nadrukcur">bouwkundig deskundige</text:span>: een deskundige werkzaam bij een bedrijf dat in het handelsregister van een lidstaat van de Europese Unie of een van de overige staten die partij zijn bij de Overeenkomst betreffende de Europese Economische Ruimte is ingeschreven en expertise heeft op gebied van de aangevraagde isolatiemaatregel;</text:p>
                <text:p text:style-name="al">
                <text:span text:style-name="nadrukcur">doe-het-zelf maatregel</text:span>: maatregel als bedoeld in artikel 2, tweede lid van de Regeling specifieke uitkering Lokale Aanpak Isolatie, die door een ander wordt uitgevoerd dan door een bouwbedrijf;</text:p>
                <text:p text:style-name="al">
                <text:span text:style-name="nadrukcur">ecologisch deskundige</text:span>: een persoon met aantoonbare specifieke ecologische kennis en ervaring. Hij of zij geeft ecologisch advies en/of begeleidt werkzaamheden op het gebied van habitats (natuurlijke leefgebieden) en soorten en heeft voldoende kennis en jarenlange ervaring om ecologisch onderzoek te kunnen doen;</text:p>
                <text:p text:style-name="al">
                <text:span text:style-name="nadrukcur">eDNA onderzoek: </text:span>onderzoeksmethode waarbij op basis van in de omgeving aangetroffen DNA-sporen wordt vastgesteld of beschermde diersoorten aanwezig zijn. Wanneer eDNA-onderzoek de afwezigheid van soorten aantoont, kan isolatiewerk worden uitgevoerd zonder aanvullende ecologische onderzoeken of vergunningplicht.</text:p>
                <text:p text:style-name="al">
                <text:span text:style-name="nadrukcur">eigenaar-bewoner</text:span>: een natuurlijke persoon die:</text:p>
                <text:list text:style-name="id1-3-2-2-11-4-2-11">
                  <text:list-item text:style-override="id1-3-2-2-11-4-2-11-1">
                    <text:number>a.</text:number>
                    <text:p text:style-name="al">een woning in eigendom heeft waarin hij zijn hoofdverblijf heeft of direct na renovatie van deze woning zal hebben; of</text:p>
                  </text:list-item>
                  <text:list-item text:style-override="id1-3-2-2-11-4-2-11-2">
                    <text:number>b.</text:number>
                    <text:p text:style-name="al">gerechtigde is van een bestaand appartementsrecht en in het desbetreffende appartement zijn hoofdverblijf heeft of direct na renovatie van dat appartement zal hebben;</text:p>
                  </text:list-item>
                </text:list>
                <text:p text:style-name="al">
                <text:span text:style-name="nadrukcur">energielabel</text:span>: een energielabel als bedoeld in ‘bijlage I bij artikel 1 van het Besluit bouwwerken leefomgeving’;</text:p>
                <text:p text:style-name="al">
                <text:span text:style-name="nadrukcur">energiezuinige ventilatiemaatregelen</text:span>: het voor de eerste keer aanleggen van een systeem voor een CO2-gestuurde ventilatie of het voor de eerste keer aanleggen van een systeem voor balansventilatie met warmteterugwinning met een rendement van ten minste 90%;</text:p>
                <text:p text:style-name="al">
                <text:span text:style-name="nadrukcur">erkend financieel adviseur</text:span>: een geregistreerd natuurlijk persoon bij de Stichting Erkend Hypotheekadviseur;</text:p>
                <text:p text:style-name="al">
                <text:span text:style-name="nadrukcur">factuurdatum</text:span>: de datum waarop de factuur ter beschikking wordt gesteld aan de eigenaar-bewoner of gemengde vereniging;</text:p>
                <text:p text:style-name="al">
                <text:span text:style-name="nadrukcur">gemengde vereniging</text:span>: vereniging van eigenaars ten behoeve van gebouwen waarin zich ten minste één woning van een eigenaar-bewoner bevindt;</text:p>
                <text:p text:style-name="al">
                <text:span text:style-name="nadrukcur">hoofdverblijf</text:span>: een registratie in de Basisregistratie Personen op het adres van de woning waarvoor subsidie wordt aangevraagd;</text:p>
                <text:p text:style-name="al">
                <text:span text:style-name="nadrukcur">meldcode:</text:span> code behorend bij merk- en productnamen van isolatiematerialen die zijn opgenomen op de meldcodelijst van RVO en in aanmerking komen voor subsidie;</text:p>
                <text:p text:style-name="al">
                <text:span text:style-name="nadrukcur">natuurvrij maken: </text:span>het treffen van maatregelen om te borgen dat er geen beschermde dieren gedood of verstoord worden in bouwdelen die geïsoleerd worden, conform de <text:a xlink:href="https://www.provincie-utrecht.nl/sites/default/files/2022-02/Methodiek%20Natuurvriendelijk%20Isoleren.pdf" xlink:type="simple">Handreiking Natuurvriendelijk Isoleren</text:a><text:span text:style-name="nadrukcur">;</text:span></text:p>
                <text:p text:style-name="al">
                <text:span text:style-name="nadrukcur">NVI-certificaat</text:span>: een certificaat Natuurvriendelijk Isoleren. Bedrijven met een certificaat zijn te vinden op https://www.natuurvriendelijkisoleren.nl; </text:p>
                <text:p text:style-name="al">
                <text:span text:style-name="nadrukcur">slecht geïsoleerde woning</text:span>: </text:p>
                <text:list text:style-name="id1-3-2-2-11-4-2-22">
                  <text:list-item text:style-override="id1-3-2-2-11-4-2-22-1">
                    <text:number>a.</text:number>
                    <text:p text:style-name="al">een woning van een eigenaar-bewoner met een energielabelklasse D, E, F, G of een met die labelklassen vergelijkbare energetische staat, waaronder wordt verstaan een woning waarin ten minste twee van de volgende bestaande bouwdelen niet of slecht geïsoleerd zijn overeenkomstig bijlage 1;</text:p>
                    <text:list text:style-name="id1-3-2-2-11-4-2-22-1-3">
                      <text:list-item text:style-override="id1-3-2-2-11-4-2-22-1-3-1">
                        <text:number>i.</text:number>
                        <text:p text:style-name="al">de vloer en de bodem;</text:p>
                      </text:list-item>
                      <text:list-item text:style-override="id1-3-2-2-11-4-2-22-1-3-2">
                        <text:number>ii.</text:number>
                        <text:p text:style-name="al">de gevel, waaronder de spouwmuur;</text:p>
                      </text:list-item>
                      <text:list-item text:style-override="id1-3-2-2-11-4-2-22-1-3-3">
                        <text:number>iii.</text:number>
                        <text:p text:style-name="al">het dak en de zoldervloer en vlieringvloer;</text:p>
                      </text:list-item>
                      <text:list-item text:style-override="id1-3-2-2-11-4-2-22-1-3-4">
                        <text:number>iv.</text:number>
                        <text:p text:style-name="al">de ramen, panelen in kozijnen en deuren;</text:p>
                      </text:list-item>
                    </text:list>
                  </text:list-item>
                  <text:list-item text:style-override="id1-3-2-2-11-4-2-22-2">
                    <text:number>b.</text:number>
                    <text:p text:style-name="al">een woning in een gebouw waarvoor een gemengde vereniging bestaat en waarin ten minste twee van de volgende bestaande bouwdelen van het gebouw niet of slecht geïsoleerd zijn overeenkomstig bijlage 1;</text:p>
                    <text:list text:style-name="id1-3-2-2-11-4-2-22-2-3">
                      <text:list-item text:style-override="id1-3-2-2-11-4-2-22-2-3-1">
                        <text:number>i.</text:number>
                        <text:p text:style-name="al">de vloer en de bodem;</text:p>
                      </text:list-item>
                      <text:list-item text:style-override="id1-3-2-2-11-4-2-22-2-3-2">
                        <text:number>ii.</text:number>
                        <text:p text:style-name="al">de gevel, waaronder de spouwmuur;</text:p>
                      </text:list-item>
                      <text:list-item text:style-override="id1-3-2-2-11-4-2-22-2-3-3">
                        <text:number>iii.</text:number>
                        <text:p text:style-name="al">het dak en de zoldervloer en vlieringvloer;</text:p>
                      </text:list-item>
                      <text:list-item text:style-override="id1-3-2-2-11-4-2-22-2-3-4">
                        <text:number>iv.</text:number>
                        <text:p text:style-name="al">de ramen, panelen in kozijnen en deuren;</text:p>
                      </text:list-item>
                    </text:list>
                  </text:list-item>
                  <text:list-item text:style-override="id1-3-2-2-11-4-2-22-3">
                    <text:number/>
                    <text:p text:style-name="al">en waarbij de woning fysiek grenst aan het bouwdeel van het gebouw waaraan ten minste één van de voorgenomen energiebesparende isolatiemaatregelen als bedoeld in B. van de subsidieregeling, worden getroffen; </text:p>
                  </text:list-item>
                </text:list>
                <text:p text:style-name="al">
                <text:span text:style-name="nadrukcur">subsidie(deel)plafond</text:span>: het budget dat voor een bepaalde periode beschikbaar is gesteld;</text:p>
                <text:p text:style-name="al">
                <text:span text:style-name="nadrukcur">thermische schil</text:span>: thermische schil als beschreven in ISSO 82.1, zesde druk;</text:p>
                <text:p text:style-name="al">
                <text:span text:style-name="nadrukcur">UF-schuim</text:span>: ureumformaldehydeschuim, hetgeen een tweecomponentenschuim is op basis van ureumformaldehyde</text:p>
                <text:p text:style-name="al">
                <text:span text:style-name="nadrukcur">vereniging van eigenaars</text:span>: vereniging van de eigenaars als bedoeld in artikel 112, eerste lid, onderdeel e, van Boek 5 van het Burgerlijk Wetboek;</text:p>
                <text:p text:style-name="al">
                <text:span text:style-name="nadrukcur">woning</text:span>: woongelegenheid als bedoeld in artikel 1, eerste lid, van de Woningwet, waaronder tevens wordt begrepen een appartement, en als zodanig bewoond is geweest alvorens een renovatie plaatsvindt en in de basisregistratie als bedoeld in artikel 2 van de Wet basisregistratie adressen en gebouwen met een woonfunctie is geregistreerd;</text:p>
                <text:p text:style-name="al">
                <text:span text:style-name="nadrukcur">WOZ-waarde</text:span>: de op grond van de Wet waardering onroerende zaken onherroepelijke waarde van een woning;</text:p>
                <text:p text:style-name="al">
                <text:span text:style-name="nadrukcur">zeer kleine woning</text:span>: een woning waar het totale oppervlak van een bouwdeel kleiner is dan het minimaal verplichte oppervlak als bedoeld in artikel 4.5.2. derde lid van de Regeling nationale EZK- en LNV-subsidies.</text:p>
              </text:section>
            </text:section>
            <text:p text:style-name="hoofdstuk_bottom"/>
          </text:section>
          <text:section text:name="hoofdstuk_id1-3-2-2-12" text:style-name="hoofdstuk">
            <text:p text:style-name="hoofdstuk_kop"><text:span text:style-name="label">Bijlage</text:span> <text:span text:style-name="nr">1</text:span> - Overzicht slecht geïsoleerde bouwdelen </text:p>
            <text:section text:name="artikel_id1-3-2-2-12-2" text:style-name="artikel">
              <text:p text:style-name="artikel_kop_titel"><text:span text:style-name="artikel_kop_label"/> <text:span text:style-name="artikel_kop_nr"/> </text:p>
              <text:p text:style-name="al">Een bouwdeel is slecht geïsoleerd als de waardes gelijk of lager zijn dan de waardes in de rechterkolom van onderstaande tabel. </text:p>
              <text:p text:style-name="al">
              <text:span text:style-name="nadrukvet">1°. </text:span>de vloer en de bodem;</text:p>
              <text:p text:style-name="al">
              <text:span text:style-name="nadrukvet">2°. </text:span>de gevel, waaronder de spouwmuur;</text:p>
              <text:p text:style-name="al">
              <text:span text:style-name="nadrukvet">3°. </text:span>het dak en de zoldervloer en vlieringvloer;</text:p>
              <text:p text:style-name="al">
              <text:span text:style-name="nadrukvet">4°. </text:span>de ramen, panelen in kozijnen en deuren;</text:p>
              <text:section text:name="table_id1-3-2-2-12-2-7" text:style-name="table">
                <text:p text:style-name="table_top"/>
                <table:table table:style-name="tgroup">
                  <table:table-column table:style-name="id1-3-2-2-12-2-7-1-1"/>
                  <table:table-column table:style-name="id1-3-2-2-12-2-7-1-2"/>
                  <table:table-column table:style-name="id1-3-2-2-12-2-7-1-3"/>
                  <table:table-row table:style-name="row">
                    <table:table-cell table:style-name="entry" table:number-rows-spanned="1" table:number-columns-spanned="1">
                      <text:p text:style-name="table_al">
                        <text:span text:style-name="nadrukvet">Bouwdeel</text:span>
                      </text:p>
                    </table:table-cell>
                    <table:table-cell table:style-name="entry" table:number-rows-spanned="1" table:number-columns-spanned="1">
                      <text:p text:style-name="table_al">
                        <text:span text:style-name="nadrukvet">Wanneer aanpakken?</text:span>
                      </text:p>
                    </table:table-cell>
                    <table:table-cell table:style-name="entry" table:number-rows-spanned="1" table:number-columns-spanned="1">
                      <text:p text:style-name="table_al">
                        <text:span text:style-name="nadrukvet">Indicatie dikte of Rc of U-waarde</text:span>
                      </text:p>
                    </table:table-cell>
                  </table:table-row>
                  <table:table-row table:style-name="row">
                    <table:table-cell table:style-name="entry" table:number-rows-spanned="1" table:number-columns-spanned="1">
                      <text:p text:style-name="table_al">Dak en de zoldervloer en vlieringvloer</text:p>
                    </table:table-cell>
                    <table:table-cell table:style-name="entry" table:number-rows-spanned="1" table:number-columns-spanned="1">
                      <text:p text:style-name="table_al">Geen, slechte en matige dakisolatie</text:p>
                    </table:table-cell>
                    <table:table-cell table:style-name="entry" table:number-rows-spanned="1" table:number-columns-spanned="1">
                      <text:p text:style-name="table_al">Minder dan 9 cm aanwezig / een Rc ≤ 2,0</text:p>
                    </table:table-cell>
                  </table:table-row>
                  <table:table-row table:style-name="row">
                    <table:table-cell table:style-name="entry" table:number-rows-spanned="1" table:number-columns-spanned="1">
                      <text:p text:style-name="table_al">Als er geen zolder-/vlieringvloerisolatie aanwezig is</text:p>
                    </table:table-cell>
                    <table:table-cell table:style-name="entry" table:number-rows-spanned="1" table:number-columns-spanned="1">
                      <text:p text:style-name="table_al">Rc ≤ 0,5</text:p>
                    </table:table-cell>
                  </table:table-row>
                  <table:table-row table:style-name="row">
                    <table:table-cell table:style-name="entry" table:number-rows-spanned="1" table:number-columns-spanned="1">
                      <text:p text:style-name="table_al">Gevel, waaronder de spouwmuur</text:p>
                    </table:table-cell>
                    <table:table-cell table:style-name="entry" table:number-rows-spanned="1" table:number-columns-spanned="1">
                      <text:p text:style-name="table_al">Geen spouwmuurisolatie, voorzetwand of buitengevelisolatie aanwezig </text:p>
                    </table:table-cell>
                    <table:table-cell table:style-name="entry" table:number-rows-spanned="1" table:number-columns-spanned="1">
                      <text:p text:style-name="table_al">Rc ≤ 1,1</text:p>
                    </table:table-cell>
                  </table:table-row>
                  <table:table-row table:style-name="row">
                    <table:table-cell table:style-name="entry" table:number-rows-spanned="1" table:number-columns-spanned="1">
                      <text:p text:style-name="table_al">Vloer en de bodem</text:p>
                    </table:table-cell>
                    <table:table-cell table:style-name="entry" table:number-rows-spanned="1" table:number-columns-spanned="1">
                      <text:p text:style-name="table_al">Geen of slechte vloer- en bodemisolatie aanwezig</text:p>
                    </table:table-cell>
                    <table:table-cell table:style-name="entry" table:number-rows-spanned="1" table:number-columns-spanned="1">
                      <text:p text:style-name="table_al">Minder dan 5cm aanwezig, Rc ≤ 1,3</text:p>
                    </table:table-cell>
                  </table:table-row>
                  <table:table-row table:style-name="row">
                    <table:table-cell table:style-name="entry" table:number-rows-spanned="1" table:number-columns-spanned="1">
                      <text:p text:style-name="table_al">Ramen, panelen in kozijnen en deuren</text:p>
                    </table:table-cell>
                    <table:table-cell table:style-name="entry" table:number-rows-spanned="1" table:number-columns-spanned="1">
                      <text:p text:style-name="table_al">Enkel glas, oud dubbelglas en HR glas</text:p>
                    </table:table-cell>
                    <table:table-cell table:style-name="entry" table:number-rows-spanned="1" table:number-columns-spanned="1">
                      <text:p text:style-name="table_al">Ug waarde ≥ 1,6</text:p>
                    </table:table-cell>
                  </table:table-row>
                </table:table>
                <text:p text:style-name="table_bottom"/>
              </text:section>
            </text:section>
            <text:p text:style-name="hoofdstuk_bottom"/>
          </text:section>
          <text:section text:name="hoofdstuk_id1-3-2-2-13" text:style-name="hoofdstuk">
            <text:p text:style-name="hoofdstuk_kop"><text:span text:style-name="label">Bijlage</text:span> <text:span text:style-name="nr">2</text:span> - Handreiking Natuurvriendelijk isoleren </text:p>
            <text:section text:name="artikel_id1-3-2-2-13-2" text:style-name="artikel">
              <text:p text:style-name="artikel_kop_titel"><text:span text:style-name="artikel_kop_label"/> <text:span text:style-name="artikel_kop_nr"/> </text:p>
              <text:p text:style-name="al">
              <text:a xlink:href="https://www.natuurvriendelijkisoleren.nl/wp-content/uploads/2026/04/PROTOCOL-METHODIEK-NATUURVRIENDELIJK-ISOLEREN_februari-2026.pdf" xlink:type="simple">https://www.natuurvriendelijkisoleren.nl/wp-content/uploads/2026/04/PROTOCOL-METHODIEK-NATUURVRIENDELIJK-ISOLEREN_februari-2026.pdf</text:a> </text:p>
            </text:section>
            <text:p text:style-name="hoofdstuk_bottom"/>
          </text:section>
          <text:section text:name="hoofdstuk_id1-3-2-2-14" text:style-name="hoofdstuk">
            <text:p text:style-name="hoofdstuk_kop"><text:span text:style-name="label">Bijlage</text:span> <text:span text:style-name="nr">3</text:span> – Toelatingsprocedure Open huis isolatiebedrijf Zeeuws Isolatieprogramma </text:p>
            <text:section text:name="artikel_id1-3-2-2-14-2" text:style-name="artikel">
              <text:p text:style-name="artikel_kop_titel"><text:span text:style-name="artikel_kop_label"/> <text:span text:style-name="artikel_kop_nr"/> </text:p>
              <text:p text:style-name="al">Toelatingsprocedure Open huis isolatiebedrijf Zeeuws Isolatie Programma</text:p>
              <text:p text:style-name="al">Projectnaam: Zeeuws Isolatie Programma – Open huis Isolatiebedrijf</text:p>
              <text:p text:style-name="al">Publicatiedatum: 1 juli 2026 Status: definitief Versie: 1.00</text:p>
              <text:p text:style-name="al">Initiatiefnemers: Deelnemende gemeenten Zeeuws Isolatie Programma </text:p>
              <text:p text:style-name="al">Inhoudsopgave</text:p>
              <text:p text:style-name="al">1 Doel en reikwijdte. 2</text:p>
              <text:p text:style-name="al">2 Aanmelding voor de toelatingsprocedure. 2</text:p>
              <text:p text:style-name="al">2.1 Indieningsvereisten. 2</text:p>
              <text:p text:style-name="al">2.2 Opening en wijze van indienen aanmeldingen. 3</text:p>
              <text:p text:style-name="al">2.3 Beoordeling. 3</text:p>
              <text:p text:style-name="al">2.4 Percelen. 3</text:p>
              <text:p text:style-name="al">2.5 Doorlooptijd. 3</text:p>
              <text:p text:style-name="al">3 Toelatingseisen. 4</text:p>
              <text:p text:style-name="al">3.1 Minimumeisen. 4</text:p>
              <text:p text:style-name="al">3.2 Geschiktheidseisen. 4</text:p>
              <text:p text:style-name="al">3.2.1 Technische en beroepsbekwaamheid. 4</text:p>
              <text:p text:style-name="al">3.2.2 Opleiding en ervaring. 4</text:p>
              <text:p text:style-name="al">3.2.3 Verkoop en werving. 4</text:p>
              <text:p text:style-name="al">3.2.4 Financiële en economische draagkracht 4</text:p>
              <text:p text:style-name="al">3.2.5 Beroepsbevoegdheid. 4</text:p>
              <text:p text:style-name="al">3.2.6 Uitsluitingsgronden. 5</text:p>
              <text:p text:style-name="al">4 Overige bepaling. 6</text:p>
              <text:p text:style-name="al">4.1 Aansprakelijkheid. 6</text:p>
              <text:p text:style-name="al">4.2 Beëindiging van deelname aan het open huis. 6</text:p>
              <text:p text:style-name="al">4.2.1 Niet naleven van voorwaarden en eisen. 6</text:p>
              <text:p text:style-name="al">4.2.2 Wijziging van toelatingscriteria en uitvoeringsvoorwaarden. 6</text:p>
              <text:p text:style-name="al">4.2.3 Klachten over het isolatiebedrijf 6</text:p>
              <text:p text:style-name="al">5 Klachtenregeling over de open-huis-procedure. 7</text:p>
              <text:p text:style-name="al">6 Vragen. 7</text:p>
              <text:p text:style-name="al">Bijlage 1: Aanmeldgegevens Toelatingsprocedure isolatiebedrijf Zeeuws Isolatie Programma. 8</text:p>
              <text:p text:style-name="al">Bijlage 2: Samenwerkingsverklaring Toelatingsprocedure Isolatiebedrijf Zeeuws Isolatie Programma. 11</text:p>
              <text:p text:style-name="al">Bijlage 3: Programma van eisen. 13</text:p>
            </text:section>
            <text:p text:style-name="hoofdstuk_bottom"/>
          </text:section>
          <text:section text:name="hoofdstuk_id1-3-2-2-15" text:style-name="hoofdstuk">
            <text:p text:style-name="hoofdstuk_kop"><text:span text:style-name="label"/> <text:span text:style-name="nr">1.</text:span> Doel en reikwijdte</text:p>
            <text:section text:name="artikel_id1-3-2-2-15-2" text:style-name="artikel">
              <text:p text:style-name="artikel_kop_titel"><text:span text:style-name="artikel_kop_label"/> <text:span text:style-name="artikel_kop_nr"/> </text:p>
              <text:p text:style-name="al">Deze bijlage maakt onderdeel uit van de Subsidieregeling Lokale Aanpak Isolatie gemeente Sluis gemeente 2026/2027. In deze bijlage wordt de toelatingsprocedure beschreven voor bedrijven die willen worden toegelaten tot het open huis isolatiebedrijven van het Zeeuws Isolatieprogramma (ZIP).</text:p>
              <text:p text:style-name="al">Het ZIP is een subsidieprogramma voor advies en uitvoering van isolatiemaatregelen bij slecht geïsoleerde koopwoningen. Het programma wordt uitgevoerd door de deelnemende gemeenten Zeeland, met de gemeente Terneuzen als coördinerende gemeente. Het ZIP-team is werkzaam bij de gemeente Terneuzen en belast met de uitvoering van het programma.</text:p>
              <text:p text:style-name="al">Deze toelatingsprocedure is van toepassing op bedrijven die binnen de deelnemende gemeenten Zeeland isolatiemaatregelen willen en kunnen uitvoeren. Het gaat om gevelisolatie, spouwmuurisolatie, bodemisolatie, vloerisolatie en dakisolatie door middel van het inblazen of inspuiten van isolatiemateriaal.</text:p>
              <text:p text:style-name="al">Voor deze isolatiemaatregelen wordt gewerkt met een toelatingsprocedure, omdat hierbij in de praktijk extra risico’s zijn gesignaleerd voor inwoners. Daarbij gaat het onder meer om druk om snel een offerte te tekenen, onvoldoende herkenbaarheid van het bedrijf of de vertegenwoordiger en het adviseren van maatregelen die niet altijd het meest passend zijn voor de woning of de inwoner. Ook is de kwaliteit van deze maatregelen achteraf vaak minder eenvoudig zichtbaar of controleerbaar. Bij bedrijven die andere diensten uitvoeren binnen of rond het ZIP, zoals glasbedrijven, zijn deze risico’s op dit moment niet op dezelfde manier gesignaleerd. </text:p>
              <text:p text:style-name="al">Alle ondernemingen die voldoen aan de gestelde minimumeisen en voorwaarden, worden toegelaten tot het open huis. In dit document staat welke eisen en voorwaarden gelden en welke informatie nodig is voor toelating.</text:p>
              <text:p text:style-name="al">Alleen isolatiemaatregelen die zijn uitgevoerd door een bedrijf dat op grond van deze toelatingsprocedure is toegelaten, komen voor subsidie in aanmerking zoals bedoeld in F.e van de subsidieregeling. Daarbij geldt dat ook aan de overige voorwaarden van de subsidieregeling moet zijn voldaan. Toelating tot deze procedure geeft geen recht op opdrachten van de deelnemende gemeenten. De inwoner kiest zelf een bedrijf en sluit zelf een overeenkomst met het bedrijf.</text:p>
            </text:section>
            <text:p text:style-name="hoofdstuk_bottom"/>
          </text:section>
          <text:section text:name="hoofdstuk_id1-3-2-2-16" text:style-name="hoofdstuk">
            <text:p text:style-name="hoofdstuk_kop"><text:span text:style-name="label"/> <text:span text:style-name="nr">2.</text:span> Aanmelding voor de toelatingsprocedure </text:p>
            <text:section text:name="paragraaf_id1-3-2-2-16-2" text:style-name="paragraaf">
              <text:p text:style-name="paragraaf_kop"><text:span text:style-name="label"/> <text:span text:style-name="nr">2.1</text:span> Indieningsvereisten</text:p>
              <text:section text:name="structuurtekst_id1-3-2-2-16-2-2" text:style-name="structuurtekst">
                <text:p text:style-name="al">Uw aanmelding bestaat uit de volgende documenten: </text:p>
                <text:list text:style-name="id1-3-2-2-16-2-2-2">
                  <text:list-item text:style-override="id1-3-2-2-16-2-2-2-1">
                    <text:number>•</text:number>
                    <text:p text:style-name="al">Ingevuld formulier aanmeldgegevens (bijlage 1)</text:p>
                  </text:list-item>
                  <text:list-item text:style-override="id1-3-2-2-16-2-2-2-2">
                    <text:number>•</text:number>
                    <text:p text:style-name="al">Ondertekende samenwerkingsverklaring (bijlage 2) </text:p>
                  </text:list-item>
                  <text:list-item text:style-override="id1-3-2-2-16-2-2-2-3">
                    <text:number>•</text:number>
                    <text:p text:style-name="al">(kopie) uittreksel Kamer van Koophandel of handelsregister van een lidstaat van de Europese Unie of een van de overige staten die partij zijn bij de Overeenkomst betreffende de Europese Economische Ruimte</text:p>
                  </text:list-item>
                </text:list>
                <text:p text:style-name="al">U kunt zich enkel zelfstandig aanmelden. Combinatievorming en/of het beroep op de draagkracht van derden om te voldoen aan de geschiktheidseisen is niet mogelijk. De onderneming mag zich slechts eenmaal aanmelden.</text:p>
              </text:section>
            </text:section>
            <text:section text:name="paragraaf_id1-3-2-2-16-3" text:style-name="paragraaf">
              <text:p text:style-name="paragraaf_kop"><text:span text:style-name="label"/> <text:span text:style-name="nr">2.2</text:span> Opening en wijze van indienen aanmeldingen</text:p>
              <text:section text:name="structuurtekst_id1-3-2-2-16-3-2" text:style-name="structuurtekst">
                <text:p text:style-name="al">Aanmelding kan uitsluitend via:</text:p>
                <text:p text:style-name="al">isolatie@reszeeland.nl</text:p>
                <text:p text:style-name="al">Eén keer per drie maanden worden nieuwe ondernemers toegelaten. Indien op basis van de aanmeldprocedure sprake is van een volledige en geldige aanmelding, wordt het bedrijf toegelaten tot het open huis. </text:p>
              </text:section>
            </text:section>
            <text:section text:name="paragraaf_id1-3-2-2-16-4" text:style-name="paragraaf">
              <text:p text:style-name="paragraaf_kop"><text:span text:style-name="label"/> <text:span text:style-name="nr">2.3</text:span> Beoordeling </text:p>
              <text:section text:name="structuurtekst_id1-3-2-2-16-4-2" text:style-name="structuurtekst">
                <text:p text:style-name="al">Na het verzoek tot toelating worden de volgende stappen doorlopen: </text:p>
                <text:list text:style-name="id1-3-2-2-16-4-2-2">
                  <text:list-item text:style-override="id1-3-2-2-16-4-2-2-1">
                    <text:number>•</text:number>
                    <text:p text:style-name="al">Het ZIP-team controleert de ingediende documenten. Als de aanmelding onvolledig en/of onduidelijk is, kan het ZIP-team vragen om aanvulling en/of verduidelijking.</text:p>
                  </text:list-item>
                  <text:list-item text:style-override="id1-3-2-2-16-4-2-2-2">
                    <text:number>•</text:number>
                    <text:p text:style-name="al">Wanneer de aanmelding voldoet, ontvangt u per brief bericht dat u bent toegelaten tot het open huis en uw bedrijf wordt vermeld op <text:a xlink:href="http://www.zeeuwsisolatieprogramma.nl/" xlink:type="simple">www.zeeuwsisolatieprogramma.nl</text:a>. </text:p>
                  </text:list-item>
                  <text:list-item text:style-override="id1-3-2-2-16-4-2-2-3">
                    <text:number>•</text:number>
                    <text:p text:style-name="al">Inwoners kunnen vervolgens subsidie aanvragen voor uitvoering van isolatiemaatregelen door uw bedrijf. </text:p>
                  </text:list-item>
                </text:list>
              </text:section>
            </text:section>
            <text:section text:name="paragraaf_id1-3-2-2-16-5" text:style-name="paragraaf">
              <text:p text:style-name="paragraaf_kop"><text:span text:style-name="label"/> <text:span text:style-name="nr">2.4</text:span> Percelen</text:p>
              <text:section text:name="structuurtekst_id1-3-2-2-16-5-2" text:style-name="structuurtekst">
                <text:p text:style-name="al">De onderhavige toelatingsprocedure heeft betrekking op de volgende deelnemende gemeenten:</text:p>
                <text:list text:style-name="id1-3-2-2-16-5-2-2">
                  <text:list-item text:style-override="id1-3-2-2-16-5-2-2-1">
                    <text:number>1.</text:number>
                    <text:p text:style-name="al">Borsele</text:p>
                  </text:list-item>
                  <text:list-item text:style-override="id1-3-2-2-16-5-2-2-2">
                    <text:number>2.</text:number>
                    <text:p text:style-name="al">Goes</text:p>
                  </text:list-item>
                  <text:list-item text:style-override="id1-3-2-2-16-5-2-2-3">
                    <text:number>3.</text:number>
                    <text:p text:style-name="al">Hulst</text:p>
                  </text:list-item>
                  <text:list-item text:style-override="id1-3-2-2-16-5-2-2-4">
                    <text:number>4.</text:number>
                    <text:p text:style-name="al">Kapelle</text:p>
                  </text:list-item>
                  <text:list-item text:style-override="id1-3-2-2-16-5-2-2-5">
                    <text:number>5.</text:number>
                    <text:p text:style-name="al">Middelburg</text:p>
                  </text:list-item>
                  <text:list-item text:style-override="id1-3-2-2-16-5-2-2-6">
                    <text:number>6.</text:number>
                    <text:p text:style-name="al">Noord-Beveland</text:p>
                  </text:list-item>
                  <text:list-item text:style-override="id1-3-2-2-16-5-2-2-7">
                    <text:number>7.</text:number>
                    <text:p text:style-name="al">Reimerswaal</text:p>
                  </text:list-item>
                  <text:list-item text:style-override="id1-3-2-2-16-5-2-2-8">
                    <text:number>8.</text:number>
                    <text:p text:style-name="al">Sluis</text:p>
                  </text:list-item>
                  <text:list-item text:style-override="id1-3-2-2-16-5-2-2-9">
                    <text:number>9.</text:number>
                    <text:p text:style-name="al">Terneuzen</text:p>
                  </text:list-item>
                  <text:list-item text:style-override="id1-3-2-2-16-5-2-2-10">
                    <text:number>10.</text:number>
                    <text:p text:style-name="al">Tholen</text:p>
                  </text:list-item>
                  <text:list-item text:style-override="id1-3-2-2-16-5-2-2-11">
                    <text:number>11.</text:number>
                    <text:p text:style-name="al">Veere</text:p>
                  </text:list-item>
                  <text:list-item text:style-override="id1-3-2-2-16-5-2-2-12">
                    <text:number>12.</text:number>
                    <text:p text:style-name="al">Vlissingen</text:p>
                  </text:list-item>
                </text:list>
                <text:p text:style-name="al">Het werkgebied is opgedeeld in de volgende percelen:</text:p>
                <text:list text:style-name="id1-3-2-2-16-5-2-4">
                  <text:list-item text:style-override="id1-3-2-2-16-5-2-4-1">
                    <text:number>1.</text:number>
                    <text:p text:style-name="al">De Bevelanden</text:p>
                  </text:list-item>
                  <text:list-item text:style-override="id1-3-2-2-16-5-2-4-2">
                    <text:number>2.</text:number>
                    <text:p text:style-name="al">Tholen</text:p>
                  </text:list-item>
                  <text:list-item text:style-override="id1-3-2-2-16-5-2-4-3">
                    <text:number>3.</text:number>
                    <text:p text:style-name="al">Walcheren</text:p>
                  </text:list-item>
                  <text:list-item text:style-override="id1-3-2-2-16-5-2-4-4">
                    <text:number>4.</text:number>
                    <text:p text:style-name="al">Zeeuws-Vlaanderen</text:p>
                  </text:list-item>
                </text:list>
                <text:p text:style-name="al">Een perceel bestaat uit één of meerdere gemeente(s) in een aansluitend werkgebied. Voor deze indeling is gekozen om ook ondernemers die slechts in een deel van het werkgebied actief zijn, in de gelegenheid te stellen om toegelaten te worden tot deze open-huis-procedure. Ondernemers kunnen hun belangstelling tonen voor een of meerdere percelen.</text:p>
                <text:p text:style-name="al">Indien een ondernemer toegelaten wenst te worden tot het open huis dient hij aan bij aanmelding aan te geven voor welk perceel de aanmelding geldt. Het is mogelijk om toegelaten te worden tot meerdere percelen. </text:p>
                <text:p text:style-name="al">Gedurende de looptijd van het open huis kunnen er percelen bijkomen en afgaan. Ondernemers worden geïnformeerd wanneer er sprake is van een wijziging in de percelen.  </text:p>
              </text:section>
            </text:section>
            <text:section text:name="paragraaf_id1-3-2-2-16-6" text:style-name="paragraaf">
              <text:p text:style-name="paragraaf_kop"><text:span text:style-name="label"/> <text:span text:style-name="nr">2.5</text:span> Doorlooptijd </text:p>
              <text:section text:name="structuurtekst_id1-3-2-2-16-6-2" text:style-name="structuurtekst">
                <text:p text:style-name="al">Het open huis wordt opengesteld voor de duur van de subsidieregeling. De deelnemende gemeenten Zeeland behouden zich het recht voor om het open huis eerder stop te zetten.</text:p>
                <text:p text:style-name="al">Bij beëindiging van het open huis kunnen bedrijven geen aanspraak maken op kostenvergoeding, schadevergoeding of enige andere vorm van compensatie.</text:p>
              </text:section>
            </text:section>
            <text:p text:style-name="hoofdstuk_bottom"/>
          </text:section>
          <text:section text:name="hoofdstuk_id1-3-2-2-17" text:style-name="hoofdstuk">
            <text:p text:style-name="hoofdstuk_kop"><text:span text:style-name="label"/> <text:span text:style-name="nr">3.</text:span> Toelatingseisen</text:p>
            <text:section text:name="paragraaf_id1-3-2-2-17-2" text:style-name="paragraaf">
              <text:p text:style-name="paragraaf_kop"><text:span text:style-name="label"/> <text:span text:style-name="nr">3.1</text:span> Minimumeisen </text:p>
              <text:section text:name="structuurtekst_id1-3-2-2-17-2-2" text:style-name="structuurtekst">
                <text:p text:style-name="al">In deze procedure stellen de deelnemende gemeenten Zeeland  minimumeisen  om toegelaten te worden tot het open huis. U dient zich hiermee onvoorwaardelijk en zonder voorbehoud akkoord te verklaren, bij gebreke waarvan u niet toegelaten kunt worden tot de open-huis-procedure. Het is daarom belangrijk om deze eisen goed door te lezen en de bijlagen die u bij dit document rechtsgeldig te ondertekenen en in te dienen. </text:p>
                <text:p text:style-name="al"> Met de ondertekende samenwerkingsverklaring (bijlage 2) garandeert u onder meer </text:p>
                <text:p text:style-name="al">- te voldoen aan de eisen inzake uitsluiting en geschiktheid (paragraaf 3.2); </text:p>
                <text:p text:style-name="al">- te voldoen aan het Programma van Eisen (bijlage 3);</text:p>
              </text:section>
            </text:section>
            <text:section text:name="paragraaf_id1-3-2-2-17-3" text:style-name="paragraaf">
              <text:p text:style-name="paragraaf_kop"><text:span text:style-name="label"/> <text:span text:style-name="nr">3.2</text:span> Geschiktheidseisen </text:p>
              <text:section text:name="structuurtekst_id1-3-2-2-17-3-2" text:style-name="structuurtekst">
                <text:p text:style-name="al"/>
              </text:section>
            </text:section>
            <text:section text:name="paragraaf_id1-3-2-2-17-4" text:style-name="paragraaf">
              <text:p text:style-name="paragraaf_kop"><text:span text:style-name="label"/> <text:span text:style-name="nr">3.2.1</text:span> Technische en beroepsbekwaamheid</text:p>
              <text:section text:name="structuurtekst_id1-3-2-2-17-4-2" text:style-name="structuurtekst">
                <text:p text:style-name="al">Het bedrijf toont aan dat hij technisch en beroepsmatig in staat is de isolatiemaatregelen uit te voeren waarvoor toelating wordt gevraagd. Het bedrijf overlegt daartoe, voor zover van toepassing op de betreffende maatregel:</text:p>
                <text:list text:style-name="id1-3-2-2-17-4-2-2">
                  <text:list-item text:style-override="id1-3-2-2-17-4-2-2-1">
                    <text:number>•</text:number>
                    <text:p text:style-name="al">een geldig bedrijfscertificaat van een onafhankelijke en daartoe bevoegde certificerende instelling, te noemen SKG-IKOB of Insula of geldig bedrijfscertificaat van een lidstaat van de Europese Unie of een van de overige staten die partij zijn bij de Overeenkomst betreffende de Europese Economische Ruimte;</text:p>
                  </text:list-item>
                  <text:list-item text:style-override="id1-3-2-2-17-4-2-2-2">
                    <text:number>•</text:number>
                    <text:p text:style-name="al">een geldig certificaat voor het toepassen van de betreffende <text:span text:style-name="nadrukcur">isolatiemaatregel</text:span>, afgegeven op basis van de daarvoor geldende beoordelingsrichtlijn, te noemen SKG-IKOB of Insula of geldig certificaat van een lidstaat van de Europese Unie of een van de overige staten die partij zijn bij de Overeenkomst betreffende de Europese Economische Ruimte;</text:p>
                  </text:list-item>
                  <text:list-item text:style-override="id1-3-2-2-17-4-2-2-3">
                    <text:number>•</text:number>
                    <text:p text:style-name="al">een geldig NVI-certificaat en registratie op <text:a xlink:href="http://www.natuurvriendelijkisoleren.nl/" xlink:type="simple">www.natuurvriendelijkisoleren.nl</text:a>, indien de werkzaamheden vallen onder de eisen voor Natuurvriendelijk Isoleren.</text:p>
                  </text:list-item>
                </text:list>
                <text:p text:style-name="al">Bij twijfel of onvoldoende zekerheid kunnen aanvullende stukken worden opgevraagd om te beoordelen of aan de geschiktheidseisen wordt voldaan.</text:p>
              </text:section>
            </text:section>
            <text:section text:name="paragraaf_id1-3-2-2-17-5" text:style-name="paragraaf">
              <text:p text:style-name="paragraaf_kop"><text:span text:style-name="label"/> <text:span text:style-name="nr">3.2.2</text:span> Opleiding en ervaring</text:p>
              <text:section text:name="structuurtekst_id1-3-2-2-17-5-2" text:style-name="structuurtekst">
                <text:p text:style-name="al">Het bedrijf waarborgt dat medewerkers en onderaannemers die werkzaamheden uitvoeren aantoonbaar beschikken over passende instructie, opleiding of werkervaring voor de betreffende maatregel. Het bedrijf kan dit op verzoek aantonen met opleidingsbewijzen, interne instructies, werkprotocollen, certificaten of referentieprojecten.</text:p>
                <text:p text:style-name="al">Het bedrijf biedt per isolatiemaatregel minimaal twee biobased varianten aan, voor zover deze materialen voor de betreffende maatregel beschikbaar zijn.</text:p>
              </text:section>
            </text:section>
            <text:section text:name="paragraaf_id1-3-2-2-17-6" text:style-name="paragraaf">
              <text:p text:style-name="paragraaf_kop"><text:span text:style-name="label"/> <text:span text:style-name="nr">3.2.3</text:span> Verkoop en werving</text:p>
              <text:section text:name="structuurtekst_id1-3-2-2-17-6-2" text:style-name="structuurtekst">
                <text:p text:style-name="al">Het bedrijf voert geen colportage, agressieve verkoop, misleidende verkooppraktijken of andere ongewenst beïnvloedende verkooppraktijken uit.</text:p>
                <text:p text:style-name="al">Het bedrijf mag in de drie maanden voorafgaand aan de aanmelding niet bij het ZIP-team bekend zijn vanwege signalen over colportage, agressieve verkoop, misleidende verkooppraktijken of andere ongewenst beïnvloedende verkooppraktijken richting inwoners.</text:p>
                <text:p text:style-name="al">Onder colportage wordt in ieder geval verstaan het aan de deur actief aanbieden van isolatiemaatregelen waarbij de inwoner direct wordt bewogen om een overeenkomst te sluiten.</text:p>
              </text:section>
            </text:section>
            <text:section text:name="paragraaf_id1-3-2-2-17-7" text:style-name="paragraaf">
              <text:p text:style-name="paragraaf_kop"><text:span text:style-name="label"/> <text:span text:style-name="nr">3.2.4</text:span> Financiële en economische draagkracht</text:p>
              <text:section text:name="structuurtekst_id1-3-2-2-17-7-2" text:style-name="structuurtekst">
                <text:p text:style-name="al">Het bedrijf moet voldoende verzekerd zijn voor de beroeps- en bedrijfsaansprakelijkheidsrisico’s die verband houden met de uitvoering van de opdracht. Het bedrijf moet deze verzekering uiterlijk op het moment van ondertekening van de samenwerkingsverklaring hebben afgesloten. De verzekering moet dekking bieden van minimaal € 1.250.000, - per aanspraak tot ten minste € 2.500.000, - per verzekeringsjaar. </text:p>
              </text:section>
            </text:section>
            <text:section text:name="paragraaf_id1-3-2-2-17-8" text:style-name="paragraaf">
              <text:p text:style-name="paragraaf_kop"><text:span text:style-name="label"/> <text:span text:style-name="nr">3.2.5</text:span> Beroepsbevoegdheid</text:p>
              <text:section text:name="structuurtekst_id1-3-2-2-17-8-2" text:style-name="structuurtekst">
                <text:p text:style-name="al">Het bedrijf staat ingeschreven in het handelsregister van de Kamer van Koophandel of, voor een buitenlandse ondernemer, in een vergelijkbaar beroeps- of handelsregister, met activiteiten die passen bij het uitvoeren van isolatiewerkzaamheden.</text:p>
              </text:section>
            </text:section>
            <text:section text:name="paragraaf_id1-3-2-2-17-9" text:style-name="paragraaf">
              <text:p text:style-name="paragraaf_kop"><text:span text:style-name="label"/> <text:span text:style-name="nr">3.2.6</text:span> Uitsluitingsgronden</text:p>
              <text:section text:name="structuurtekst_id1-3-2-2-17-9-2" text:style-name="structuurtekst">
                <text:list text:style-name="id1-3-2-2-17-9-2-1">
                  <text:list-item text:style-override="id1-3-2-2-17-9-2-1-1">
                    <text:number>1.</text:number>
                    <text:p text:style-name="al">het isolatiebedrijf maakt zich schuldig aan de volgende zaken die verband houden met strafrechtelijke veroordelingen[1]: </text:p>
                  </text:list-item>
                  <text:list-item text:style-override="id1-3-2-2-17-9-2-1-2">
                    <text:number>a.</text:number>
                    <text:p text:style-name="al">deelneming aan een criminele organisatie;</text:p>
                  </text:list-item>
                  <text:list-item text:style-override="id1-3-2-2-17-9-2-1-3">
                    <text:number>b.</text:number>
                    <text:p text:style-name="al">omkoping;</text:p>
                  </text:list-item>
                  <text:list-item text:style-override="id1-3-2-2-17-9-2-1-4">
                    <text:number>c.</text:number>
                    <text:p text:style-name="al">fraude;</text:p>
                  </text:list-item>
                  <text:list-item text:style-override="id1-3-2-2-17-9-2-1-5">
                    <text:number>d.</text:number>
                    <text:p text:style-name="al">terroristische misdrijven of strafbare feiten in verband met terroristische activiteiten;</text:p>
                  </text:list-item>
                  <text:list-item text:style-override="id1-3-2-2-17-9-2-1-6">
                    <text:number>e.</text:number>
                    <text:p text:style-name="al">witwassen van geld of financiering van terrorisme;</text:p>
                  </text:list-item>
                  <text:list-item text:style-override="id1-3-2-2-17-9-2-1-7">
                    <text:number>f.</text:number>
                    <text:p text:style-name="al">kinderarbeid en andere vormen van mensenhandel;</text:p>
                  </text:list-item>
                  <text:list-item text:style-override="id1-3-2-2-17-9-2-1-8">
                    <text:number>2.</text:number>
                    <text:p text:style-name="al">het isolatiebedrijf voldoet niet aan alle verplichtingen met betrekking tot de betaling van belastingen of sociale premies;</text:p>
                  </text:list-item>
                  <text:list-item text:style-override="id1-3-2-2-17-9-2-1-9">
                    <text:number>3.</text:number>
                    <text:p text:style-name="al">het isolatiebedrijf maakt zich schuldig aan schending van de verplichtingen o.b.v. milieu-, sociaal- of arbeidsrecht;</text:p>
                  </text:list-item>
                  <text:list-item text:style-override="id1-3-2-2-17-9-2-1-10">
                    <text:number>4.</text:number>
                    <text:p text:style-name="al">het isolatiebedrijf verkeert in staat van faillissement of liquidatie, diens werkzaamheden zijn gestaakt, jegens hem geldt een surseance van betaling of een (faillissements-)akkoord, of de gegadigde of inschrijver verkeert in een andere vergelijkbare toestand ingevolge een soortgelijke procedure uit hoofde van op hem van toepassing zijnde wet- en regelgeving.</text:p>
                  </text:list-item>
                </text:list>
                <text:p text:style-name="al">De onder 1 bedoelde uitsluitingsgrond geldt zowel voor het bedrijf, als voor personen die lid zijn van het bestuurs-, leidinggevend of toezichthoudend orgaan van het bedrijf of daarin vertegenwoordigings-, beslissings- of controlebevoegdheid hebben en die om de genoemde redenen veroordeeld zijn bij onherroepelijk vonnis, welk vonnis niet later dan vijf jaar geleden is gewezen sinds het moment van aanmelding. </text:p>
                <text:p text:style-name="al">Bij aanmelding kan worden volstaan met het ondertekenen van de samenwerkingsverklaring (bijlage 2) waarin u verklaart dat de uitsluitingsgronden niet op u van toepassing zijn. De verklaring dient naar waarheid te worden ingevuld.</text:p>
                <text:p text:style-name="al">De uitsluitingsgronden gelden gedurende de gehele looptijd waarin het bedrijf is toegelaten tot het open huis. </text:p>
                <text:p text:style-name="al">Indien op enig moment van de deelname een uitsluitingsgrond van toepassing is/wordt, dient u dit melden. In dat geval wordt het bedrijf in staat gesteld aan te tonen dat er voldoende maatregelen zijn genomen om zijn betrouwbaarheid aan te tonen.</text:p>
              </text:section>
            </text:section>
            <text:section text:name="paragraaf_id1-3-2-2-17-10" text:style-name="paragraaf">
              <text:p text:style-name="paragraaf_kop"><text:span text:style-name="label"/> <text:span text:style-name="nr">4.</text:span> Overige bepaling</text:p>
              <text:section text:name="structuurtekst_id1-3-2-2-17-10-2" text:style-name="structuurtekst">
                <text:p text:style-name="al"/>
              </text:section>
            </text:section>
            <text:section text:name="paragraaf_id1-3-2-2-17-11" text:style-name="paragraaf">
              <text:p text:style-name="paragraaf_kop"><text:span text:style-name="label"/> <text:span text:style-name="nr">4.1</text:span> Aansprakelijkheid</text:p>
              <text:section text:name="structuurtekst_id1-3-2-2-17-11-2" text:style-name="structuurtekst">
                <text:p text:style-name="al">Het bedrijf is verantwoordelijk en aansprakelijk voor schade die ontstaat door of in verband met de uitvoering van de werkzaamheden door het bedrijf, diens personeel of ingeschakelde derden. De deelnemende gemeenten zijn geen partij bij de overeenkomst tussen inwoner en ondernemer en zijn niet aansprakelijk voor schade die voortvloeit uit de uitvoering van de werkzaamheden door het bedrijf.</text:p>
              </text:section>
            </text:section>
            <text:section text:name="paragraaf_id1-3-2-2-17-12" text:style-name="paragraaf">
              <text:p text:style-name="paragraaf_kop"><text:span text:style-name="label"/> <text:span text:style-name="nr">4.2</text:span> Beëindiging van deelname aan het open huis </text:p>
              <text:section text:name="structuurtekst_id1-3-2-2-17-12-2" text:style-name="structuurtekst">
                <text:p text:style-name="al"/>
              </text:section>
            </text:section>
            <text:section text:name="paragraaf_id1-3-2-2-17-13" text:style-name="paragraaf">
              <text:p text:style-name="paragraaf_kop"><text:span text:style-name="label"/> <text:span text:style-name="nr">4.2.1</text:span> Niet naleven van voorwaarden en eisen</text:p>
              <text:section text:name="structuurtekst_id1-3-2-2-17-13-2" text:style-name="structuurtekst">
                <text:p text:style-name="al">De deelnemende gemeenten Zeeland behouden zich het recht voor om een ondernemer te schrappen van de lijst van toegelaten ondernemingen indien tijdens de uitvoering blijkt dat de Ondernemer zich niet houdt aan het Programma van Eisen (PvE) en/of de overige eisen en voorwaarden die in het kader van dit toelatingsproces zijn gesteld, en het bedrijf daarbij in verzuim is.</text:p>
              </text:section>
            </text:section>
            <text:section text:name="paragraaf_id1-3-2-2-17-14" text:style-name="paragraaf">
              <text:p text:style-name="paragraaf_kop"><text:span text:style-name="label"/> <text:span text:style-name="nr">4.2.2</text:span> Wijziging van toelatingscriteria en uitvoeringsvoorwaarden</text:p>
              <text:section text:name="structuurtekst_id1-3-2-2-17-14-2" text:style-name="structuurtekst">
                <text:p text:style-name="al">De deelnemende gemeenten Zeeland behouden de bevoegdheid om de toelatingscriteria en uitvoeringsvoorwaarden te wijzigen of aan te scherpen als dit noodzakelijk is voor rechtmatige subsidieverstrekking, kwaliteitsborging, consumentenbescherming of fraudepreventie.</text:p>
                <text:p text:style-name="al">Als criteria of voorwaarden worden gewijzigd of aangescherpt, krijgen reeds toegelaten bedrijven in beginsel een redelijke termijn van drie maanden om aan de gewijzigde criteria of voorwaarden te voldoen. Dit geldt niet als de aard van de wijziging of de ernst van het risico een kortere termijn rechtvaardigt.</text:p>
              </text:section>
            </text:section>
            <text:section text:name="paragraaf_id1-3-2-2-17-15" text:style-name="paragraaf">
              <text:p text:style-name="paragraaf_kop"><text:span text:style-name="label"/> <text:span text:style-name="nr">4.2.3</text:span> Klachten over het isolatiebedrijf</text:p>
              <text:section text:name="structuurtekst_id1-3-2-2-17-15-2" text:style-name="structuurtekst">
                <text:p text:style-name="al">De deelnemende gemeenten kunnen deelname beëindigen bij drie gegronde klachten van een isolatiebedrijf, of eerder indien sprake is van één of meer ernstige klachten, fraude, misleiding, veiligheidsrisico’s of andere omstandigheden waardoor voortzetting niet verantwoord is. Eventuele klachten worden onderzocht door het ZIP-team, tezamen met de deelnemende gemeente van de inwoner die de klacht heeft ingediend. De ZIP-projectmanager bepaald of de klacht gegrond is. Het ZIP-team of de gemeenten kunnen daarnaast een toets uitvoeren of de inwoners tevreden zijn met de geleverde dienst. De uitkomsten van deze toets kunnen meegewogen worden bij uitsluiting. Voor het indienen van een klacht bij de gemeente wordt altijd eerst geprobeerd de klacht rechtstreeks met het bedrijf op te lossen. Deze paragraaf heeft geen betrekking op klachten in de zin van hoofdstuk 9 Awb.</text:p>
              </text:section>
            </text:section>
            <text:p text:style-name="hoofdstuk_bottom"/>
          </text:section>
          <text:section text:name="hoofdstuk_id1-3-2-2-18" text:style-name="hoofdstuk">
            <text:p text:style-name="hoofdstuk_kop"><text:span text:style-name="label"/> <text:span text:style-name="nr">5.</text:span> Klachtenregeling over de open-huis-procedure</text:p>
            <text:section text:name="artikel_id1-3-2-2-18-2" text:style-name="artikel">
              <text:p text:style-name="artikel_kop_titel"><text:span text:style-name="artikel_kop_label"/> <text:span text:style-name="artikel_kop_nr"/> </text:p>
              <text:p text:style-name="al">Bent u het niet eens met deze procedure of met een onderdeel daarvan, dan is hiervoor een klachtenmeldpunt. Uw eventuele klachten kunt u enkel per e-mail indienen op het volgende e-mailadres: <text:a xlink:href="mailto:klachten@terneuzen.nl" xlink:type="simple">klachten@terneuzen.nl</text:a>. Klachten worden behandeld volgens de klachtenprocedure van de gemeente Terneuzen. </text:p>
            </text:section>
            <text:p text:style-name="hoofdstuk_bottom"/>
          </text:section>
          <text:section text:name="hoofdstuk_id1-3-2-2-19" text:style-name="hoofdstuk">
            <text:p text:style-name="hoofdstuk_kop"><text:span text:style-name="label"/> <text:span text:style-name="nr">6.</text:span> Vragen </text:p>
            <text:section text:name="artikel_id1-3-2-2-19-2" text:style-name="artikel">
              <text:p text:style-name="artikel_kop_titel"><text:span text:style-name="artikel_kop_label"/> <text:span text:style-name="artikel_kop_nr"/> </text:p>
              <text:p text:style-name="al">Mocht er iets onduidelijk zijn in dit document of in de voorwaarden die de gemeente stelt, dan kunt u hier vragen over stellen. Vragen kunt u stellen via <text:a xlink:href="mailto:isolatie@reszeeland.nl" xlink:type="simple">isolatie@reszeeland.nl</text:a>.  </text:p>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70454</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54</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54</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Sluis</meta:user-defined>
    <meta:user-defined meta:name="OVERHEID.Informatietype/DC.type">officiële publicatie</meta:user-defined>
    <meta:user-defined meta:name="OVERHEIDop.Rubriek/DC.type">ander besluit van algemene strekking</meta:user-defined>
    <meta:user-defined meta:name="OVERHEID.Gemeente/DCTERMS.publisher">Sluis</meta:user-defined>
    <meta:user-defined meta:name="OVERHEID.Gemeente/OVERHEID.authority">Sluis</meta:user-defined>
    <meta:user-defined meta:name="OVERHEID.TaxonomieBeleidsagendaDecentraal/OVERHEID.category">Sociale zekerheid | Organisatie en beleid</meta:user-defined>
    <meta:user-defined meta:name="DC.source">Onbekend</meta:user-defined>
    <dc:language>nl</dc:language>
    <meta:user-defined meta:name="OVERHEIDop.locatietype/OVERHEIDop.gebiedsmarkering">Gemeente</meta:user-defined>
    <meta:user-defined meta:name="DC.title">Subsidieprogramma Duurzame woon- en leefomgeving Thema: Ruimte</meta:user-defined>
    <meta:user-defined meta:name="DCTERMS.W3CDTF/DCTERMS.available">2026-08-03</meta:user-defined>
    <meta:user-defined meta:name="DCTERMS.W3CDTF/OVERHEIDop.jaargang">2026</meta:user-defined>
    <meta:user-defined meta:name="OVERHEIDop.publicationIssue">370454</meta:user-defined>
    <meta:user-defined meta:name="OVERHEIDop.betreftRegeling">CVDR765326_1</meta:user-defined>
    <meta:user-defined meta:name="OVERHEIDop.GmbID/DC.identifier">gmb-2026-370454</meta:user-defined>
    <meta:user-defined meta:name="xs:date/OVERHEIDop.startdatum">2026-07-01</meta:user-defined>
    <meta:user-defined meta:name="OVERHEIDop.versieInformatie"/>
  </office:meta>
</office:document-meta>
</file>