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aanleggen van een gestuurde boring t.b.v. een warmtekoppeling op de locatie Sluinerweg 12, 7384SC Wi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28 juli 2026</text:p>
            <text:p text:style-name="common-al">Kenmerk: Z2026-00001421</text:p>
            <text:p text:style-name="common-al"/>
            <text:p text:style-name="common-al">
            <text:span text:style-name="nadrukvet">Procedure</text:span>
          </text:p>
            <text:p text:style-name="common-al">Het gaat hier om een ingediende aanvraag. Deze publicatie is bedoeld om u te informeren. Als er een besluit is genomen over dez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Meer weten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7045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5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5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21</meta:user-defined>
    <meta:user-defined meta:name="DCTERMS.abstract">Sluinerweg 12, 7384SC Wilp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aanleggen van een gestuurde boring t.b.v. een warmtekoppeling op de locatie Sluinerweg 12, 7384SC Wilp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453</meta:user-defined>
    <meta:user-defined meta:name="OVERHEIDop.GmbID/DC.identifier">gmb-2026-370453</meta:user-defined>
    <meta:user-defined meta:name="OVERHEIDop.versieInformatie"/>
  </office:meta>
</office:document-meta>
</file>