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het verwijderen van asbesthoudende golfplaten, Groeneveld 2, 2636AL Schipl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sloopmelding ontvangen waarvoor geen vergunningsplicht geldt voor de locatie Groeneveld 2, 2636AL Schipluiden. De melding is geregistreerd onder zaaknummer Z2026-00000585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7045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45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85</meta:user-defined>
    <meta:user-defined meta:name="DCTERMS.abstract">Betreft: Melding op locatie Groeneveld 2, 2636AL Schipluiden</meta:user-defined>
    <dc:language>nl</dc:language>
    <meta:user-defined meta:name="OVERHEIDop.locatietype/OVERHEIDop.gebiedsmarkering">Vlak</meta:user-defined>
    <meta:user-defined meta:name="DC.title">Sloopmelding voor het verwijderen van asbesthoudende golfplaten, Groeneveld 2, 2636AL Schipluid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452</meta:user-defined>
    <meta:user-defined meta:name="OVERHEIDop.GmbID/DC.identifier">gmb-2026-370452</meta:user-defined>
    <meta:user-defined meta:name="OVERHEIDop.versieInformatie"/>
  </office:meta>
</office:document-meta>
</file>