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aanleggen van een uitweg aan de Boerhaavelaan 63, 7002 HV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door de gemeente Doetinchem:</text:p>
            <text:p text:style-name="common-al">
            
          </text:p>
            <text:p text:style-name="common-al">Locatie:					Boerhaavelaan 63, 7002 HV Doetinchem</text:p>
            <text:p text:style-name="common-al">Omschrijving:			aanleggen van een uitweg</text:p>
            <text:p text:style-name="common-al">Dossiernummer:		gD2606005221</text:p>
            <text:p text:style-name="common-al">Datum verzending:	30-07-2026</text:p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het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044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4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4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gD2606005221</meta:user-defined>
    <meta:user-defined meta:name="DCTERMS.abstract">Omgevingsvergunning verleend voor het aanleggen van een uitweg aan de Boerhaavelaan 63, 7002 HV Doetinchem</meta:user-defined>
    <dc:language>nl</dc:language>
    <meta:user-defined meta:name="OVERHEIDop.locatietype/OVERHEIDop.gebiedsmarkering">Punt</meta:user-defined>
    <meta:user-defined meta:name="DC.title">Omgevingsvergunning verleend: aanleggen van een uitweg aan de Boerhaavelaan 63, 7002 HV Doetinche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40</meta:user-defined>
    <meta:user-defined meta:name="OVERHEIDop.GmbID/DC.identifier">gmb-2026-370440</meta:user-defined>
    <meta:user-defined meta:name="OVERHEIDop.versieInformatie"/>
  </office:meta>
</office:document-meta>
</file>