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ntheffing gebruik openbare ruimte op locatie Van Woerkomstraat 24, 6678BL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/ de burgemeester van de gemeente Overbetuwe heeft een besluit genomen voor Gebruik openbare ruimte (containers, bouwkeet, etc). Het besluit is verleend:</text:p>
            <text:p text:style-name="common-al">
            <text:span text:style-name="nadrukvet">Locatie: </text:span>Van Woerkomstraat 24, 6678BL Oosterhout</text:p>
            <text:p text:style-name="common-al">
            <text:span text:style-name="nadrukvet">Zaaknummer: </text:span>Z2026-01460</text:p>
            <text:p text:style-name="common-al">
            <text:span text:style-name="nadrukvet">Datum besluit:</text:span> 30 juli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Ontheffing gebruik openbare ruimte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11 septem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370439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43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43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verbetuwe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1460</meta:user-defined>
    <meta:user-defined meta:name="DCTERMS.abstract">Betreft: Gebruik openbare ruimte (containers, bouwkeet, etc) op locatie Van Woerkomstraat 24, 6678BL Oosterhout, vergunning verleend op 30 juli 2026 volgens reguliere voorbereidingsprocedure</meta:user-defined>
    <dc:language>nl</dc:language>
    <meta:user-defined meta:name="OVERHEIDop.locatietype/OVERHEIDop.gebiedsmarkering">Vlak</meta:user-defined>
    <meta:user-defined meta:name="DC.title">Kennisgeving besluit Ontheffing gebruik openbare ruimte op locatie Van Woerkomstraat 24, 6678BL Oosterhout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439</meta:user-defined>
    <meta:user-defined meta:name="OVERHEIDop.GmbID/DC.identifier">gmb-2026-370439</meta:user-defined>
    <meta:user-defined meta:name="OVERHEIDop.versieInformatie"/>
  </office:meta>
</office:document-meta>
</file>