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aanpassen gevel, Oude Vismarkt 26-30 en Rodeleeuwsteeg 3 Zwolle 8011TB Zwolle [Zaaknummer 0193ESUITE119957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22-07-2026</text:p>
            <text:p text:style-name="common-al">
            <text:span text:style-name="nadrukvet">Locatie:</text:span> Oude Vismarkt 26, 28, 28A en 30 en Rodeleeuwsteeg 3 Zwolle </text:p>
            <text:p text:style-name="common-al">
            <text:span text:style-name="nadrukvet">Zaakomschrijving:</text:span> het aanpassen van de gevel</text:p>
            <text:p text:style-name="common-al">
            <text:span text:style-name="nadrukvet">Zaaknummer:</text:span> 0193ESUITE119957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1995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7043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3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3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199572026</meta:user-defined>
    <meta:user-defined meta:name="DCTERMS.abstract">het aanpassen van de 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ngen beslistermijn omgevingsvergunning, aanpassen gevel, Oude Vismarkt 26-30 en Rodeleeuwsteeg 3 Zwolle 8011TB Zwolle [Zaaknummer 0193ESUITE1199572026]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432</meta:user-defined>
    <meta:user-defined meta:name="OVERHEIDop.GmbID/DC.identifier">gmb-2026-370432</meta:user-defined>
    <meta:user-defined meta:name="OVERHEIDop.versieInformatie"/>
  </office:meta>
</office:document-meta>
</file>