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geaccepteerde melding, Vreeweg 23, 8095PJ 't Loo Olde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accepteerde meldingen</text:span>
          </text:p>
            <text:p text:style-name="common-al">- Vreeweg 23 in 't Loo Oldebroek, voor het verwijderen van asbesthoudende materialen, verzonden op 30 juli 2026 (zaaknummer R2026-02030).</text:p>
            <text:p text:style-name="last-al">U kunt geen bezwaar maken tegen een geaccepteerde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37043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43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43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Oldebroek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R2026-02030</meta:user-defined>
    <meta:user-defined meta:name="DCTERMS.abstract">Betreft: Melding op locatie Vreeweg 23, 8095PJ 't Loo Oldebroek</meta:user-defined>
    <dc:language>nl</dc:language>
    <meta:user-defined meta:name="OVERHEIDop.locatietype/OVERHEIDop.gebiedsmarkering">Punt</meta:user-defined>
    <meta:user-defined meta:name="DC.title">Kennisgeving geaccepteerde melding, Vreeweg 23, 8095PJ 't Loo Oldebroek</meta:user-defined>
    <meta:user-defined meta:name="DCTERMS.W3CDTF/DCTERMS.available">2026-08-18</meta:user-defined>
    <meta:user-defined meta:name="DCTERMS.W3CDTF/OVERHEIDop.jaargang">2026</meta:user-defined>
    <meta:user-defined meta:name="OVERHEIDop.publicationIssue">370430</meta:user-defined>
    <meta:user-defined meta:name="OVERHEIDop.GmbID/DC.identifier">gmb-2026-370430</meta:user-defined>
    <meta:user-defined meta:name="OVERHEIDop.versieInformatie"/>
  </office:meta>
</office:document-meta>
</file>