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venementenvergunning Lichtjesavond Groet 2026, op vrijdag 21 augustus 2026 van 20:00 uur tot 23:00 uur optocht van parkeerterrein Heereweg naar Kerkbrink in Groet, verzenddatum 30 juli 2026 (Z2026-000015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042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2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06</meta:user-defined>
    <meta:user-defined meta:name="DCTERMS.abstract">evenementenvergunning Lichtjesavond 2026 GroetGroet, verzenddatum 28 juli 2026 (Z2026-00001506)</meta:user-defined>
    <dc:language>nl</dc:language>
    <meta:user-defined meta:name="OVERHEIDop.locatietype/OVERHEIDop.gebiedsmarkering">Punt</meta:user-defined>
    <meta:user-defined meta:name="DC.title">Gemeente Bergen, verleende evenementenvergunning Lichtjesavond Groet 2026, op vrijdag 21 augustus 2026 van 20:00 uur tot 23:00 uur optocht van parkeerterrein Heereweg naar Kerkbrink in Groet, verzenddatum 30 juli 2026 (Z2026-00001506)</meta:user-defined>
    <meta:user-defined meta:name="DCTERMS.W3CDTF/DCTERMS.available">2026-08-03</meta:user-defined>
    <meta:user-defined meta:name="DCTERMS.W3CDTF/OVERHEIDop.jaargang">2026</meta:user-defined>
    <meta:user-defined meta:name="OVERHEIDop.publicationIssue">370429</meta:user-defined>
    <meta:user-defined meta:name="OVERHEIDop.GmbID/DC.identifier">gmb-2026-370429</meta:user-defined>
    <meta:user-defined meta:name="OVERHEIDop.versieInformatie"/>
  </office:meta>
</office:document-meta>
</file>