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tijdelijke afwijking van de regels voor kamerverhuur (10 jaar) aan Lupinesingel 542, 2403 EB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tijdelijke afwijking van de regels voor kamerverhuur (10 jaar) aan Lupinesingel 542, 2403 EB Alphen aan den Rijn, geregistreerd onder nr. 04843917782.</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2-06-2026. De gemeente neemt daarover waarschijnlijk voor 28-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041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1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1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17782</meta:user-defined>
    <meta:user-defined meta:name="DCTERMS.abstract">Verlenging beslistermijn voor het tijdelijke afwijking van de regels voor kamerverhuur (10 jaar) aan Lupinesingel 542, 2403 EB Alphen aan den Rijn</meta:user-defined>
    <dc:language>nl</dc:language>
    <meta:user-defined meta:name="OVERHEIDop.locatietype/OVERHEIDop.gebiedsmarkering">Punt</meta:user-defined>
    <meta:user-defined meta:name="DC.title">Verlenging beslistermijn voor het tijdelijke afwijking van de regels voor kamerverhuur (10 jaar) aan Lupinesingel 542, 2403 EB Alphen aan den Rijn</meta:user-defined>
    <meta:user-defined meta:name="DCTERMS.W3CDTF/DCTERMS.available">2026-08-03</meta:user-defined>
    <meta:user-defined meta:name="DCTERMS.W3CDTF/OVERHEIDop.jaargang">2026</meta:user-defined>
    <meta:user-defined meta:name="OVERHEIDop.publicationIssue">370417</meta:user-defined>
    <meta:user-defined meta:name="OVERHEIDop.GmbID/DC.identifier">gmb-2026-370417</meta:user-defined>
    <meta:user-defined meta:name="OVERHEIDop.versieInformatie"/>
  </office:meta>
</office:document-meta>
</file>