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rommelmarkt op 06-09-2026 in Roskamstraat e.o., Gijsbrechtstraat en Roskamstraat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Gijsbrechtstraat en Roskamstraat te Alkmaar<text:span text:style-name="nadrukvet">; </text:span>het organiseren van een buurtrommelmarkt op 06-09-2026 in Roskamstraat e.o.</text:p>
            <text:p text:style-name="common-al">
            
          </text:p>
            <text:p text:style-name="common-al">Datum ontvangst: 10-07-2026</text:p>
            <text:p text:style-name="common-al">Zaaknummer: 00001393128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040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3128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rommelmarkt op 06-09-2026 in Roskamstraat e.o., Gijsbrechtstraat en Roskamstraat te Alkmaa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05</meta:user-defined>
    <meta:user-defined meta:name="OVERHEIDop.GmbID/DC.identifier">gmb-2026-370405</meta:user-defined>
    <meta:user-defined meta:name="OVERHEIDop.versieInformatie"/>
  </office:meta>
</office:document-meta>
</file>