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1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Verzamelverkeersbesluit voor het intrekken van parkeerplaatsen voor het opladen van elektrische voertuigen</text:p>
      <text:section text:name="regeling_id1-3-2" text:style-name="regeling">
        <text:section text:name="aanhef_id1-3-2-1" text:style-name="aanhef">
          <text:section text:name="afkondiging_id1-3-2-1-1" text:style-name="afkondiging">
            <text:p text:style-name="afkondiging_top"/>
            <text:p text:style-name="al">Ruimte / Mobiliteit / 2026-2586001</text:p>
            <text:p text:style-name="al"/>
            <text:p text:style-name="al">Het college van burgemeester en wethouders van Maastricht neemt een verzamelverkeersbesluit voor het intrekken van twee parkeerplaatsen voor het opladen van elektrische voertuigen voor 13 locaties.</text:p>
            <text:p text:style-name="al"/>
            <text:p text:style-name="al">
            <text:span text:style-name="nadrukvet">Overwegingen</text:span>
          </text:p>
            <text:p text:style-name="al">De gemeente Maastricht heeft in 2016 een contract afgesloten met Charge Point Operator (CPO) Allego voor de plaatsing van publieke laadpalen. Dit contract loopt in juni 2026 af en wordt niet verlengd. De binnen dit contract geplaatste laadpalen worden verwijderd.</text:p>
            <text:p text:style-name="al">Voor de in dit besluit genoemde locaties wordt geen vervangende openbare laadpaal op dezelfde locatie geplaatst. De laadvraag wordt opgevangen door bestaande en/of toekomstige openbare laadlocaties in de omgeving. Bij het plaatsen van nieuwe laadpalen in de afgelopen periode is rekening gehouden met de aanstaande verwijdering van de laadpalen van Allego.</text:p>
            <text:p text:style-name="al">Op de locaties waarop dit besluit betrekking heeft, zijn twee parkeerplaatsen aangewezen als parkeerplaatsen uitsluitend bestemd voor het opladen van elektrische voertuigen. Door deze aanwijzing zijn de betreffende parkeerplaatsen niet beschikbaar voor regulier parkeren.</text:p>
            <text:p text:style-name="al">Het intrekken van de aanwijzing van de parkeerplaatsen dient het doelmatig gebruik van de weg en het waarborgen van de bruikbaarheid daarvan als bedoeld in artikel 2, eerste lid, onder c en d, van de Wegenverkeerswet 1994. Het is daarom wenselijk om de aanwijzing van deze parkeerplaatsen als parkeerplaatsen uitsluitend bestemd voor het opladen van elektrische voertuigen in te trekken en de parkeerplaatsen weer beschikbaar te maken voor algemeen parkeren, voor zover ter plaatse geen andere parkeerregulering geldt.</text:p>
            <text:p text:style-name="al">Overeenkomstig artikel 24 van het BABW zijn de te nemen verkeersmaatregelen besproken met de Districtchef van politiedistrict Maastricht.</text:p>
            <text:p text:style-name="al"/>
            <text:p text:style-name="al">
            <text:span text:style-name="nadrukvet">Laadlocaties waarop dit besluit betrekking heeft</text:span>
          </text:p>
            <text:list text:style-name="id1-3-2-1-1-13">
              <text:list-item text:style-override="id1-3-2-1-1-13-1">
                <text:number>1.</text:number>
                <text:p text:style-name="al">Adelbert van Scharnlaan L 1, naast zijgevel Dokter Willemstraat 71</text:p>
              </text:list-item>
              <text:list-item text:style-override="id1-3-2-1-1-13-2">
                <text:number>2.</text:number>
                <text:p text:style-name="al">Athoslaan 12</text:p>
              </text:list-item>
              <text:list-item text:style-override="id1-3-2-1-1-13-3">
                <text:number>3.</text:number>
                <text:p text:style-name="al">Boschstraat 80</text:p>
              </text:list-item>
              <text:list-item text:style-override="id1-3-2-1-1-13-4">
                <text:number>4.</text:number>
                <text:p text:style-name="al">Gaetano Martinolaan 75</text:p>
              </text:list-item>
              <text:list-item text:style-override="id1-3-2-1-1-13-5">
                <text:number>5.</text:number>
                <text:p text:style-name="al">Haspengouw 35</text:p>
              </text:list-item>
              <text:list-item text:style-override="id1-3-2-1-1-13-6">
                <text:number>6.</text:number>
                <text:p text:style-name="al">Herbenusstraat 190</text:p>
              </text:list-item>
              <text:list-item text:style-override="id1-3-2-1-1-13-7">
                <text:number>7.</text:number>
                <text:p text:style-name="al">Heugemerweg, tussen huisnummers 57 en 59</text:p>
              </text:list-item>
              <text:list-item text:style-override="id1-3-2-1-1-13-8">
                <text:number>8.</text:number>
                <text:p text:style-name="al">Jac Thijssedomein, ter hoogte van parkeerplaatsen Aubeldomein 20 A</text:p>
              </text:list-item>
              <text:list-item text:style-override="id1-3-2-1-1-13-9">
                <text:number>9.</text:number>
                <text:p text:style-name="al">Limmelderweg 1, zuidoostzijde parkeerterrein P+R Noord 1</text:p>
              </text:list-item>
              <text:list-item text:style-override="id1-3-2-1-1-13-10">
                <text:number>10.</text:number>
                <text:p text:style-name="al">Pallashof, naast Neptunushof 48</text:p>
              </text:list-item>
              <text:list-item text:style-override="id1-3-2-1-1-13-11">
                <text:number>11.</text:number>
                <text:p text:style-name="al">Roserije 500, parkeerterrein sporthal De Heeg</text:p>
              </text:list-item>
              <text:list-item text:style-override="id1-3-2-1-1-13-12">
                <text:number>12.</text:number>
                <text:p text:style-name="al">Tongerseweg 2</text:p>
              </text:list-item>
              <text:list-item text:style-override="id1-3-2-1-1-13-13">
                <text:number>13.</text:number>
                <text:p text:style-name="al">Vrijthof 32</text:p>
              </text:list-item>
            </text:list>
            <text:p text:style-name="al"/>
            <text:p text:style-name="al">
            <text:span text:style-name="nadrukvet">BESLUITEN:</text:span>
          </text:p>
            <text:list text:style-name="id1-3-2-1-1-16">
              <text:list-item text:style-override="id1-3-2-1-1-16-1">
                <text:number>1.</text:number>
                <text:p text:style-name="al">Alle  eerder genomen verkeersbesluiten, voor zover daarbij op bovengenoemde locaties twee parkeerplaatsen zijn aangewezen als parkeerplaatsen uitsluitend bestemd voor het opladen van elektrische voertuigen, worden ingetrokken.</text:p>
              </text:list-item>
              <text:list-item text:style-override="id1-3-2-1-1-16-2">
                <text:number>2.</text:number>
                <text:p text:style-name="al">Voor zover op de in dit besluit genoemde locaties parkeerplaatsen zijn aangewezen als parkeerplaatsen uitsluitend bestemd voor het opladen van elektrische voertuigen, worden deze aanwijzingen ingetrokken.</text:p>
              </text:list-item>
              <text:list-item text:style-override="id1-3-2-1-1-16-3">
                <text:number>3.</text:number>
                <text:p text:style-name="al">De bijbehorende borden E4 van Bijlage I van het RVV 1990 met onderbord “alleen opladen elektrische voertuigen” en onderbord OB504, dan wel borden E8c van Bijlage I van het RVV 1990 met onderbord OB504, worden verwijderd.</text:p>
              </text:list-item>
              <text:list-item text:style-override="id1-3-2-1-1-16-4">
                <text:number>4.</text:number>
                <text:p text:style-name="al">De betreffende parkeerplaatsen worden weer beschikbaar voor algemeen gebruik.</text:p>
              </text:list-item>
            </text:list>
            <text:p text:style-name="al"/>
            <text:p text:style-name="al">
            <text:span text:style-name="nadrukvet">Gelet op:</text:span>
          </text:p>
            <text:list text:style-name="id1-3-2-1-1-19">
              <text:list-item text:style-override="id1-3-2-1-1-19-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dat deze bevoegdheid op grond van “Mandaatregeling Gemeente Maastricht 2010” is gemandateerd aan het afdelingshoofd Mobiliteit;</text:p>
              </text:list-item>
              <text:list-item text:style-override="id1-3-2-1-1-19-2">
                <text:number>•</text:number>
                <text:p text:style-name="al">artikel 15, lid 1, van de WVW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list-item>
              <text:list-item text:style-override="id1-3-2-1-1-19-3">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19-4">
                <text:number>•</text:number>
                <text:p text:style-name="al">artikel 14 van het BABW, wordt de plaatsing van onderborden, zoals bedoeld in artikel 8, lid 2 en lid 3 van het BABW, in het betrokken verkeersbesluit tot uitdrukking gebracht.</text:p>
              </text:list-item>
            </text:list>
            <text:p text:style-name="al"/>
            <text:p text:style-name="al"/>
            <text:p text:style-name="al">Namens het college van burgemeester en wethouders van Maastricht,</text:p>
            <text:p text:style-name="al">Wethouder Noteborn,</text:p>
            <text:p text:style-name="al">voor deze,</text:p>
            <text:p text:style-name="al"/>
            <text:p text:style-name="al">E. Westbroek</text:p>
            <text:p text:style-name="al">Teammanager Mobiliteit</text:p>
            <text:p text:style-name="al"/>
            <text:p text:style-name="al">
            <text:span text:style-name="nadrukcur">(Deze brief is digitaal goedgekeurd en daarom niet met de hand ondertekend)</text:span>
          </text:p>
            <text:p text:style-name="al"/>
            <text:p text:style-name="al">Maastricht, 3 augustus 2026</text:p>
            <text:p text:style-name="al"/>
            <text:p text:style-name="al">
            <text:span text:style-name="nadrukvet">Bezwaar en voorlopige voorziening</text:span>
          </text:p>
            <text:p text:style-name="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al"/>
            <text:p text:style-name="al">U kunt het bezwaarschrift digitaal of schriftelijk indienen.</text:p>
            <text:p text:style-name="al"/>
            <text:p text:style-name="al">Als u het bezwaarschrift digitaal wilt indienen, kunt u dit doen via <text:a xlink:href="https://www.gemeentemaastricht.nl/bezwaarschrift-indienen" xlink:type="simple">https://www.gemeentemaastricht.nl/bezwaarschrift-indienen</text:a>. U vindt hier een formulier waarmee u bezwaar kunt maken. </text:p>
            <text:p text:style-name="al"/>
            <text:p text:style-name="al">U kunt het bezwaarschrift ook per post indienen. </text:p>
            <text:p text:style-name="al"/>
            <text:p text:style-name="al">Het bezwaarschrift moet worden ondertekend en moet ten minste bevatten:</text:p>
            <text:p text:style-name="al">.    de naam en het adres van de indiener;</text:p>
            <text:p text:style-name="al">.    de dagtekening;</text:p>
            <text:p text:style-name="al">.    een omschrijving van het besluit waartegen het bezwaar is gericht;</text:p>
            <text:p text:style-name="al">.    de gronden van het bezwaar.</text:p>
            <text:p text:style-name="al">Wij verzoeken u in het bezwaarschrift ook uw telefoonnummer en (zo mogelijk) uw </text:p>
            <text:p text:style-name="al">e-mailadres te vermelden.</text:p>
            <text:p text:style-name="al"/>
            <text:p text:style-name="al">Het bezwaarschrift moet worden gericht aan het college van Burgemeester en wethouders van Maastricht, Postbus 1992, 6201 BZ  Maastricht.</text:p>
            <text:p text:style-name="al"/>
            <text:p text:style-name="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al">Van de verzoeker van een voorlopige voorziening wordt een griffierecht geheven. U wordt door de griffie van de rechtbank geïnformeerd over de hoogte van het griffierecht en de wijze van betaling.</text:p>
            <text:p text:style-name="al"/>
            <text:p text:style-name="al">U kunt ook digitaal een voorlopige voorziening indienen bij genoemde rechtbank via http://loket.rechtspraak.nl/bestuursrecht. Daarvoor moet u wel beschikken over een elektronische handtekening (DigiD). Kijk op de genoemde site voor de precieze voorwaarden.</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7040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0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0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tricht</meta:user-defined>
    <meta:user-defined meta:name="OVERHEID.Gemeente/OVERHEID.authority">Maastricht</meta:user-defined>
    <meta:user-defined meta:name="OVERHEID.Informatietype/DC.type">officiële publicatie</meta:user-defined>
    <meta:user-defined meta:name="OVERHEIDop.Rubriek/DC.type">verkeersbesluit of -mededeling</meta:user-defined>
    <meta:user-defined meta:name="OVERHEID.Gemeente/DCTERMS.publisher">Maastri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Maastricht - intrekken parkeerplaatsen voor het opladen van elektrische voertuigen - Diverse locatie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2586001</meta:user-defined>
    <meta:user-defined meta:name="OVERHEIDop.verkeersbordcode">E4</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zamelverkeersbesluit voor het intrekken van parkeerplaatsen voor het opladen van elektrische voertuigen</meta:user-defined>
    <meta:user-defined meta:name="DCTERMS.W3CDTF/DCTERMS.available">2026-08-03</meta:user-defined>
    <meta:user-defined meta:name="DCTERMS.W3CDTF/OVERHEIDop.jaargang">2026</meta:user-defined>
    <meta:user-defined meta:name="OVERHEIDop.publicationIssue">370402</meta:user-defined>
    <meta:user-defined meta:name="OVERHEIDop.GmbID/DC.identifier">gmb-2026-370402</meta:user-defined>
    <meta:user-defined meta:name="OVERHEIDop.versieInformatie"/>
  </office:meta>
</office:document-meta>
</file>