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07-2026 hebben wij een vergunning verleend voor het houden van een evenement (Vogelschieten Erve Hartgerink op 21 augustus 2026) op het adres Oude Rijssenseweg 20 7475SN Markelo, Deze vergunning staat ingeschreven onder zaaknummer 0000110408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036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6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6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4086</meta:user-defined>
    <meta:user-defined meta:name="DCTERMS.abstract">het houden van een evenement (Vogelschieten Erve Hartgerink op 21 augustus 2026)</meta:user-defined>
    <dc:language>nl</dc:language>
    <meta:user-defined meta:name="OVERHEIDop.locatietype/OVERHEIDop.gebiedsmarkering">Punt</meta:user-defined>
    <meta:user-defined meta:name="DC.title">Op 30-07-2026 hebben wij een vergunning verleend voor het houden van een evenement (Vogelschieten Erve Hartgerink op 21 augustus 2026) op het adres Oude Rijssenseweg 20 7475SN Markelo, Deze vergunning staat ingeschreven onder zaaknummer 00001104086.</meta:user-defined>
    <meta:user-defined meta:name="DCTERMS.W3CDTF/DCTERMS.available">2026-08-03</meta:user-defined>
    <meta:user-defined meta:name="DCTERMS.W3CDTF/OVERHEIDop.jaargang">2026</meta:user-defined>
    <meta:user-defined meta:name="OVERHEIDop.publicationIssue">370362</meta:user-defined>
    <meta:user-defined meta:name="OVERHEIDop.GmbID/DC.identifier">gmb-2026-370362</meta:user-defined>
    <meta:user-defined meta:name="OVERHEIDop.versieInformatie"/>
  </office:meta>
</office:document-meta>
</file>