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rstelbesluit op de verleende omgevingsvergunning gD25020017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olgende herstelbesluit op de verleende omgevingsvergunning is verleend: </text:p>
            <text:p text:style-name="common-al"/>
            <text:p text:style-name="common-al">Locatie: Doetinchemseweg 2A en 2B in Wehl</text:p>
            <text:p text:style-name="common-al">Omschrijving: Herstelbesluit op de omgevingsvergunning voor het stallen van caravans en opslag van goederen in een kassencomplex aan de Doetinchemseweg 2A en 2B in Wehl.</text:p>
            <text:p text:style-name="common-al">Dossiernummer: gD2502001723</text:p>
            <text:p text:style-name="common-al">Datum verzending: 23-07-2026</text:p>
            <text:p text:style-name="common-al">
            <text:span text:style-name="nadrukvet">Terinzagelegging </text:span>
          </text:p>
            <text:p text:style-name="common-al">De stukken liggen tot zes weken na de datum verzending ter inzage. U kunt de stukken digitaal bekijken bij de gemeentewinkel, loket bouwen en wonen. Hiervoor moet u eerst een afspraak maken met het loket bouwen en wonen, telefoonnummer (0314) 377377.</text:p>
            <text:p text:style-name="common-al">
            <text:span text:style-name="nadrukvet">Bezwaar</text:span>
          </text:p>
            <text:p text:style-name="common-al">Bent u het niet eens met de verleende vergunning? Dan kunt u als belanghebbende een bezwaarschrift bij ons indienen. Dit moet binnen zes weken nadat de vergunning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uw naam en adres</text:p>
            <text:p text:style-name="common-al">• het besluit waartegen u bezwaar maakt (met nummer)</text:p>
            <text:p text:style-name="common-al">• de datum van uw brief en uw handtekening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7035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5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5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Herstelbesluit op de verleende omgevingsvergunning gD2502001723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356</meta:user-defined>
    <meta:user-defined meta:name="OVERHEIDop.GmbID/DC.identifier">gmb-2026-370356</meta:user-defined>
    <meta:user-defined meta:name="OVERHEIDop.versieInformatie"/>
  </office:meta>
</office:document-meta>
</file>