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2 bomen nabij Holtingerbrink 91 en 93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22 juli 2026, <text:span text:style-name="nadrukvet">nabij Holtingerbrink 91 en 93</text:span>, het kappen van 2 bomen (2026-1949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7034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4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4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1949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vergunning voor het kappen van 2 bomen nabij Holtingerbrink 91 en 93 te Emm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344</meta:user-defined>
    <meta:user-defined meta:name="OVERHEIDop.GmbID/DC.identifier">gmb-2026-370344</meta:user-defined>
    <meta:user-defined meta:name="OVERHEIDop.versieInformatie"/>
  </office:meta>
</office:document-meta>
</file>