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prichten van een garage op de locatie Getekend Gebied te , ingekomen 9 juli 2026, DSO nummer 2026070901370, zaaknummer ODIJ-Z-26-185212</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oprichten van een garage op de locatie Getekend Gebied te .</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3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033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3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3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oprichten van een garage op de locatie Getekend Gebied te , ingekomen 9 juli 2026, DSO nummer 2026070901370, zaaknummer ODIJ-Z-26-185212</meta:user-defined>
    <meta:user-defined meta:name="DCTERMS.W3CDTF/DCTERMS.available">2026-08-03</meta:user-defined>
    <meta:user-defined meta:name="DCTERMS.W3CDTF/OVERHEIDop.jaargang">2026</meta:user-defined>
    <meta:user-defined meta:name="OVERHEIDop.publicationIssue">370338</meta:user-defined>
    <meta:user-defined meta:name="OVERHEIDop.GmbID/DC.identifier">gmb-2026-370338</meta:user-defined>
    <meta:user-defined meta:name="OVERHEIDop.versieInformatie"/>
  </office:meta>
</office:document-meta>
</file>