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Starterstraat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27 juli 2026 van een melding zoals bedoeld in hoofdstuk 4 van het Besluit activiteiten leefomgeving (Bal). De melding betreft het toepassen van 520 m³ grond t.b.v. graafwerkzaamheden i.v.m. de aanleg van een binnentuin ter plaatse. De locatie betreft <text:span text:style-name="nadrukvet">Starterstraat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820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033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toepassen van 520 m³ grond t.b.v. graafwerkzaamheden i.v.m. de aanleg van een binnentuin ter plaatse. </meta:user-defined>
    <dc:language>nl</dc:language>
    <meta:user-defined meta:name="OVERHEIDop.locatietype/OVERHEIDop.gebiedsmarkering">Lijn</meta:user-defined>
    <meta:user-defined meta:name="DC.title">Kennisgeving melding milieubelastende activiteit(en), Starterstraat te Den Haa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32</meta:user-defined>
    <meta:user-defined meta:name="OVERHEIDop.GmbID/DC.identifier">gmb-2026-370332</meta:user-defined>
    <meta:user-defined meta:name="OVERHEIDop.versieInformatie"/>
  </office:meta>
</office:document-meta>
</file>