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dakopbouw en dakkapel aan Laan van Altena 11 2613AG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an van Altena 11 2613AG Delft | het realiseren van een dakopbouw en dakkapel | 30-07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671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032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2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32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71</meta:user-defined>
    <meta:user-defined meta:name="DCTERMS.abstract">Nieuw te realiseren dakopbouw + dakkapel aan de Laan van Altena 11 te Delft</meta:user-defined>
    <dc:language>nl</dc:language>
    <meta:user-defined meta:name="OVERHEIDop.locatietype/OVERHEIDop.gebiedsmarkering">Vlak</meta:user-defined>
    <meta:user-defined meta:name="DC.title">Aanvraag vergunning voor het realiseren van een dakopbouw en dakkapel aan Laan van Altena 11 2613AG Delf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325</meta:user-defined>
    <meta:user-defined meta:name="OVERHEIDop.GmbID/DC.identifier">gmb-2026-370325</meta:user-defined>
    <meta:user-defined meta:name="OVERHEIDop.versieInformatie"/>
  </office:meta>
</office:document-meta>
</file>