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behandelen, regelen en meten van aardga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maken bekend, dat zij de melding voor het behandelen, regelen en meten van aardgas hebben ontvangen en geaccepteerd van:</text:p>
            <text:p text:style-name="last-al">
            <text:span text:style-name="nadrukvet">Hoekk Gerichtenweg/ Zuiderzeestraatweg Oost, Elburg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lburg</text:p>
            </table:table-cell>
            <table:table-cell office:value-type="string" table:style-name="header.C">
              <text:p text:style-name="headerright"><text:span text:style-name="nr">Nr. 370324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324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324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lburg</meta:user-defined>
    <meta:user-defined meta:name="OVERHEID.Gemeente/OVERHEID.authority">E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6-00001335</meta:user-defined>
    <meta:user-defined meta:name="DCTERMS.abstract">Default Publicatiesjabloo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OVERHEIDop.locatietype/OVERHEIDop.gebiedsmarkering">Vlak</meta:user-defined>
    <meta:user-defined meta:name="DC.title">melding voor het behandelen, regelen en meten van aardgas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324</meta:user-defined>
    <meta:user-defined meta:name="OVERHEIDop.GmbID/DC.identifier">gmb-2026-370324</meta:user-defined>
    <meta:user-defined meta:name="OVERHEIDop.versieInformatie"/>
  </office:meta>
</office:document-meta>
</file>