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de bodem met een kwaliteit boven de interventiewaarde bodemkwaliteit aan Stadhouderslaan 41 te So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
              <text:span text:style-name="nadrukvet"> Bekendmaking melding op de Stadhouderslaan 41 in Soest</text:span>
            </text:span>
          </text:p>
            <text:p text:style-name="common-al">Het college van burgemeester en wethouders van de gemeente Soest heeft op 21 juli 2026 van Stedin Netbeheer B.V. te een melding ontvangen op basis van artikel 4.1225 van het Besluit </text:p>
            <text:p text:style-name="common-al">activiteiten leefomgeving (Bal). Deze melding gaat over het graven in de bodem met een kwaliteit boven de interventiewaarde bodemkwalitei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a xlink:href="mailto:vergunningverleningbodem@odu.nl" xlink:type="simple"><text:span text:style-name="nadrukondlijn">vergunningverleningbodem@odu.nl</text:span></text:a>. Vermeldt u hierbij ons zaakkenmerk: Z/26/2047283.</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031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1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1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7283</meta:user-defined>
    <dc:language>nl</dc:language>
    <meta:user-defined meta:name="OVERHEIDop.locatietype/OVERHEIDop.gebiedsmarkering">Adres</meta:user-defined>
    <meta:user-defined meta:name="DC.title">Melding voor het graven in de bodem met een kwaliteit boven de interventiewaarde bodemkwaliteit aan Stadhouderslaan 41 te Soest</meta:user-defined>
    <meta:user-defined meta:name="DCTERMS.W3CDTF/DCTERMS.available">2026-08-05</meta:user-defined>
    <meta:user-defined meta:name="DCTERMS.W3CDTF/OVERHEIDop.jaargang">2026</meta:user-defined>
    <meta:user-defined meta:name="OVERHEIDop.publicationIssue">370312</meta:user-defined>
    <meta:user-defined meta:name="OVERHEIDop.GmbID/DC.identifier">gmb-2026-370312</meta:user-defined>
    <meta:user-defined meta:name="OVERHEIDop.versieInformatie"/>
  </office:meta>
</office:document-meta>
</file>