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functiewijziging in verband met het realiseren van een recreatiewoning op de locatie Haarlemmerstraat 56  te Zandvoort, verzonden 30 juli 2026, DSO nummer 2025122201569, zaaknummer ODIJ-Z-25-17386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functiewijziging in verband met het realiseren van een recreatiewoning op de locatie Haarlemmerstraat 56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030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5DSOV0662</meta:user-defined>
    <dc:language>nl</dc:language>
    <meta:user-defined meta:name="DC.title">Toestemming voor functiewijziging in verband met het realiseren van een recreatiewoning op de locatie Haarlemmerstraat 56  te Zandvoort, verzonden 30 juli 2026, DSO nummer 2025122201569, zaaknummer ODIJ-Z-25-173860</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612</meta:user-defined>
    <meta:user-defined meta:name="OVERHEIDop.publicationIssue">370306</meta:user-defined>
    <meta:user-defined meta:name="OVERHEIDop.GmbID/DC.identifier">gmb-2026-370306</meta:user-defined>
    <meta:user-defined meta:name="OVERHEIDop.versieInformatie"/>
  </office:meta>
</office:document-meta>
</file>