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realiseren van een datacenter gebouw van 8292 m² en 18 meter hoog aan Boerhaaveweg 10, 2408 AD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30-07-2026 </text:span>een omgevingsvergunning verleend. De gemeente geeft hiermee toestemming voor het realiseren van een datacenter gebouw van 8292 m² en 18 meter hoog aan Boerhaaveweg 10, 2408 AD Alphen aan den Rijn, geregistreerd onder nr. 04843840789.</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028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8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8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40789</meta:user-defined>
    <meta:user-defined meta:name="DCTERMS.abstract">Verleende vergunning voor het realiseren van een datacenter gebouw van 8292 m² en 18 meter hoog aan Boerhaaveweg 10, 2408 AD Alphen aan den Rijn</meta:user-defined>
    <dc:language>nl</dc:language>
    <meta:user-defined meta:name="OVERHEIDop.locatietype/OVERHEIDop.gebiedsmarkering">Punt</meta:user-defined>
    <meta:user-defined meta:name="DC.title">Verleende vergunning voor het realiseren van een datacenter gebouw van 8292 m² en 18 meter hoog aan Boerhaaveweg 10, 2408 AD Alphen aan den Rijn</meta:user-defined>
    <meta:user-defined meta:name="DCTERMS.W3CDTF/DCTERMS.available">2026-08-03</meta:user-defined>
    <meta:user-defined meta:name="DCTERMS.W3CDTF/OVERHEIDop.jaargang">2026</meta:user-defined>
    <meta:user-defined meta:name="OVERHEIDop.publicationIssue">370288</meta:user-defined>
    <meta:user-defined meta:name="OVERHEIDop.GmbID/DC.identifier">gmb-2026-370288</meta:user-defined>
    <meta:user-defined meta:name="OVERHEIDop.versieInformatie"/>
  </office:meta>
</office:document-meta>
</file>