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office:automatic-styles>
  <office:body>
    <office:text>
      <text:p text:style-name="new_page_staatscourant"/>
      <text:p text:style-name="single-kop-titel">Mededeling voornemen grondverhuur en vestigen huurafhankelijk opstalrecht </text:p>
      <text:section text:name="zakelijke-mededeling_id1-3-2" text:style-name="zakelijke-mededeling">
        <text:section text:name="zakelijke-mededeling-tekst_id1-3-2-1" text:style-name="zakelijke-mededeling-tekst">
          <text:section text:name="tekst_id1-3-2-1-1" text:style-name="tekst">
            <text:p text:style-name="common-al">De gemeente Soest is voornemens een stuk grond nabij de T-splitsing van de Dolderseweg en het Berkenlaantje, kadastraal bekend als gemeente Soest, sectie F, nummer 1002 ged., met een oppervlakte van ca. 64 m², te verhuren en een huurafhankelijk opstalrecht te vestigen ten behoeve van een mobiele telecomprovider.  </text:p>
            <text:p text:style-name="common-al">Op de beoogde locatie is de realisatie van een nieuw opstelpunt voorzien. De bestaande rechten van de huurder met betrekking tot een nabijgelegen opstelpunt zijn opgezegd. Om de dekkingsgraad te kunnen blijven garanderen en vanwege de vereiste technische situering, achten wij de aanleg van een nieuw opstelpunt op deze locatie noodzakelijk.</text:p>
            <text:p text:style-name="common-al">Voorts achten wij uitgifte aan de beoogde huurder noodzakelijk in het kader van het algemeen belang. Telecomaanbieders hebben op grond van wet- en regelgeving de verplichting om een landelijk dekkend en betrouwbaar netwerk te realiseren. De uitbreiding op deze locatie draagt direct bij aan het voldoen aan deze verplichting.    </text:p>
            <text:p text:style-name="common-al">Op basis van het voorgaande, beschouwen wij de beoogde huurder als de enige geschikte gegadigde voor de aangewezen locatie.</text:p>
            <text:p text:style-name="common-al">De gemeente zal na een wachttijd van 20 kalenderdagen na de datum van deze publicatie uitvoering geven aan haar voornemen. Bent u van mening dat u ook in de gelegenheid moet worden gesteld om de grond te huren en derhalve als gegadigde dient te worden aangemerkt voor de te verhuren grond, dan dient u dat binnen voornoemde termijn gemotiveerd en schriftelijk aan te geven bij de gemeente Soest, onder vermelding van zaaknummer 670397. U kunt hiertoe een e-mail sturen naar het cluster Projecten &amp; Vastgoed via <text:a xlink:href="mailto:vastgoed@soest.nl" xlink:type="simple"><text:span text:style-name="nadrukondlijn">vastgoed@soest.nl</text:span></text:a>. </text:p>
            <text:p text:style-name="common-al">Zet in uw e-mail tenminste de volgende informatie:</text:p>
            <text:list text:style-name="id1-3-2-1-1-7">
              <text:list-item text:style-override="id1-3-2-1-1-7-1">
                <text:number>•</text:number>
                <text:p text:style-name="al">de datum van publicatie en welk voornemen tot verhuur het betreft;</text:p>
              </text:list-item>
              <text:list-item text:style-override="id1-3-2-1-1-7-2">
                <text:number>•</text:number>
                <text:p text:style-name="al">uw naam, adres en woonplaats;</text:p>
              </text:list-item>
              <text:list-item text:style-override="id1-3-2-1-1-7-3">
                <text:number>•</text:number>
                <text:p text:style-name="al">waarom u van mening bent dat u ook als gegadigde moet worden aangemerkt;</text:p>
              </text:list-item>
              <text:list-item text:style-override="id1-3-2-1-1-7-4">
                <text:number>•</text:number>
                <text:p text:style-name="al">als u voor iemand anders uw motivatie indient, bijvoorbeeld namens een bedrijf, stuur dan een machtiging mee.</text:p>
              </text:list-item>
            </text:list>
            <text:p text:style-name="common-al">Tegen de voorgenomen verhuur kan geen zienswijze of bezwaar worden ingediend dan wel beroep worden ingesteld in de zin van de Algemene wet bestuursrecht.</text:p>
            <text:p text:style-name="last-al">Het feit dat een voornemen tot verhuur bekend wordt gemaakt, betekent niet dat de gemeente al definitief tot verhuur van het stuk grond besloten heeft en/of dat met de beoogde huurder al volledige overeenstemming is berei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7028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8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8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Mededeling voornemen grondverhuur en vestigen huurafhankelijk opstalrecht</meta:user-defined>
    <meta:user-defined meta:name="DCTERMS.W3CDTF/DCTERMS.available">2026-08-05</meta:user-defined>
    <meta:user-defined meta:name="DCTERMS.W3CDTF/OVERHEIDop.jaargang">2026</meta:user-defined>
    <meta:user-defined meta:name="OVERHEIDop.publicationIssue">370283</meta:user-defined>
    <meta:user-defined meta:name="OVERHEIDop.GmbID/DC.identifier">gmb-2026-370283</meta:user-defined>
    <meta:user-defined meta:name="OVERHEIDop.versieInformatie"/>
  </office:meta>
</office:document-meta>
</file>