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en houden van de recreatieve fietstochten Tempo Soest Gildefeesten op 23 en 24 augustus 2026 vanaf het Gildeterrein aan de Ferd. Huycklaan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ietstocht Gildefeesten 2026</text:span>
          </text:p>
            <text:p text:style-name="common-al">De burgemeester van Soest maakt bekend dat hij op 29 juli 2026 (verzonden 29 juli 2026) op grond van artikel 2:25 van de Algemene Plaatselijke Verordening Soest vergunning heeft verleend voor het organiseren en houden van de recreatieve fietstochten Tempo Soest Gildefeesten op zondag 23 augustus 2026 en maandag 24 augustus 2026 vanaf het Gildeterrein aan de Ferd. Huycklaan.</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publicatiedatum </text:span>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last-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02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5603  </meta:user-defined>
    <dc:language>nl</dc:language>
    <meta:user-defined meta:name="OVERHEIDop.locatietype/OVERHEIDop.gebiedsmarkering">Weg</meta:user-defined>
    <meta:user-defined meta:name="DC.title">Toestemming voor het organiseren en houden van de recreatieve fietstochten Tempo Soest Gildefeesten op 23 en 24 augustus 2026 vanaf het Gildeterrein aan de Ferd. Huycklaan te Soest</meta:user-defined>
    <meta:user-defined meta:name="DCTERMS.W3CDTF/DCTERMS.available">2026-08-05</meta:user-defined>
    <meta:user-defined meta:name="DCTERMS.W3CDTF/OVERHEIDop.jaargang">2026</meta:user-defined>
    <meta:user-defined meta:name="OVERHEIDop.publicationIssue">370269</meta:user-defined>
    <meta:user-defined meta:name="OVERHEIDop.GmbID/DC.identifier">gmb-2026-370269</meta:user-defined>
    <meta:user-defined meta:name="OVERHEIDop.versieInformatie"/>
  </office:meta>
</office:document-meta>
</file>