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tijdelijk huisvesten van maximaal 19 arbeidsmigranten (legalisatieaanvraag), Zwingel 8B,4926DC in Lage Zwaluwe</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tijdelijk huisvesten van maximaal 19 arbeidsmigranten (legalisatieaanvraag) op de locatie Zwingel 8B, 4926DC in Lage Zwaluwe. De aanvraag is geregistreerd onder zaaknummer 2026-1367.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1367</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tijdelijk huisvesten van maximaal 19 arbeidsmigranten (legalisatieaanvraag), Zwingel 8B,4926DC in Lage Zwaluwe</meta:user-defined>
    <meta:user-defined meta:name="DCTERMS.W3CDTF/DCTERMS.available">2026-08-06</meta:user-defined>
    <meta:user-defined meta:name="DCTERMS.W3CDTF/OVERHEIDop.jaargang">2026</meta:user-defined>
    <meta:user-defined meta:name="OVERHEIDop.publicationIssue">370248</meta:user-defined>
    <meta:user-defined meta:name="OVERHEIDop.GmbID/DC.identifier">gmb-2026-370248</meta:user-defined>
    <meta:user-defined meta:name="OVERHEIDop.versieInformatie"/>
  </office:meta>
</office:document-meta>
</file>