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Bremstraat 42-H 1031ER Amsterdam, Van der Pekstraat 95-H 1031 CV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23 bomen en het snoeien van 4 bomen (diverse tuinen vd Pekstraat)</text:p>
            <text:p text:style-name="common-al">Besluit: verleend</text:p>
            <text:p text:style-name="common-al">Besluit verzonden op: 30-07-2026</text:p>
            <text:p text:style-name="common-al">Zaakadres: Bremstraat 42-H 1031ER Amsterdam, Van der Pekstraat 95-H 1031 CV Amsterdam</text:p>
            <text:p text:style-name="common-al">Zaaknummer: Z2026-017566</text:p>
            <text:p text:style-name="common-al">DSO-nummer: 2026042000551</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wabovergunningensdn@amsterdam.nl?Subject=Dossiernummer Z2026-017566" xlink:type="simple">wabovergunningensdn@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30-07-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022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2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2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17566</meta:user-defined>
    <meta:user-defined meta:name="DCTERMS.abstract">kappen van 23 bomen en het snoeien van 4 bomen (diverse tuinen vd Pekstraat)</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Besluit omgevingsvergunning reguliere procedure vellen van een houtopstand (kap) verleend Bremstraat 42-H 1031ER Amsterdam, Van der Pekstraat 95-H 1031 CV Amsterdam</meta:user-defined>
    <meta:user-defined meta:name="DCTERMS.W3CDTF/DCTERMS.available">2026-08-03</meta:user-defined>
    <meta:user-defined meta:name="DCTERMS.W3CDTF/OVERHEIDop.jaargang">2026</meta:user-defined>
    <meta:user-defined meta:name="OVERHEIDop.publicationIssue">370229</meta:user-defined>
    <meta:user-defined meta:name="OVERHEIDop.GmbID/DC.identifier">gmb-2026-370229</meta:user-defined>
    <meta:user-defined meta:name="OVERHEIDop.versieInformatie"/>
  </office:meta>
</office:document-meta>
</file>