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Flikkezijlsterweg t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de gemeente Eemsdelta een aanvraag ontvangen voor het vervangen en verzwaren van geleidewerken Eelwerderbrug op de locatie Flikkezijlsterweg te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02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940</meta:user-defined>
    <meta:user-defined meta:name="DCTERMS.abstract">29 juli 2026 voor het vervangen en verzwaren van geleidewerken Eelwerderbrug op de locatie Flikkezijlsterweg te Appingedam.</meta:user-defined>
    <dc:language>nl</dc:language>
    <meta:user-defined meta:name="OVERHEIDop.locatietype/OVERHEIDop.gebiedsmarkering">Vlak</meta:user-defined>
    <meta:user-defined meta:name="DC.title">Kennisgeving ontvangst aanvraag omgevingsvergunning Flikkezijlsterweg te Appinge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228</meta:user-defined>
    <meta:user-defined meta:name="OVERHEIDop.GmbID/DC.identifier">gmb-2026-370228</meta:user-defined>
    <meta:user-defined meta:name="OVERHEIDop.versieInformatie"/>
  </office:meta>
</office:document-meta>
</file>