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het uitbreiden van de winkelruimte aan Graaf Hendrik III plein 35 4819CJ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uitbreiden van de winkelruimte aan Graaf Hendrik III plein 35 4819CJ Breda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Technische bouwactiviteit</text:p>
            <text:p text:style-name="common-al">De gemeente Breda heeft op 30-07-2026 besloten om de beslissing uit te stellen. Hierdoor wordt de beslistermijn opgeschort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196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02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965</meta:user-defined>
    <meta:user-defined meta:name="DCTERMS.abstract">het uitbreiden van de winkelruimte</meta:user-defined>
    <dc:language>nl</dc:language>
    <meta:user-defined meta:name="OVERHEIDop.locatietype/OVERHEIDop.gebiedsmarkering">Vlak</meta:user-defined>
    <meta:user-defined meta:name="DC.title">Opschorten beslistermijn voor het uitbreiden van de winkelruimte aan Graaf Hendrik III plein 35 4819CJ Breda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226</meta:user-defined>
    <meta:user-defined meta:name="OVERHEIDop.GmbID/DC.identifier">gmb-2026-370226</meta:user-defined>
    <meta:user-defined meta:name="OVERHEIDop.versieInformatie"/>
  </office:meta>
</office:document-meta>
</file>