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abij Zeesluizen 17, 9936HX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gemeente Eemsdelta een aanvraag ontvangen voor het vervangen en verzwaren van geleidewerk van de zeesluis op de locatie nabij Zeesluizen 17, 9936HX Farm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02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39</meta:user-defined>
    <meta:user-defined meta:name="DCTERMS.abstract">29 juli 2026 voor het vervangen en verzwaren van geleidewerk van de zeesluis op de locatie nabij Zeesluizen 17, 9936HX Farmsum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nabij Zeesluizen 17, 9936HX Farm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223</meta:user-defined>
    <meta:user-defined meta:name="OVERHEIDop.GmbID/DC.identifier">gmb-2026-370223</meta:user-defined>
    <meta:user-defined meta:name="OVERHEIDop.versieInformatie"/>
  </office:meta>
</office:document-meta>
</file>