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leggen en gebruiken van een gesloten bodemenergie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, dat zij de melding aanleggen en gebruiken van een gesloten bodemenergiesysteem hebben ontvangen en geaccepteerd van:</text:p>
            <text:p text:style-name="common-al">
            <text:span text:style-name="nadrukvet">Nieuweweg 7, 8085 SR Doornspijk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7022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334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DC.title">aanleggen en gebruiken van een gesloten bodemenergiesystee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222</meta:user-defined>
    <meta:user-defined meta:name="OVERHEIDop.GmbID/DC.identifier">gmb-2026-370222</meta:user-defined>
    <meta:user-defined meta:name="OVERHEIDop.versieInformatie"/>
  </office:meta>
</office:document-meta>
</file>