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voor de locatie Schenkeldijk en Oudlandsedijk te Dinteloord.</text:p>
      <text:section text:name="zakelijke-mededeling_id1-3-2" text:style-name="zakelijke-mededeling">
        <text:section text:name="zakelijke-mededeling-tekst_id1-3-2-1" text:style-name="zakelijke-mededeling-tekst">
          <text:section text:name="tekst_id1-3-2-1-1" text:style-name="tekst">
            <text:p text:style-name="common-al">Besluit op een omgevingsvergunning voor de locatie Schenkeldijk en Oudlandsedijk te Dinteloord.</text:p>
            <text:p text:style-name="common-al">
            
          </text:p>
            <text:p text:style-name="common-al">De gemeente Steenbergen heeft op 30 juli 2026  een besluit op een aanvraag omgevingsvergunning genomen. De gemeente geeft hiermee toestemming voor het in stand houden van het bestaande schouwpad tot maximaal twee jaar na het verstrijken van de exploitatietermijn van 'Windpark Karolinapolder' op de percelen gelegen op bovenstaand adres. Het betreft een besluit tot verlening van een omgevingsvergunning voor een buitenplanse omgevingsplanactiviteit (bopa). Het besluit is op 30-07-2026 naar de aanvrager toegezonden en is geregistreerd onder 0851Z260300000012</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10 septem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7022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2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51Z260300000012</meta:user-defined>
    <dc:language>nl</dc:language>
    <meta:user-defined meta:name="DC.title">Besluit op een omgevingsvergunning voor de locatie Schenkeldijk en Oudlandsedijk te Dinteloord.</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605</meta:user-defined>
    <meta:user-defined meta:name="OVERHEIDop.publicationIssue">370220</meta:user-defined>
    <meta:user-defined meta:name="OVERHEIDop.GmbID/DC.identifier">gmb-2026-370220</meta:user-defined>
    <meta:user-defined meta:name="OVERHEIDop.versieInformatie"/>
  </office:meta>
</office:document-meta>
</file>