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aanleggen van glasvezelkabel, Rijksweg 121 D 214, 5121 RD 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ilze en Rijen maken bekend dat zij op 29-07-2026 een aanvraag omgevingsvergunning hebben ontvangen voor het aanleggen van glasvezelkabel op het adres Rijksweg 121 D 214, 5121 RD Rijen (1187267)</text:p>
            <text:p text:style-name="common-al">.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7021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1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1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118726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, het aanleggen van glasvezelkabel, Rijksweg 121 D 214, 5121 RD Rij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218</meta:user-defined>
    <meta:user-defined meta:name="OVERHEIDop.GmbID/DC.identifier">gmb-2026-370218</meta:user-defined>
    <meta:user-defined meta:name="OVERHEIDop.versieInformatie"/>
  </office:meta>
</office:document-meta>
</file>