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ouwen van een mestbassin, Bantsterschans 10, 8449 EE Terband, Verzoeklocatie 20260629014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Bantsterschans 10, 8449 EE Terband, Verzoeklocatie 2026062901420.</text:p>
            <text:p text:style-name="common-al">
            
          </text:p>
            <text:p text:style-name="common-al">Burgemeester en wethouders van Heerenveen maken bekend dat zij een melding hebben ontvangen met betrekking tot het bouwen van een mestbassi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94208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021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1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1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7152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bouwen van een mestbassin, Bantsterschans 10, 8449 EE Terband, Verzoeklocatie 2026062901420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210</meta:user-defined>
    <meta:user-defined meta:name="OVERHEIDop.GmbID/DC.identifier">gmb-2026-370210</meta:user-defined>
    <meta:user-defined meta:name="OVERHEIDop.versieInformatie"/>
  </office:meta>
</office:document-meta>
</file>