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Onderlangs, 3958 CT Amerongen, vervangen uitkijkplatform Amerongse Bovenpolder (RX2026-00001938, 30 juli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Onderlangs, 3958 CT Amerongen, vervangen uitkijkplatform Amerongse Bovenpolder (RX2026-00001938, 30 juli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7019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9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9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1938</meta:user-defined>
    <meta:user-defined meta:name="DCTERMS.abstract">Onderlangs, 3958 CT Amerongen, vervangen uitkijkplatform Amerongse Bovenpolder (RX2026-00001938, 30 juli 2026)</meta:user-defined>
    <dc:language>nl</dc:language>
    <meta:user-defined meta:name="OVERHEIDop.locatietype/OVERHEIDop.gebiedsmarkering">Vlak</meta:user-defined>
    <meta:user-defined meta:name="DC.title">Gemeente Utrechtse Heuvelrug, ingediende aanvraag omgevingsvergunning - Onderlangs, 3958 CT Amerongen, vervangen uitkijkplatform Amerongse Bovenpolder (RX2026-00001938, 30 juli 2026)</meta:user-defined>
    <meta:user-defined meta:name="DCTERMS.W3CDTF/DCTERMS.available">2026-08-03</meta:user-defined>
    <meta:user-defined meta:name="DCTERMS.W3CDTF/OVERHEIDop.jaargang">2026</meta:user-defined>
    <meta:user-defined meta:name="OVERHEIDop.publicationIssue">370198</meta:user-defined>
    <meta:user-defined meta:name="OVERHEIDop.GmbID/DC.identifier">gmb-2026-370198</meta:user-defined>
    <meta:user-defined meta:name="OVERHEIDop.versieInformatie"/>
  </office:meta>
</office:document-meta>
</file>