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ewtonstraat 31, 2562 KC 's-Gravenhage, Newtonstraat 35, 2562 KC 's-Gravenhage, Newtonstraat 33, 2562 KC 's-Gravenhage, Newtonstraat 27, 2562 KC 's-Gravenhage, Newt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Newtonstraat 25-27 en 31-35 tot 6 woningen</text:p>
            <text:p text:style-name="common-al"/>
            <text:p text:style-name="common-al">Ons kenmerk: VTH2026-6533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ewtonstraat 31, 2562 KC 's-Gravenhage, Newtonstraat 35, 2562 KC 's-Gravenhage, Newtonstraat 33, 2562 KC 's-Gravenhage, Newtonstraat 27, 2562 KC 's-Gravenhage, Newtonstraat 25, 2562 K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9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019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9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9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335</meta:user-defined>
    <meta:user-defined meta:name="DCTERMS.abstract">het veranderen van de panden Newtonstraat 25-27 en 31-35 tot 6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Newtonstraat 31, 2562 KC 's-Gravenhage, Newtonstraat 35, 2562 KC 's-Gravenhage, Newtonstraat 33, 2562 KC 's-Gravenhage, Newtonstraat 27, 2562 KC 's-Gravenhage, Newto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194</meta:user-defined>
    <meta:user-defined meta:name="OVERHEIDop.GmbID/DC.identifier">gmb-2026-370194</meta:user-defined>
    <meta:user-defined meta:name="OVERHEIDop.versieInformatie"/>
  </office:meta>
</office:document-meta>
</file>