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een werk, niet zijnde bouwwerk, of werkzaamheid, Europalaan,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uitvoeren van een werk, niet zijnde bouwwerk, of werkzaamheid, aan de Europalaan te Brunssum.</text:p>
            <text:p text:style-name="common-al">Dossiernummer: 20267739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en met 10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01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voeren van een werk, niet zijnde bouwwerk, of werkzaamheid, Europalaan, Brunssum</meta:user-defined>
    <meta:user-defined meta:name="DCTERMS.W3CDTF/DCTERMS.available">2026-08-05</meta:user-defined>
    <meta:user-defined meta:name="DCTERMS.W3CDTF/OVERHEIDop.jaargang">2026</meta:user-defined>
    <meta:user-defined meta:name="OVERHEIDop.publicationIssue">370189</meta:user-defined>
    <meta:user-defined meta:name="OVERHEIDop.GmbID/DC.identifier">gmb-2026-370189</meta:user-defined>
    <meta:user-defined meta:name="OVERHEIDop.versieInformatie"/>
  </office:meta>
</office:document-meta>
</file>