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, voor het wijzigen en verduurzamen van de gevels en het plaatsen van een luifel aan de woning, Vikinghof 11 2132 TN Hoofd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ierbij maken wij bekend de volgende aanvraag te hebben ontvangen voor een omgevingsvergunning:</text:p>
            <text:p text:style-name="common-al">10-07-2026, voor het wijzigen en verduurzamen van de gevels en het plaatsen van een luifel aan de woning, Vikinghof 11 2132 TN Hoofddorp</text:p>
            <text:p text:style-name="last-al">Deze bekendmaking is niet meer dan een mededeling. U kunt de aanvraag nog niet inzien. Ook kunt u nog geen zienswijze of bezwaar indienen. Dit kan pas als wij een (ontwerp)besluit nemen op de aanvraag. Dit (ontwerp)besluit maken wij dan ook bek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70184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18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18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413594942</meta:user-defined>
    <meta:user-defined meta:name="DCTERMS.abstract">voor het wijzigen en verduurzamen van de gevels en het plaatsen van een luifel aan 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omgevingsvergunning, voor het wijzigen en verduurzamen van de gevels en het plaatsen van een luifel aan de woning, Vikinghof 11 2132 TN Hoofddorp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184</meta:user-defined>
    <meta:user-defined meta:name="OVERHEIDop.GmbID/DC.identifier">gmb-2026-370184</meta:user-defined>
    <meta:user-defined meta:name="OVERHEIDop.versieInformatie"/>
  </office:meta>
</office:document-meta>
</file>