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 voor het organiseren van Sinterklaasintocht in Dokkum op 14 november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heeft gemeente Noardeast-Fryslân een aanvraag ontvangen voor een evenementenvergunning op het perceel De Zijl Dokkum, op de Markt te Dokkum. De aanvraag is geregistreerd onder zaaknummer 2026-200896. De aanvraag betreft het organiseren van Sinterklaasintocht in Dokkum op 14 november 2026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een aanvraag binnen is gekomen voor een evenementenvergunning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017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200896</meta:user-defined>
    <meta:user-defined meta:name="DCTERMS.abstract">Aanvraag evenementenvergunning voor het organiseren van Sinterklaasintocht in Dokkum op 14 november 2026 op het perceel De Zijl Dokkum, op de Markt te Dokkum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Ontvangst aanvraag evenementenvergunning voor het organiseren van Sinterklaasintocht in Dokkum op 14 november 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177</meta:user-defined>
    <meta:user-defined meta:name="OVERHEIDop.GmbID/DC.identifier">gmb-2026-370177</meta:user-defined>
    <meta:user-defined meta:name="OVERHEIDop.versieInformatie"/>
  </office:meta>
</office:document-meta>
</file>