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verleend Rustenburgerstraat 333-3 1072GR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het realiseren van een constructieve doorbraak op de derde verdieping.</text:p>
            <text:p text:style-name="common-al">Besluit: verleend</text:p>
            <text:p text:style-name="common-al">Besluit verzonden op: 30-07-2026</text:p>
            <text:p text:style-name="common-al">Zaakadres: Rustenburgerstraat 333-3 1072GR Amsterdam</text:p>
            <text:p text:style-name="common-al">Zaaknummer: Z2026-025790</text:p>
            <text:p text:style-name="common-al">DSO-nummer: 2026061102052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vth.administratie.sdz@amsterdam.nl?Subject=Dossiernummer Z2026-025790" xlink:type="simple">vth.administratie.sdz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30-07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0173</text:span><text:line-break/><text:date style:data-style-name="dag" text:fixed="true" text:date-value="2026-08-03"/><text:line-break/><text:date style:data-style-name="jaar" text:fixed="true" text:date-value="2026-08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0173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0173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25790</meta:user-defined>
    <meta:user-defined meta:name="DCTERMS.abstract">realiseren van een constructieve doorbraak op de derde verdieping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mgevingsvergunning reguliere procedure verleend Rustenburgerstraat 333-3 1072GR Amsterdam</meta:user-defined>
    <meta:user-defined meta:name="DCTERMS.W3CDTF/DCTERMS.available">2026-08-03</meta:user-defined>
    <meta:user-defined meta:name="DCTERMS.W3CDTF/OVERHEIDop.jaargang">2026</meta:user-defined>
    <meta:user-defined meta:name="OVERHEIDop.publicationIssue">370173</meta:user-defined>
    <meta:user-defined meta:name="OVERHEIDop.GmbID/DC.identifier">gmb-2026-370173</meta:user-defined>
    <meta:user-defined meta:name="OVERHEIDop.versieInformatie"/>
  </office:meta>
</office:document-meta>
</file>