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abij Schoolstraat 2a, 3258AX Den Bommel</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een aanvraag ontvangen voor een omgevingsvergunning betreffende het plaatsen van een tijdelijke woonunit op locatie nabij Schoolstraat 2a, 3258AX Den Bommel. De aanvraag is geregistreerd onder zaaknummer Z2026-01227.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01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27</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nabij Schoolstraat 2a, 3258AX Den Bommel</meta:user-defined>
    <meta:user-defined meta:name="DCTERMS.W3CDTF/DCTERMS.available">2026-08-11</meta:user-defined>
    <meta:user-defined meta:name="DCTERMS.W3CDTF/OVERHEIDop.jaargang">2026</meta:user-defined>
    <meta:user-defined meta:name="OVERHEIDop.publicationIssue">370172</meta:user-defined>
    <meta:user-defined meta:name="OVERHEIDop.GmbID/DC.identifier">gmb-2026-370172</meta:user-defined>
    <meta:user-defined meta:name="OVERHEIDop.versieInformatie"/>
  </office:meta>
</office:document-meta>
</file>