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 Voskuilerdijk (nabij rotonde Rondweg) in Hattem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Besluit activiteiten leefomgeving</text:span>
          </text:p>
            <text:p text:style-name="common-al">- Voskuilerdijk (nabij rotonde Rondweg) in Hattemerbroek, voor het eenmalig opslaan van één partij grond of baggerspecie, ontvangen op 14 juli 2026 (zaaknummer R2026-02027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7015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5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5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027</meta:user-defined>
    <meta:user-defined meta:name="DCTERMS.abstract">Betreft: Melding op locatie Voskuilerdijk (nabij rotonde Rondweg) in Hattemerbroek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Kennisgeving geaccepteerde melding Voskuilerdijk (nabij rotonde Rondweg) in Hattemerbroe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158</meta:user-defined>
    <meta:user-defined meta:name="OVERHEIDop.GmbID/DC.identifier">gmb-2026-370158</meta:user-defined>
    <meta:user-defined meta:name="OVERHEIDop.versieInformatie"/>
  </office:meta>
</office:document-meta>
</file>