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Frans van Mierisstraat 87-1 1071R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splitsen van één zelfstandige woning op de bel-etage en de eerste verdieping naar één zelfstandige woning op de bel-etage en twee zelfstandige woningen op de eerste verdieping, het dichtzetten van de trapsparing op de eerste verdieping, het maken van een constructieve muurdoorbraken op de bel-etage, het maken van drie constructieve muurdoorbraken op de eerste verdieping en het maken van een franc balkon aan de achtergevel ter hoogte van de bel-etage</text:p>
            <text:p text:style-name="common-al">Besluit: vergunning ingetrokken</text:p>
            <text:p text:style-name="common-al">Besluit verzonden op: 30-07-2026</text:p>
            <text:p text:style-name="common-al">Zaakadres: Frans van Mierisstraat 87-1 1071RN Amsterdam</text:p>
            <text:p text:style-name="common-al">Zaaknummer: Z2025-055141</text:p>
            <text:p text:style-name="common-al">DSO-nummer: 202512240068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5-05514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30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015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5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15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5141</meta:user-defined>
    <meta:user-defined meta:name="DCTERMS.abstract">bouwkundig splitsen van één zelfstandige woning de bel-etage en de eerste verdieping naar één zelfstandige woning op de bel-etage en twee zelfsta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gunning ingetrokken Frans van Mierisstraat 87-1 1071R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151</meta:user-defined>
    <meta:user-defined meta:name="OVERHEIDop.GmbID/DC.identifier">gmb-2026-370151</meta:user-defined>
    <meta:user-defined meta:name="OVERHEIDop.versieInformatie"/>
  </office:meta>
</office:document-meta>
</file>