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Hoge Akkerweg 6 en 8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27-07-2026</text:p>
            <text:p text:style-name="common-al">- <text:span text:style-name="nadrukvet">Hoge Akkerweg 6 en 8 te Someren,</text:span> inzake het omzetten van 2 bedrijfswoningen naar plattelandswoningen.</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Afwijken van de regels omgevingspla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7014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4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4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54157</meta:user-defined>
    <meta:user-defined meta:name="DCTERMS.abstract">Omzetten 2 bedrijfswoningen naar plattelandswoningen Hoge Akkerweg 6 en 8 </meta:user-defined>
    <dc:language>nl</dc:language>
    <meta:user-defined meta:name="OVERHEIDop.locatietype/OVERHEIDop.effectgebied">Vlak</meta:user-defined>
    <meta:user-defined meta:name="DC.title">Verlenen omgevingsvergunning Hoge Akkerweg 6 en 8 te Someren</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7603</meta:user-defined>
    <meta:user-defined meta:name="OVERHEIDop.publicationIssue">370143</meta:user-defined>
    <meta:user-defined meta:name="OVERHEIDop.GmbID/DC.identifier">gmb-2026-370143</meta:user-defined>
    <meta:user-defined meta:name="OVERHEIDop.versieInformatie"/>
  </office:meta>
</office:document-meta>
</file>