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oprichten van 20 bedrijfsunits en het aanleggen van twee in-/uitritten, Vlotlaan 901 t/m 939 (aangevraagd als Vlotlaan nabij 912A)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30 juli 2026.</text:p>
            <text:p text:style-name="common-al">
            <text:span text:style-name="nadrukvet">Dossiernummer: </text:span>Z2026-00003257</text:p>
            <text:p text:style-name="common-al">
            <text:span text:style-name="nadrukvet">Omschrijving: </text:span>het oprichten van 20 bedrijfsunits en het aanleggen van twee in-/uitritten</text:p>
            <text:p text:style-name="common-al">
            <text:span text:style-name="nadrukvet">Locatie: </text:span>Vlotlaan 901 t/m 939 (aangevraagd als Vlotlaan nabij 912A) te Monster</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Omgevingsplanactiviteit uitweg</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0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013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3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3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3257</meta:user-defined>
    <meta:user-defined meta:name="DCTERMS.abstract">Vlotlaan 901 t/m 939 (aangevraagd als Vlotlaan nabij 912A) te Monster</meta:user-defined>
    <dc:language>nl</dc:language>
    <meta:user-defined meta:name="OVERHEIDop.locatietype/OVERHEIDop.gebiedsmarkering">Vlak</meta:user-defined>
    <meta:user-defined meta:name="DC.title">Beschikking op aanvraag voor het oprichten van 20 bedrijfsunits en het aanleggen van twee in-/uitritten, Vlotlaan 901 t/m 939 (aangevraagd als Vlotlaan nabij 912A) te Monster</meta:user-defined>
    <meta:user-defined meta:name="DCTERMS.W3CDTF/DCTERMS.available">2026-08-03</meta:user-defined>
    <meta:user-defined meta:name="DCTERMS.W3CDTF/OVERHEIDop.jaargang">2026</meta:user-defined>
    <meta:user-defined meta:name="OVERHEIDop.publicationIssue">370137</meta:user-defined>
    <meta:user-defined meta:name="OVERHEIDop.GmbID/DC.identifier">gmb-2026-370137</meta:user-defined>
    <meta:user-defined meta:name="OVERHEIDop.versieInformatie"/>
  </office:meta>
</office:document-meta>
</file>