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02021i3335fc3c-0e03-4ca4-9f90-0ab2cf22218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plaatsingsbesluit: ondergrondse restafvalcontainer Weidelust 3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uda is van plan om op Weidelust 31 een ondergrondse restafvalcontainer te plaatsen. De oorspronkelijke locatie was Weidelust 15. Door ingediende zienswijzen zijn wij op zoek gegaan naar een nieuwe locatie. Deze nieuwe locatie is Weidelust 31, in de groenstrook naast de parkeerplaatsen.</text:p>
            <text:p text:style-name="common-al">Burgemeester en wethouders van Gouda willen de inzameling van PMD (plastic, metaal en drankkartons) in zakken zoveel mogelijk beëindigen. In wijken met laagbouwwoningen gaat de gemeente PMD met minicontainers inzamelen. Daarbij is ook gekozen om in diezelfde wijken restafval via ondergrondse containers te gaan inzamelen. Op die manier wordt voorkomen dat inwoners meer afvalcontainers op eigen terrein moeten plaatsen. </text:p>
            <text:p text:style-name="common-al">Hiermee wil de gemeente: </text:p>
            <text:list text:style-name="id1-3-2-1-1-4">
              <text:list-item text:style-override="id1-3-2-1-1-4-1">
                <text:number>•</text:number>
                <text:p text:style-name="al">Het uiterlijk aanzien van de straat verbeteren. De sterk gestegen hoeveelheden PMD-zakken zijn dan niet meer in het straatbeeld zichtbaar.</text:p>
              </text:list-item>
              <text:list-item text:style-override="id1-3-2-1-1-4-2">
                <text:number>•</text:number>
                <text:p text:style-name="al">De scheiding van huishoudelijk afval verder bevorderen.</text:p>
              </text:list-item>
            </text:list>
            <text:p text:style-name="common-al">De redenen voor deze wijzigingen in de wijze van afvalinzameling worden nader gemotiveerd in het raadsmemo van 20 oktober 2020 (<text:a xlink:href="https://gouda.bestuurlijkeinformatie.nl/Reports/Document/baffe47b-a4e0-47b4-a08c-dfd8c209b68e?documentId=5a56478f-2724-4a49-9643-dba371bb0304" xlink:type="simple"><text:span text:style-name="nadrukondlijn">https://gouda.bestuurlijkeinformatie.nl/Reports/Document/baffe47b-a4e0-47b4-a08c-dfd8c209b68e?documentId=5a56478f-2724-4a49-9643-dba371bb0304</text:span></text:a>)</text:p>
            <text:p text:style-name="common-al">Bij het besluit van 3 maart 2020<text:note text:id="noot_id1-3-2-1-1-6-1" text:note-class="footnote"><text:note-citation text:label=" 1 "> 1 </text:note-citation><text:note-body><text:p text:style-name="noot.al">In te zien via: <text:a xlink:href="https://lokaleregelgeving.overheid.nl/CVDR638101" xlink:type="simple"><text:span text:style-name="nadrukondlijn">https://lokaleregelgeving.overheid.nl/CVDR638101</text:span></text:a></text:p></text:note-body></text:note> heeft het college beleidsregels vastgesteld voor de locatiekeuze voor containers voor huishoudelijk afval. In deze beleidsregels zijn criteria voor de keuze van de locatie van afvalcontainers vastgesteld. Op grond van deze criteria is dit aanwijsbesluit opgesteld voor de plaatsing van ondergrondse containers voor restafval.</text:p>
            <text:p text:style-name="common-al">Het college heeft het voornemen om op grond van artikel 10.26, eerste lid, onder a, van de Wet milieubeheer en artikel 4, tweede lid, van de Afvalstoffenverordening Gouda 2011, Weidelust 31 in de groenstrook naast de parkeerplaatsen aan te wijzen.</text:p>
            <text:p text:style-name="common-al">
            <text:span text:style-name="nadrukvet">Inzage stukken:</text:span>
          </text:p>
            <text:p text:style-name="common-al">Inwoners kunnen tegen de voorgenomen locatie binnen zes weken na de datum van bekendmaking op <text:a xlink:href="http://www.overheid.nl/" xlink:type="simple"><text:span text:style-name="nadrukondlijn">www.overheid.nl</text:span></text:a> naar keuze mondeling of schriftelijk hun zienswijzen uiten.</text:p>
            <text:p text:style-name="common-al">U kunt de stukken inzien</text:p>
            <text:list text:style-name="id1-3-2-1-1-11">
              <text:list-item text:style-override="id1-3-2-1-1-11-1">
                <text:number>•</text:number>
                <text:p text:style-name="al">Via het digitale publicatieblad op officielebekendmakingen.nl. De documenten hangen als ‘Bekijk documenten’ aan deze publicatie (zie linker kolom);</text:p>
              </text:list-item>
              <text:list-item text:style-override="id1-3-2-1-1-11-2">
                <text:number>•</text:number>
                <text:p text:style-name="al"> Op papier tijdens de openingsuren (op afspraak) van het Huis van de Stad, Burgemeester Jamesplein 1 in Gouda.</text:p>
              </text:list-item>
            </text:list>
            <text:p text:style-name="common-al">
            <text:span text:style-name="nadrukvet">Zienswijze:</text:span>
          </text:p>
            <text:p text:style-name="common-al">Inwoners kunnen gedurende zes weken na publicatie van het plaatsingsbesluit hun zienswijzen kenbaar maken op de locatie voor de plaatsing van een ondergrondse container voor restafval. U kunt gemotiveerd verzoeken om geheimhouding van uw zienswijze.</text:p>
            <text:p text:style-name="common-al">U kunt uw zienswijze op onderstaande manieren indienen:</text:p>
            <text:list text:style-name="id1-3-2-1-1-15">
              <text:list-item text:style-override="id1-3-2-1-1-15-1">
                <text:number>1.</text:number>
                <text:p text:style-name="al">Digitaal: Ga naar <text:a xlink:href="https://www.gouda.nl/direct-regelen/leven-en-wonen/u-en-de-gemeente/zienswijze/" xlink:type="simple"><text:span text:style-name="nadrukondlijn">Externe link:www.gouda.nl/zienswijze</text:span></text:a> om uw zienswijze digitaal in te dienen. Hier heeft u DigiD of eHerkenning voor nodig.</text:p>
              </text:list-item>
              <text:list-item text:style-override="id1-3-2-1-1-15-2">
                <text:number>2.</text:number>
                <text:p text:style-name="al">Een schriftelijke zienswijze kunt u sturen aan het college van burgemeester en wethouders van de Gemeente Gouda, t.a.v. afdeling Projecten Openbare Ruimte (POR), postbus 1086, 2800 BB Gouda.</text:p>
              </text:list-item>
              <text:list-item text:style-override="id1-3-2-1-1-15-3">
                <text:number>3.</text:number>
                <text:p text:style-name="al">Het indienen van mondelinge zienswijzen is ook mogelijk. Hiervoor dient tijdig, bij voorkeur uiterlijk een week voor het einde van de ter inzage legging, een telefonische afspraak te worden gemaakt via telefoonnummer tel. 140182. U kunt vragen naar de heer R. van der Leden</text:p>
              </text:list-item>
            </text:list>
            <text:p text:style-name="common-al">Het indienen van digitale zienswijzen via e-mail is niet mogelijk.</text:p>
            <text:p text:style-name="common-al">Zienswijzen die na de zienswijzeperiode worden ingediend, worden niet meer in behandeling genomen.</text:p>
            <text:p text:style-name="common-al">De ingebrachte zienswijzen worden betrokken bij de definitieve besluitvorming door het college.</text:p>
            <text:p text:style-name="common-al">
            <text:span text:style-name="nadrukcur">Namens het college van burgemeester en wethouders,</text:span>
          </text:p>
            <text:p text:style-name="common-al">Marie-Jeanne Kleemans</text:p>
            <text:p text:style-name="common-al">Afdelingshoofd Beheer Openbare Ruimte</text:p>
            <text:p text:style-name="common-al">
            <text:span text:style-name="nadrukvet">Bijlage 1: kaart locatie ondergrondse container Weidelust 31</text:span>
          </text:p>
            <text:p text:style-name="last-al">
            <draw:frame><draw:text-box><text:section text:name="plaatje_id1-3-2-1-1-23-1" text:style-name="plaatje">
              <text:p text:style-name="illustratie_id1-3-2-1-1-23-1-1"><draw:frame draw:style-name="illustratie_id1-3-2-1-1-23-1-1" text:anchor-type="paragraph" svg:width="150mm" svg:height="229.3mm"><draw:image xlink:href="Pictures/Schermafbeelding2026-07-30102021i3335fc3c-0e03-4ca4-9f90-0ab2cf222186.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3-1-1" style:parent-style-name="Standard">
      <style:paragraph-properties style:line-spacing="0mm" style:text-autospace="none" ofo:line-height="0.001cm"/>
    </style:style>
    <style:style style:family="graphic" style:name="illustratie_id1-3-2-1-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01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uda</meta:user-defined>
    <meta:user-defined meta:name="OVERHEID.Informatietype/DC.type">officiële publicatie</meta:user-defined>
    <meta:user-defined meta:name="OVERHEIDop.Rubriek/DC.type">participatie</meta:user-defined>
    <meta:user-defined meta:name="OVERHEID.Gemeente/OVERHEID.authority">Gouda</meta:user-defined>
    <meta:user-defined meta:name="OVERHEID.Gemeente/DCTERMS.publisher">Gouda</meta:user-defined>
    <meta:user-defined meta:name="OVERHEID.TaxonomieBeleidsagendaDecentraal/OVERHEID.category">Natuur en milieu | Organisatie en beleid</meta:user-defined>
    <dc:language>nl</dc:language>
    <meta:user-defined meta:name="OVERHEIDop.locatietype/OVERHEIDop.gebiedsmarkering">Adres</meta:user-defined>
    <meta:user-defined meta:name="DC.title">Ontwerp-plaatsingsbesluit: ondergrondse restafvalcontainer Weidelust 31</meta:user-defined>
    <meta:user-defined meta:name="OVERHEIDop.datumEindeReactietermijn">2026-09-16</meta:user-defined>
    <meta:user-defined meta:name="OVERHEIDop.TilID/OVERHEIDop.terinzageleggingOP">til-2026-30746</meta:user-defined>
    <meta:user-defined meta:name="DCTERMS.W3CDTF/DCTERMS.available">2026-08-05</meta:user-defined>
    <meta:user-defined meta:name="DCTERMS.W3CDTF/OVERHEIDop.jaargang">2026</meta:user-defined>
    <meta:user-defined meta:name="OVERHEIDop.publicationIssue">370132</meta:user-defined>
    <meta:user-defined meta:name="OVERHEIDop.GmbID/DC.identifier">gmb-2026-370132</meta:user-defined>
    <meta:user-defined meta:name="OVERHEIDop.versieInformatie"/>
  </office:meta>
</office:document-meta>
</file>